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a:authorized_resource"/><text:bookmark-start text:name="__RefHeading___authorized_resource_1"/><text:bookmark-start text:name="authorized_resource"/>Authorized Resource<text:bookmark-end text:name="__RefHeading___authorized_resource_1"/><text:bookmark-end text:name="authorized_resource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Authorized Resource is a resource for which an identified actor or process has permission to perform one or more specified operations.</text:p>
      <text:p text:style-name="Text_20_body">The resource may include:</text:p>
      <text:p text:style-name="Text_20_body">A fileA directoryAn <text:a xlink:type="simple" xlink:href="https://wiki.didosolutions.com/dido/99_annexes/annex-b-terms-and-definitions/a/artifact" text:style-name="Internet_20_link" text:visited-style-name="Visited_20_Internet_20_Link">Artifact</text:a>An Infrastructure ConfigurationA Machine ImageA data setA repositoryA computing resourceA storage resourceA network resourceA serviceA removable storage deviceAuthorization applies within a defined context. The authorization may identify:</text:p>
      <text:p text:style-name="Text_20_body">The authorized actor or processThe authorized resourceThe permitted operationThe applicable purposeThe permitted source or destinationThe effective periodThe applicable conditionsThe authorizing authorityPermitted operations may include:</text:p>
      <text:p text:style-name="Text_20_body">AccessReadCreateModifyExecuteCopyTransferDeployDeleteA resource does not become authorized merely because an actor can technically access it. Authorization requires permission granted through an applicable authority, policy, role, rule, or decis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source for which an identified actor or process has permission to perform specified operations under defined condition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uthorization may differ among actors, processes, operations, purposes, environments, and periods.</text:p>
      <text:p text:style-name="Text_20_body">A resource authorized for reading is not necessarily authorized for modification, execution, transfer, or deletion.</text:p>
      <text:p text:style-name="Text_20_body">Authorization does not by itself establish that the resource is:</text:p>
      <text:p text:style-name="Text_20_body">AuthenticAccurateApprovedCompliantFree from malicious contentSuitable for the intended operationSeparate controls establish those characteristic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eployment process has permission to retrieve an identified Machine Image from a designated repository and deploy it within a specified Infrastructure Environment. The Machine Image is an Authorized Resource for that process and deployment oper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1:24</meta:creation-date>
    <dc:creator>Generated</dc:creator>
    <dc:date>2026-08-22T16::11:24</dc:date>
    <dc:language>en-US</dc:language>
    <meta:editing-cycles>1</meta:editing-cycles>
    <meta:editing-duration>PT0S</meta:editing-duration>
    <dc:title>dido:99_annexes:annex-b-terms-and-definitions:a:authorized_resource</dc:title>
  </office:meta>
</office:document-meta>
</file>