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99_annexes:annex-b-terms-and-definitions:a:authority"/><text:bookmark-start text:name="__RefHeading___authority_1"/><text:bookmark-start text:name="authority"/>Authority<text:bookmark-end text:name="__RefHeading___authority_1"/><text:bookmark-end text:name="authority"/></text:h>
      <text:p text:style-name="Text_20_body"><text:a xlink:type="simple" xlink:href="https://wiki.didosolutions.com/dido/99_annexes/annex-b-terms-and-definitions/start" text:style-name="Internet_20_link" text:visited-style-name="Visited_20_Internet_20_Link">Go up to Terms and Definitions</text:a></text:p>
      <text:h text:style-name="Heading_20_2" text:outline-level="2"><text:bookmark-start text:name="__RefHeading___discussion_2"/><text:bookmark-start text:name="discussion"/>Discussion<text:bookmark-end text:name="__RefHeading___discussion_2"/><text:bookmark-end text:name="discussion"/></text:h>
      <text:p text:style-name="Text_20_body">Authority is the recognized right or power of an <text:a xlink:type="simple" xlink:href="https://wiki.didosolutions.com/dido/99_annexes/annex-b-terms-and-definitions/a/actor" text:style-name="Internet_20_link" text:visited-style-name="Visited_20_Internet_20_Link">Actor</text:a> to direct actions, make decisions, grant permissions, approve outcomes, or impose obligations within a defined scope.</text:p>
      <text:p text:style-name="Text_20_body">An Actor can derive Authority from:</text:p>
      <text:p text:style-name="Text_20_body">A lawA regulationA contractA charterAn organizational structureA delegationA <text:a xlink:type="simple" xlink:href="https://wiki.didosolutions.com/dido/99_annexes/annex-b-terms-and-definitions/p/policy" text:style-name="Internet_20_link" text:visited-style-name="Visited_20_Internet_20_Link">Policy</text:a>A <text:a xlink:type="simple" xlink:href="https://wiki.didosolutions.com/dido/99_annexes/annex-b-terms-and-definitions/g/governance_policy" text:style-name="Internet_20_link" text:visited-style-name="Visited_20_Internet_20_Link">Governance Policy</text:a>An assigned <text:a xlink:type="simple" xlink:href="https://wiki.didosolutions.com/dido/99_annexes/annex-b-terms-and-definitions/r/role" text:style-name="Internet_20_link" text:visited-style-name="Visited_20_Internet_20_Link">Role</text:a>Another recognized sourceAuthority can include the right or power to:</text:p>
      <text:p text:style-name="Text_20_body">Establish PoliciesEstablish Governance PoliciesAssign RolesAllocate <text:a xlink:type="simple" xlink:href="https://wiki.didosolutions.com/dido/99_annexes/annex-b-terms-and-definitions/r/resource" text:style-name="Internet_20_link" text:visited-style-name="Visited_20_Internet_20_Link">Resources</text:a>Approve <text:a xlink:type="simple" xlink:href="https://wiki.didosolutions.com/dido/99_annexes/annex-b-terms-and-definitions/b/baseline" text:style-name="Internet_20_link" text:visited-style-name="Visited_20_Internet_20_Link">Baselines</text:a>Establish <text:a xlink:type="simple" xlink:href="https://wiki.didosolutions.com/dido/99_annexes/annex-b-terms-and-definitions/v/validation_criteria" text:style-name="Internet_20_link" text:visited-style-name="Visited_20_Internet_20_Link">Validation Criteria</text:a>Approve <text:a xlink:type="simple" xlink:href="https://wiki.didosolutions.com/dido/99_annexes/annex-b-terms-and-definitions/t/test_definition" text:style-name="Internet_20_link" text:visited-style-name="Visited_20_Internet_20_Link">Test Definitions</text:a>Authorize <text:a xlink:type="simple" xlink:href="https://wiki.didosolutions.com/dido/99_annexes/annex-b-terms-and-definitions/t/test_execution" text:style-name="Internet_20_link" text:visited-style-name="Visited_20_Internet_20_Link">Test Execution</text:a>Assign or approve <text:a xlink:type="simple" xlink:href="https://wiki.didosolutions.com/dido/99_annexes/annex-b-terms-and-definitions/v/verdict" text:style-name="Internet_20_link" text:visited-style-name="Visited_20_Internet_20_Link">Verdicts</text:a>Make <text:a xlink:type="simple" xlink:href="https://wiki.didosolutions.com/dido/99_annexes/annex-b-terms-and-definitions/v/validation_decision" text:style-name="Internet_20_link" text:visited-style-name="Visited_20_Internet_20_Link">Validation Decisions</text:a>Grant exceptions or waiversEnforce obligationsResolve disputesDelegate AuthorityRevoke delegated AuthorityAn Authority assignment can identify:</text:p>
      <text:p text:style-name="Text_20_body">The authorized ActorThe source of AuthorityThe applicable RoleThe permitted decisions and actionsThe applicable scopeThe applicable <text:a xlink:type="simple" xlink:href="https://wiki.didosolutions.com/dido/99_annexes/annex-b-terms-and-definitions/g/governance_domain" text:style-name="Internet_20_link" text:visited-style-name="Visited_20_Internet_20_Link">Governance Domain</text:a>The effective timeThe expiration timeThe delegation rulesThe applicable limitationsThe applicable conditionsThe applicable PoliciesThe applicable Governance PoliciesIts <text:a xlink:type="simple" xlink:href="https://wiki.didosolutions.com/dido/99_annexes/annex-b-terms-and-definitions/p/provenance" text:style-name="Internet_20_link" text:visited-style-name="Visited_20_Internet_20_Link">Provenance</text:a>Its <text:a xlink:type="simple" xlink:href="https://wiki.didosolutions.com/dido/99_annexes/annex-b-terms-and-definitions/t/traceability" text:style-name="Internet_20_link" text:visited-style-name="Visited_20_Internet_20_Link">Traceability</text:a></text:p>
      <text:h text:style-name="Heading_20_2" text:outline-level="2"><text:bookmark-start text:name="__RefHeading___definition_3"/><text:bookmark-start text:name="definition"/>Definition<text:bookmark-end text:name="__RefHeading___definition_3"/><text:bookmark-end text:name="definition"/></text:h>
      <text:p text:style-name="Text_20_body"><text:span text:style-name="Emphasis">recognized right or power of an <text:a xlink:type="simple" xlink:href="https://wiki.didosolutions.com/dido/99_annexes/annex-b-terms-and-definitions/a/actor" text:style-name="Internet_20_link" text:visited-style-name="Visited_20_Internet_20_Link">Actor</text:a> to direct actions, make decisions, grant permissions, approve outcomes, or impose obligations within a defined scope</text:span></text:p>
      <text:h text:style-name="Heading_20_2" text:outline-level="2"><text:bookmark-start text:name="__RefHeading___source_4"/><text:bookmark-start text:name="source"/>Source<text:bookmark-end text:name="__RefHeading___source_4"/><text:bookmark-end text:name="source"/></text:h>
      <text:p text:style-name="Text_20_body">Adapted from:</text:p>
      <text:a xlink:type="simple" xlink:href="https://wiki.didosolutions.com/dido/99_annexes/annex-b-terms-and-definitions/a/actor" text:style-name="Internet_20_link" text:visited-style-name="Visited_20_Internet_20_Link">Actor</text:a>
      <text:a xlink:type="simple" xlink:href="https://wiki.didosolutions.com/dido/99_annexes/annex-b-terms-and-definitions/r/role" text:style-name="Internet_20_link" text:visited-style-name="Visited_20_Internet_20_Link">Role</text:a>
      <text:a xlink:type="simple" xlink:href="https://wiki.didosolutions.com/dido/99_annexes/annex-b-terms-and-definitions/p/policy" text:style-name="Internet_20_link" text:visited-style-name="Visited_20_Internet_20_Link">Policy</text:a>
      <text:a xlink:type="simple" xlink:href="https://wiki.didosolutions.com/dido/99_annexes/annex-b-terms-and-definitions/g/governance_policy" text:style-name="Internet_20_link" text:visited-style-name="Visited_20_Internet_20_Link">Governance Policy</text:a>
      <text:p text:style-name="Text_20_body">DIDO Reference ArchitectureDIDO Reference Implementation Conceptual ModelDIDO-TE draft Requirements Register</text:p>
      <text:h text:style-name="Heading_20_2" text:outline-level="2"><text:bookmark-start text:name="__RefHeading___note_5"/><text:bookmark-start text:name="note"/>Note<text:bookmark-end text:name="__RefHeading___note_5"/><text:bookmark-end text:name="note"/></text:h>
      <text:p text:style-name="Text_20_body">Authority differs from an <text:a xlink:type="simple" xlink:href="https://wiki.didosolutions.com/dido/99_annexes/annex-b-terms-and-definitions/a/actor" text:style-name="Internet_20_link" text:visited-style-name="Visited_20_Internet_20_Link">Actor</text:a>:</text:p>
      <text:p text:style-name="Text_20_body">An Actor identifies the participantAuthority identifies the recognized right or power exercised by that ActorAn Actor does not possess Authority merely because the Actor can technically perform an action.</text:p>
      <text:p text:style-name="Text_20_body">Authority differs from a <text:a xlink:type="simple" xlink:href="https://wiki.didosolutions.com/dido/99_annexes/annex-b-terms-and-definitions/r/role" text:style-name="Internet_20_link" text:visited-style-name="Visited_20_Internet_20_Link">Role</text:a>:</text:p>
      <text:p text:style-name="Text_20_body">A Role identifies responsibilities, permissions, and expected behaviorsAuthority establishes the recognized right or power to direct actions or make decisionsA Role can confer Authority when an authorized source assigns the Role to an Actor.</text:p>
      <text:p text:style-name="Text_20_body">Authority differs from responsibility:</text:p>
      <text:p text:style-name="Text_20_body">Authority establishes the right or power to direct an action or make a decisionResponsibility establishes an obligation to perform an action or account for an outcomeAn Actor can have responsibility without possessing final decision Authority. An Actor can also possess Authority while delegating performance responsibility to another Actor.</text:p>
      <text:p text:style-name="Text_20_body">Authority differs from <text:a xlink:type="simple" xlink:href="https://wiki.didosolutions.com/dido/99_annexes/annex-b-terms-and-definitions/a/authorization" text:style-name="Internet_20_link" text:visited-style-name="Visited_20_Internet_20_Link">Authorization</text:a>:</text:p>
      <text:p text:style-name="Text_20_body">Authority establishes the recognized right or power to grant permission or make a decisionAuthorization grants permission to perform a specified action or access a specified ResourceAn Actor with Authority can issue an Authorization within the scope of that Authority.</text:p>
      <text:p text:style-name="Text_20_body">Authority must have a defined scope. Authority granted for one Organization, Governance Domain, system, Resource, decision type, or period does not automatically apply outside that scope.</text:p>
      <text:p text:style-name="Text_20_body">Authority can be delegated only when the source of Authority permits delegation. A delegation should identify:</text:p>
      <text:p text:style-name="Text_20_body">The delegating ActorThe receiving ActorThe delegated AuthorityThe applicable scopeThe effective timeThe expiration timeThe conditions and limitationsThe right to redelegateThe revocation processThe applicable ProvenanceThe applicable TraceabilityTechnical access does not establish Authority. Conversely, an Actor can possess Authority but lack the technical access needed to exercise it.</text:p>
      <text:h text:style-name="Heading_20_2" text:outline-level="2"><text:bookmark-start text:name="__RefHeading___example_6"/><text:bookmark-start text:name="example"/>Example<text:bookmark-end text:name="__RefHeading___example_6"/><text:bookmark-end text:name="example"/></text:h>
      <text:p text:style-name="Text_20_body">An <text:a xlink:type="simple" xlink:href="https://wiki.didosolutions.com/dido/99_annexes/annex-b-terms-and-definitions/o/organization" text:style-name="Internet_20_link" text:visited-style-name="Visited_20_Internet_20_Link">Organization</text:a> assigns the Approval Authority Role to a designated User.</text:p>
      <text:p text:style-name="Text_20_body">The assignment grants the User Authority to make Validation Decisions for a defined DIDO-TE Governance Domain.</text:p>
      <text:p text:style-name="Text_20_body">The Authority permits the User to:</text:p>
      <text:p text:style-name="Text_20_body">Review the applicable Test RunsReview the applicable Test ResultsReview the assigned VerdictsReview the supporting EvidenceApply the approved Validation CriteriaApprove or reject the proposed Validation DecisionThe Authority does not permit the User to modify the Test Results or approve Validation Decisions outside the defined Governance Domain.</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2T14::22:44</meta:creation-date>
    <dc:creator>Generated</dc:creator>
    <dc:date>2026-08-22T14::22:44</dc:date>
    <dc:language>en-US</dc:language>
    <meta:editing-cycles>1</meta:editing-cycles>
    <meta:editing-duration>PT0S</meta:editing-duration>
    <dc:title>dido:99_annexes:annex-b-terms-and-definitions:a:authority</dc:title>
  </office:meta>
</office:document-meta>
</file>