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uthentication"/><text:bookmark-start text:name="__RefHeading___authentication_1"/><text:bookmark-start text:name="authentication"/>Authentication<text:bookmark-end text:name="__RefHeading___authentication_1"/><text:bookmark-end text:name="authentic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uthentication evaluates evidence associated with a claimed <text:a xlink:type="simple" xlink:href="https://wiki.didosolutions.com/dido/99_annexes/annex-b-terms-and-definitions/i/identity" text:style-name="Internet_20_link" text:visited-style-name="Visited_20_Internet_20_Link">Identity</text:a> or another asserted attribute.</text:p>
      <text:p text:style-name="Text_20_body">The subject of Authentication includes a person, organisation, process, device, service, <text:a xlink:type="simple" xlink:href="https://wiki.didosolutions.com/dido/99_annexes/annex-b-terms-and-definitions/n/node" text:style-name="Internet_20_link" text:visited-style-name="Visited_20_Internet_20_Link">Node</text:a>, system, message, or data source.</text:p>
      <text:p text:style-name="Text_20_body">An authentication process evaluates one or more factors, including knowledge, possession, inherent characteristics, location, behaviour, cryptographic proof, or an assertion issued by a trusted authority.</text:p>
      <text:p text:style-name="Text_20_body">A <text:a xlink:type="simple" xlink:href="https://wiki.didosolutions.com/dido/99_annexes/annex-b-terms-and-definitions/c/credential" text:style-name="Internet_20_link" text:visited-style-name="Visited_20_Internet_20_Link">Credential</text:a> supplies or references evidence used by the authentication process. Authentication remains distinct from <text:a xlink:type="simple" xlink:href="https://wiki.didosolutions.com/dido/99_annexes/annex-b-terms-and-definitions/a/access_control" text:style-name="Internet_20_link" text:visited-style-name="Visited_20_Internet_20_Link">Access Control</text:a>. Authentication evaluates a claim. Access Control determines whether the authenticated or otherwise identified subject receives access to a resour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cess that establishes confidence in the validity of a claimed identity or other asserted attribut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ISO/IEC 27000, Information security, cybersecurity and privacy protection — Vocabulary, and NIST terminology concerning digital identit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uthentication identifies the claim, subject, evidence, authentication method, applicable assurance criteria, result, and time of evaluation.</text:p>
      <text:p text:style-name="Text_20_body">Authentication does not independently grant access or establish authority. An Access Control decision evaluates the authenticated identity or attribute together with the applicable <text:a xlink:type="simple" xlink:href="https://wiki.didosolutions.com/dido/99_annexes/annex-b-terms-and-definitions/p/policy" text:style-name="Internet_20_link" text:visited-style-name="Visited_20_Internet_20_Link">Policy</text:a> and request context.</text:p>
      <text:p text:style-name="Text_20_body">Failed, expired, revoked, incomplete, or unverifiable authentication evidence produces an unsuccessful authentication resul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Node authenticates another Node by validating its certificate chain, verifying possession of the corresponding private key, and confirming the asserted Node identit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1:11</meta:creation-date>
    <dc:creator>Generated</dc:creator>
    <dc:date>2026-08-22T15::11:11</dc:date>
    <dc:language>en-US</dc:language>
    <meta:editing-cycles>1</meta:editing-cycles>
    <meta:editing-duration>PT0S</meta:editing-duration>
    <dc:title>dido:99_annexes:annex-b-terms-and-definitions:a:authentication</dc:title>
  </office:meta>
</office:document-meta>
</file>