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b-terms-and-definitions:a:auditor"/><text:bookmark-start text:name="__RefHeading___auditor_1"/><text:bookmark-start text:name="auditor"/>Auditor<text:bookmark-end text:name="__RefHeading___auditor_1"/><text:bookmark-end text:name="auditor"/></text:h>
      <text:p text:style-name="Text_20_body"><text:a xlink:type="simple" xlink:href="https://wiki.didosolutions.com/dido/99_annexes/99_annexes/annex-b-terms-and-definitions/start" text:style-name="Internet_20_link" text:visited-style-name="Visited_20_Internet_20_Link">Return to Terms and Definitions</text:a></text:p>
      <text:h text:style-name="Heading_20_2" text:outline-level="2"><text:bookmark-start text:name="__RefHeading___discussion_2"/><text:bookmark-start text:name="discussion"/>Discussion<text:bookmark-end text:name="__RefHeading___discussion_2"/><text:bookmark-end text:name="discussion"/></text:h>
      <text:p text:style-name="Text_20_body">An Auditor represents a participant who reviews evidence, traceability, conformance, accountability, or control operation for governed work within a defined audit scope.</text:p>
      <text:p text:style-name="Text_20_body">The Auditor relies on Work Performed Events, Evidence References, Qualification Profiles, Qualification Evidence, Compensation Claims, Settlement Instructions, Non-Performance Indicators, and applicable governance records. The Auditor determines whether the available records support the claimed work, qualification, compensation, conformance, or settlement treatment.</text:p>
      <text:p text:style-name="Text_20_body">The Auditor’s primary concerns include evidence, accountability, traceability, conformance, completeness, and reviewability.</text:p>
      <text:h text:style-name="Heading_20_2" text:outline-level="2"><text:bookmark-start text:name="__RefHeading___definition_3"/><text:bookmark-start text:name="definition"/>Definition<text:bookmark-end text:name="__RefHeading___definition_3"/><text:bookmark-end text:name="definition"/></text:h>
      <text:p text:style-name="Text_20_body"><text:span text:style-name="Emphasis">participant reviewing evidence, traceability, conformance, or accountability of governed work within a defined audit scope</text:span></text:p>
      <text:h text:style-name="Heading_20_2" text:outline-level="2"><text:bookmark-start text:name="__RefHeading___source_4"/><text:bookmark-start text:name="source"/>Source<text:bookmark-end text:name="__RefHeading___source_4"/><text:bookmark-end text:name="source"/></text:h>
      <text:p text:style-name="Text_20_body">Financial Systems Archetype, Part 7: Governed Node Service Market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An Auditor differs from a Regulator. An Auditor reviews evidence and conformance within an audit scope. A Regulator reviews work governed by legal, regulatory, supervisory, or jurisdictional authority.
An Auditor may support a Regulator, a Governance Body, a Buyer, an Integrator, or a Qualified Service Provider.</text:p>
      <text:h text:style-name="Heading_20_2" text:outline-level="2"><text:bookmark-start text:name="__RefHeading___example_6"/><text:bookmark-start text:name="example"/>Example<text:bookmark-end text:name="__RefHeading___example_6"/><text:bookmark-end text:name="example"/></text:h>
      <text:p text:style-name="Text_20_body">An Auditor reviews a sample of FX processing records and confirms that required sanctions screening work produced Work Performed Events, Evidence References, and Compensation Claims linked to Qualified Nodes and Qualified Service Provider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2T19::52:54</meta:creation-date>
    <dc:creator>Generated</dc:creator>
    <dc:date>2026-08-22T19::52:54</dc:date>
    <dc:language>en-US</dc:language>
    <meta:editing-cycles>1</meta:editing-cycles>
    <meta:editing-duration>PT0S</meta:editing-duration>
    <dc:title>dido:99_annexes:annex-b-terms-and-definitions:a:auditor</dc:title>
  </office:meta>
</office:document-meta>
</file>