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a:auditability"/><text:bookmark-start text:name="__RefHeading___auditability_1"/><text:bookmark-start text:name="auditability"/>Auditability<text:bookmark-end text:name="__RefHeading___auditability_1"/><text:bookmark-end text:name="auditabil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uditability concerns the ability to inspect, reconstruct, evaluate, and explain actions, evidence, processing steps, decisions, and outcomes.</text:p>
      <text:p text:style-name="Text_20_body">In regulated data interpretation environments, auditability depends on preserved evidence, explicit provenance, traceable relationships, versioned semantic and rule context, identifiable actors or components, and recorded processing history.</text:p>
      <text:p text:style-name="Text_20_body">An auditable system enables an authorised reviewer to determine:</text:p>
      <text:p text:style-name="Text_20_body">What information was entered into the systemWhat the system observed or extractedWhich definitions, rules, and parameters appliedWhich versions governed the processingWhich component or actor performed each actionWhat outcome did the system produceWhy did the system produce that outcomeAuditability does not require disclosure of every internal implementation detail. It requires sufficient evidence and traceability to support reliable inspection, reconstruction, and assessm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quality permitting inspection and reconstruction</text:span></text:p>
      <text:h text:style-name="Heading_20_2" text:outline-level="2"><text:bookmark-start text:name="__RefHeading___source_4"/><text:bookmark-start text:name="source"/>Source<text:bookmark-end text:name="__RefHeading___source_4"/><text:bookmark-end text:name="source"/></text:h>
      <text:p text:style-name="Text_20_body">Federated Data Interpretation Systems Reference Architecture (FDIS-RA)ISO/IEC 27001, Information security management systemsISO 19011, Guidelines for auditing management systems</text:p>
      <text:h text:style-name="Heading_20_2" text:outline-level="2"><text:bookmark-start text:name="__RefHeading___note_5"/><text:bookmark-start text:name="note"/>Note<text:bookmark-end text:name="__RefHeading___note_5"/><text:bookmark-end text:name="note"/></text:h>
      <text:p text:style-name="Text_20_body">Auditability differs from logging. Logs provide one possible source of audit evidence. Auditability depends on the completeness, integrity, context, retention, accessibility, and relationships of the evidence used during an audit.</text:p>
      <text:p text:style-name="Text_20_body">Auditability also differs from traceability. Traceability supports following relationships and derivations. Auditability uses traceability and other evidence to support formal inspection and assessment.</text:p>
      <text:h text:style-name="Heading_20_2" text:outline-level="2"><text:bookmark-start text:name="__RefHeading___example_6"/><text:bookmark-start text:name="example"/>Example<text:bookmark-end text:name="__RefHeading___example_6"/><text:bookmark-end text:name="example"/></text:h>
      <text:p text:style-name="Text_20_body">A reporting system is auditable when an authorised reviewer can reconstruct how a reported value was extracted, interpreted, validated, changed, and approved using preserved evidence and governed processing record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9::50:42</meta:creation-date>
    <dc:creator>Generated</dc:creator>
    <dc:date>2026-08-22T19::50:42</dc:date>
    <dc:language>en-US</dc:language>
    <meta:editing-cycles>1</meta:editing-cycles>
    <meta:editing-duration>PT0S</meta:editing-duration>
    <dc:title>dido:99_annexes:annex-b-terms-and-definitions:a:auditability</dc:title>
  </office:meta>
</office:document-meta>
</file>