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dit_recording_role"/><text:bookmark-start text:name="__RefHeading___audit_recording_role_1"/><text:bookmark-start text:name="audit_recording_role"/>Audit Recording Role<text:bookmark-end text:name="__RefHeading___audit_recording_role_1"/><text:bookmark-end text:name="audit_recording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Audit Recording Role identifies responsibility for recording auditable information about FX logical interactions, decisions, state changes, information exchanges, releases, commands, acknowledgements, replay requests, and reconstruction results.</text:p>
      <text:p text:style-name="Text_20_body">This role includes recording what happened, when it happened, which FX logical <text:a xlink:type="simple" xlink:href="https://wiki.didosolutions.com/dido/99_annexes/annex-b-terms-and-definitions/f/financial_node" text:style-name="Internet_20_link" text:visited-style-name="Visited_20_Internet_20_Link">Nodes</text:a> participated, which FX information structures were involved, which <text:a xlink:type="simple" xlink:href="https://wiki.didosolutions.com/dido/99_annexes/annex-b-terms-and-definitions/c/communication_endpoint" text:style-name="Internet_20_link" text:visited-style-name="Visited_20_Internet_20_Link">endpoint</text:a> carried the information, which <text:a xlink:type="simple" xlink:href="https://wiki.didosolutions.com/dido/99_annexes/annex-b-terms-and-definitions/r/runtime_plane" text:style-name="Internet_20_link" text:visited-style-name="Visited_20_Internet_20_Link">Runtime Plane</text:a> framed the interaction, and which <text:a xlink:type="simple" xlink:href="https://wiki.didosolutions.com/dido/99_annexes/annex-b-terms-and-definitions/e/evidence" text:style-name="Internet_20_link" text:visited-style-name="Visited_20_Internet_20_Link">evidence</text:a> expectations apply.</text:p>
      <text:p text:style-name="Text_20_body">The Audit Recording Role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supports all other planes by preserving reviewable records of their interac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cording auditable information about FX logical interactions, decisions, state changes, information exchanges, releases, commands, acknowledgements, replay requests, and reconstruction resul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Audit and Provenance Plane from <text:a xlink:type="simple" xlink:href="https://wiki.didosolutions.com/fxdemo/02-part/start" text:style-name="Internet_20_link" text:visited-style-name="Visited_20_Internet_20_Link">Part 2: Distributed Node-Based Logical Architecture</text:a>, Section 9.6, <text:a xlink:type="simple" xlink:href="https://wiki.didosolutions.com/dido/99_annexes/annex-b-terms-and-definitions/e/evidence" text:style-name="Internet_20_link" text:visited-style-name="Visited_20_Internet_20_Link">Evidence</text:a> from <text:a xlink:type="simple" xlink:href="https://wiki.didosolutions.com/fxdemo/01-part/start" text:style-name="Internet_20_link" text:visited-style-name="Visited_20_Internet_20_Link">Part 1: Conceptual Architecture</text:a>, Section 7.9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audi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udit Recording Role is not merely logging. Logs contribute to the audit when later implementation and evidence layers preserve traceable records that support reconstruction, review, or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Audit and Provenance Node performs the Audit Recording Role by recording a release decision and identifying the FX Policy Decision, FX Release Package, recipient context, timestamp, and oblig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4:51</meta:creation-date>
    <dc:creator>Generated</dc:creator>
    <dc:date>2026-08-22T16::14:51</dc:date>
    <dc:language>en-US</dc:language>
    <meta:editing-cycles>1</meta:editing-cycles>
    <meta:editing-duration>PT0S</meta:editing-duration>
    <dc:title>dido:99_annexes:annex-b-terms-and-definitions:a:audit_recording_role</dc:title>
  </office:meta>
</office:document-meta>
</file>