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dit"/><text:bookmark-start text:name="__RefHeading___audit_1"/><text:bookmark-start text:name="audit"/>Audit<text:bookmark-end text:name="__RefHeading___audit_1"/><text:bookmark-end text:name="audi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udit is the review activity that examines records, evidence, provenance, controls, decisions, actions, and outcomes to determine whether governed work satisfies applicable requirements, obligations, rules, and expectations.</text:p>
      <text:p text:style-name="Text_20_body">In the FX Demo Reference Architecture, Audit supports accountability, reviewability, reconstruction, evidence assessment, non-performance analysis, governance oversight, and market integr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view activity that examines records, evidence, provenance, controls, decisions, actions, and outcomes against applicable requirements, obligations, rules, and expect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audit, provenance, evidence, traceability, governance, and review concepts used by 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udit is not merely logging, monitoring, inspection, or evidence storage. Those activities support audit when they preserve reviewable records and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dit reviews whether an FX Release Package was produced from an authorised policy decision and supported by the required provenance and evi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6:28</meta:creation-date>
    <dc:creator>Generated</dc:creator>
    <dc:date>2026-08-24T03::56:28</dc:date>
    <dc:language>en-US</dc:language>
    <meta:editing-cycles>1</meta:editing-cycles>
    <meta:editing-duration>PT0S</meta:editing-duration>
    <dc:title>dido:99_annexes:annex-b-terms-and-definitions:a:audit</dc:title>
  </office:meta>
</office:document-meta>
</file>