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ttachment_point"/><text:bookmark-start text:name="__RefHeading___attachment_point_1"/><text:bookmark-start text:name="attachment_point"/>Attachment Point<text:bookmark-end text:name="__RefHeading___attachment_point_1"/><text:bookmark-end text:name="attachment_poi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ttachment point identifies a defined boundary location through which <text:a xlink:type="simple" xlink:href="https://wiki.didosolutions.com/fxdemo/dido_99_annexes/annex-b-terms-and-definitions/s/structured_information_artifact" text:style-name="Internet_20_link" text:visited-style-name="Visited_20_Internet_20_Link">structured information</text:a> enters or exits an <text:a xlink:type="simple" xlink:href="https://wiki.didosolutions.com/fxdemo/dido_99_annexes/annex-b-terms-and-definitions/a/architectural_element" text:style-name="Internet_20_link" text:visited-style-name="Visited_20_Internet_20_Link">architectural element</text:a>.</text:p>
      <text:p text:style-name="Text_20_body">Attachment points support architectural traceability by identifying where information exchange, validation, interpretation, transformation, release, or receipt occurs.</text:p>
      <text:p text:style-name="Text_20_body">An attachment point differs from an implementation interface. An implementation interface realises an attachment point through a selected technology. The attachment point defines the architectural boundary and responsibility independently of the implement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boundary location through which structured information enters or exits an <text:a xlink:type="simple" xlink:href="https://wiki.didosolutions.com/fxdemo/dido_99_annexes/annex-b-terms-and-definitions/a/architectural_element" text:style-name="Internet_20_link" text:visited-style-name="Visited_20_Internet_20_Link">architectural ele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ttachment point provides a stable architectural location for analysing information flow, interface responsibility, and implementation mapp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99_annexes/annex-b-terms-and-definitions/d/data_plane" text:style-name="Internet_20_link" text:visited-style-name="Visited_20_Internet_20_Link">data_plane</text:a> service has an attachment point where a <text:a xlink:type="simple" xlink:href="https://wiki.didosolutions.com/fxdemo/dido_99_annexes/annex-b-terms-and-definitions/s/structured_information_artifact" text:style-name="Internet_20_link" text:visited-style-name="Visited_20_Internet_20_Link">structured information artefact</text:a> enters the service for validation and another attachment point where the validated artefact exits the service for downstream process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9:58</meta:creation-date>
    <dc:creator>Generated</dc:creator>
    <dc:date>2026-08-22T19::49:58</dc:date>
    <dc:language>en-US</dc:language>
    <meta:editing-cycles>1</meta:editing-cycles>
    <meta:editing-duration>PT0S</meta:editing-duration>
    <dc:title>dido:99_annexes:annex-b-terms-and-definitions:a:attachment_point</dc:title>
  </office:meta>
</office:document-meta>
</file>