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to"/><text:bookmark-start text:name="__RefHeading___authorization_to_operate_ato_1"/><text:bookmark-start text:name="authorization_to_operate_ato"/>Authorization to Operate (ATO)<text:bookmark-end text:name="__RefHeading___authorization_to_operate_ato_1"/><text:bookmark-end text:name="authorization_to_operate_ato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Authorization to Operate (ATO) records a risk-based management decision by an <text:a xlink:type="simple" xlink:href="https://wiki.didosolutions.com/dido/99_annexes/annex-b-terms-and-definitions/a/authorizing_authority" text:style-name="Internet_20_link" text:visited-style-name="Visited_20_Internet_20_Link">Authorizing Authority</text:a> to permit a system to operate within a defined <text:a xlink:type="simple" xlink:href="https://wiki.didosolutions.com/dido/99_annexes/annex-b-terms-and-definitions/a/accreditation_boundary" text:style-name="Internet_20_link" text:visited-style-name="Visited_20_Internet_20_Link">Accreditation Boundary</text:a>, operational environment, scope, and period.</text:p>
      <text:p text:style-name="Text_20_body">The Authorizing Authority bases the decision on the system’s security and privacy posture, assessment results, identified risks, implemented controls, mission or business requirements, and supporting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An ATO explicitly assigns responsibility for accepting the residual risk associated with operating the system. The authorization may include conditions, limitations, monitoring obligations, expiration criteria, or requirements for corrective action.</text:p>
      <text:p text:style-name="Text_20_body">Crucible does not issue an ATO. Crucible produces controlled artefacts, assessment results, <text:a xlink:type="simple" xlink:href="https://wiki.didosolutions.com/dido/99_annexes/annex-b-terms-and-definitions/p/provenance" text:style-name="Internet_20_link" text:visited-style-name="Visited_20_Internet_20_Link">Provenance</text:a>, <text:a xlink:type="simple" xlink:href="https://wiki.didosolutions.com/dido/99_annexes/annex-b-terms-and-definitions/t/traceability" text:style-name="Internet_20_link" text:visited-style-name="Visited_20_Internet_20_Link">Traceability</text:a>, and compliance evidence that may support an Authorizing Authority’s decis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isk-based management decision by an authorizing authority that permits operation of a system within a defined scope and explicitly accepts the associated residual risk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the National Institute of Standards and Technology Risk Management Framework and NIST Special Publication 800-37 Revision 2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ATO applies only to the system, authorization boundary, operating conditions, environment, and period identified by the authorization decision.</text:p>
      <text:p text:style-name="Text_20_body">An ATO does not establish that the system is free from risk. It establishes that the responsible Authorizing Authority accepts the identified residual risk under the stated conditions.</text:p>
      <text:p text:style-name="Text_20_body">An ATO differs from <text:a xlink:type="simple" xlink:href="https://wiki.didosolutions.com/dido/99_annexes/annex-b-terms-and-definitions/a/accreditation" text:style-name="Internet_20_link" text:visited-style-name="Visited_20_Internet_20_Link">Accreditation</text:a>. Accreditation formally recognizes that an organization, process, facility, or capability satisfies defined criteria, while an ATO permits a specified system to operate based on an explicit risk decis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uthorizing Authority reviews the security assessment report, compliance findings, remediation status, system security plan, risk assessment, and supporting evidence for a deployed Crucible environment. The Authorizing Authority issues an ATO that permits the environment to operate for a defined period subject to continuous monitoring and specified corrective ac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20:25</meta:creation-date>
    <dc:creator>Generated</dc:creator>
    <dc:date>2026-08-23T00::20:25</dc:date>
    <dc:language>en-US</dc:language>
    <meta:editing-cycles>1</meta:editing-cycles>
    <meta:editing-duration>PT0S</meta:editing-duration>
    <dc:title>dido:99_annexes:annex-b-terms-and-definitions:a:ato</dc:title>
  </office:meta>
</office:document-meta>
</file>