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a:artifact_catalog"/><text:bookmark-start text:name="__RefHeading___artifact_catalog_1"/><text:bookmark-start text:name="artifact_catalog"/>Artifact Catalog<text:bookmark-end text:name="__RefHeading___artifact_catalog_1"/><text:bookmark-end text:name="artifact_catalog"/></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Artifact Catalog is a managed collection of <text:a xlink:type="simple" xlink:href="https://wiki.didosolutions.com/dido/99_annexes/annex-b-terms-and-definitions/a/artifact_catalog_record" text:style-name="Internet_20_link" text:visited-style-name="Visited_20_Internet_20_Link">Artifact Catalog Records</text:a>.</text:p>
      <text:p text:style-name="Text_20_body">The Artifact Catalog provides a consistent means to identify, describe, locate, verify, relate, and manage <text:a xlink:type="simple" xlink:href="https://wiki.didosolutions.com/dido/99_annexes/annex-b-terms-and-definitions/a/artifact" text:style-name="Internet_20_link" text:visited-style-name="Visited_20_Internet_20_Link">Artifacts</text:a> under Crucible control.</text:p>
      <text:p text:style-name="Text_20_body">The Artifact Catalog may include records for Artifacts that are:</text:p>
      <text:p text:style-name="Text_20_body">Stored within Crucible
Stored in an external repository
Available in a connected environment
Available in a disconnected environment
Referenced but not stored locally
Included in a package or bundle
Approved, released, archived, or superseded</text:p>
      <text:p text:style-name="Text_20_body">The Artifact Catalog remains distinct from the repositories and storage locations that contain Artifact content. One repository may contain many Artifacts described by the Artifact Catalog, and one Artifact Representation may exist at multiple repository locations.</text:p>
      <text:p text:style-name="Text_20_body">The Artifact Catalog may support searching, selection, traceability, validation, promotion, transfer, and lifecycle management without requiring a particular database, repository product, or implementation technology.</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anaged collection of Artifact Catalog Records</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The Artifact Catalog describes Artifacts under Crucible control but does not necessarily store their content.</text:p>
      <text:p text:style-name="Text_20_body">An implementation may maintain the Artifact Catalog in a database, a manifest, an index, a repository metadata service, or another machine-readable form.</text:p>
      <text:p text:style-name="Text_20_body">A connected environment and a disconnected environment may maintain separate Artifact Catalog instances while preserving Artifact identifiers and relationships during authorized transfer.</text:p>
      <text:p text:style-name="Text_20_body">The term does not require a single centralized catalog.</text:p>
      <text:h text:style-name="Heading_20_2" text:outline-level="2"><text:bookmark-start text:name="__RefHeading___example_6"/><text:bookmark-start text:name="example"/>Example<text:bookmark-end text:name="__RefHeading___example_6"/><text:bookmark-end text:name="example"/></text:h>
      <text:p text:style-name="Text_20_body">An Artifact Catalog may contain records for multiple versions of a container image, operating-system packages used to construct the image, configuration Artifacts applied during hardening, validation results, and the locations from which each Artifact Representation may be retrieved.</text:p>
      <text:p text:style-name="Plugin_Wrap_Paragraph_Centered"> © 2026 Dido Solutions, Inc. and Jackrabbit Consulting, Inc.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2::03:31</meta:creation-date>
    <dc:creator>Generated</dc:creator>
    <dc:date>2026-08-22T22::03:31</dc:date>
    <dc:language>en-US</dc:language>
    <meta:editing-cycles>1</meta:editing-cycles>
    <meta:editing-duration>PT0S</meta:editing-duration>
    <dc:title>dido:99_annexes:annex-b-terms-and-definitions:a:artifact_catalog</dc:title>
  </office:meta>
</office:document-meta>
</file>