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rtifact"/><text:bookmark-start text:name="__RefHeading___artifact_1"/><text:bookmark-start text:name="artifact"/>Artifact<text:bookmark-end text:name="__RefHeading___artifact_1"/><text:bookmark-end text:name="artifac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Artifact is an identifiable work product created, acquired, used, modified, generated, exchanged, delivered, or preserved during an activity.</text:p>
      <text:p text:style-name="Text_20_body">An Artifact may be atomic or composite. A composite Artifact may contain, organize, or reference other Artifacts.</text:p>
      <text:p text:style-name="Text_20_body">An Artifact may have multiple versions. A version may have one or more representations in different formats or media types. Copies of the same representation may exist at multiple locations.</text:p>
      <text:p text:style-name="Text_20_body">An Artifact remains distinct from:</text:p>
      <text:p text:style-name="Text_20_body">The subject that the Artifact describes
The activity that creates or uses the Artifact
The metadata that describes and manages the Artifact
The repository or location in which the Artifact is stor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work product created, acquired, used, modified, generated, exchanged, delivered, or preserved during an activity</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Artifact may exist in physical, digital, or conceptual form.</text:p>
      <text:p text:style-name="Text_20_body">Identification of an Artifact does not by itself establish its version, provenance, authenticity, integrity, approval status, release status, retention status, or suitability for a particular purpose.</text:p>
      <text:p text:style-name="Text_20_body">An Artifact may exist independently of Crucible. An Artifact placed under Crucible control is described by an Artifact Catalog Record.</text:p>
      <text:p text:style-name="Text_20_body">The term does not require a particular format, media type, repository, storage medium, location, tool,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 software package delivered by a third party is an Artifact. Different versions of the package remain associated with the same identifiable work product while constituting distinct managed versions.</text:p>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41:20</meta:creation-date>
    <dc:creator>Generated</dc:creator>
    <dc:date>2026-08-24T07::41:20</dc:date>
    <dc:language>en-US</dc:language>
    <meta:editing-cycles>1</meta:editing-cycles>
    <meta:editing-duration>PT0S</meta:editing-duration>
    <dc:title>dido:99_annexes:annex-b-terms-and-definitions:a:artifact</dc:title>
  </office:meta>
</office:document-meta>
</file>