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rchitectural_governance_layer"/><text:bookmark-start text:name="__RefHeading___architectural_governance_layer_1"/><text:bookmark-start text:name="architectural_governance_layer"/>Architectural Governance Layer<text:bookmark-end text:name="__RefHeading___architectural_governance_layer_1"/><text:bookmark-end text:name="architectural_governance_layer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architectural governance layer identifies the abstraction layer at which lifecycle control, authority retention, structural governance, and semantic governance are defined.</text:p>
      <text:p text:style-name="Text_20_body">The architectural governance layer separates governance obligations from implementation technologies. This separation allows the <text:a xlink:type="simple" xlink:href="https://wiki.didosolutions.com/dido/99_annexes/99_annexes/annex-b-terms-and-definitions/r/reference_architecture" text:style-name="Internet_20_link" text:visited-style-name="Visited_20_Internet_20_Link">reference_architecture</text:a> to define authority, lifecycle, versioning, and semantic responsibilities without prescribing a specific platform, product, language, repository, runtime, or deployment environment.</text:p>
      <text:p text:style-name="Text_20_body">An architectural governance layer differs from an implementation governance mechanism. An implementation governance mechanism realizes governance through a selected technology. The architectural governance layer defines the governance meaning, responsibilities, and relationships independently of those implementation mechanism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bstraction layer at which lifecycle control, authority retention, structural governance, and semantic governance are defined independently of implementation technologi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99_annexes/annex-b-terms-and-definitions/r/reference_architecture" text:style-name="Internet_20_link" text:visited-style-name="Visited_20_Internet_20_Link">reference_architecture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architectural governance layer provides the basis for defining governance responsibilities before those responsibilities are mapped to implementation technologi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<text:a xlink:type="simple" xlink:href="https://wiki.didosolutions.com/dido/99_annexes/99_annexes/annex-b-terms-and-definitions/r/reference_architecture" text:style-name="Internet_20_link" text:visited-style-name="Visited_20_Internet_20_Link">reference_architecture</text:a> defines authority retention, lifecycle control, semantic governance, and structural governance at the architectural governance layer before mapping those responsibilities to a repository, ontology store, message bus, database, workflow engine, or runtime platfor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58:33</meta:creation-date>
    <dc:creator>Generated</dc:creator>
    <dc:date>2026-08-22T20::58:33</dc:date>
    <dc:language>en-US</dc:language>
    <meta:editing-cycles>1</meta:editing-cycles>
    <meta:editing-duration>PT0S</meta:editing-duration>
    <dc:title>dido:99_annexes:annex-b-terms-and-definitions:a:architectural_governance_layer</dc:title>
  </office:meta>
</office:document-meta>
</file>