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pplication_independence"/><text:bookmark-start text:name="__RefHeading___application_independence_1"/><text:bookmark-start text:name="application_independence"/>Application Independence<text:bookmark-end text:name="__RefHeading___application_independence_1"/><text:bookmark-end text:name="application_independen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pplication Independence is a property of a subject whose governing intent, <text:a xlink:type="simple" xlink:href="https://wiki.didosolutions.com/dido/99_annexes/annex-b-terms-and-definitions/s/semantic" text:style-name="Internet_20_link" text:visited-style-name="Visited_20_Internet_20_Link">semantics</text:a>, criteria, and required outcomes do not depend on the design, implementation, or selection of a particular <text:a xlink:type="simple" xlink:href="https://wiki.didosolutions.com/dido/99_annexes/annex-b-terms-and-definitions/a/application" text:style-name="Internet_20_link" text:visited-style-name="Visited_20_Internet_20_Link">Application</text:a>.</text:p>
      <text:p text:style-name="Text_20_body">The subject may include:</text:p>
      <text:p text:style-name="Text_20_body">A specificationA modelA testA <text:a xlink:type="simple" xlink:href="https://wiki.didosolutions.com/dido/99_annexes/annex-b-terms-and-definitions/t/test_definition" text:style-name="Internet_20_link" text:visited-style-name="Visited_20_Internet_20_Link">Test Definition</text:a>An evaluation methodA data exchangeAn interfaceA policyA procedureA requirementApplication Independence separates the governing characteristics of the subject from Application-specific design and implementation choices.</text:p>
      <text:p text:style-name="Text_20_body">Application-specific mechanisms remain consistent with Application Independence when they preserve the governing:</text:p>
      <text:p text:style-name="Text_20_body">IntentSemanticsEvaluated characteristicsEvaluation method<text:a xlink:type="simple" xlink:href="https://wiki.didosolutions.com/dido/99_annexes/annex-b-terms-and-definitions/a/acceptance_criteria" text:style-name="Internet_20_link" text:visited-style-name="Visited_20_Internet_20_Link">Acceptance Criteria</text:a>Required outcomes<text:a xlink:type="simple" xlink:href="https://wiki.didosolutions.com/dido/99_annexes/annex-b-terms-and-definitions/e/evidence" text:style-name="Internet_20_link" text:visited-style-name="Visited_20_Internet_20_Link">Evidence</text:a> obligations<text:a xlink:type="simple" xlink:href="https://wiki.didosolutions.com/dido/99_annexes/annex-b-terms-and-definitions/t/traceability" text:style-name="Internet_20_link" text:visited-style-name="Visited_20_Internet_20_Link">Traceability</text:a>Such mechanisms include:</text:p>
      <text:p text:style-name="Text_20_body">AdaptersMappingsInterface bindingsData transformationsTest fixturesExecution procedures<text:a xlink:type="simple" xlink:href="https://wiki.didosolutions.com/dido/99_annexes/annex-b-terms-and-definitions/c/configuration" text:style-name="Internet_20_link" text:visited-style-name="Visited_20_Internet_20_Link">Configurations</text:a>A change to a governing characteristic constitutes a change to the subject rather than an Application-specific adap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perty of a subject whose governing intent, <text:a xlink:type="simple" xlink:href="https://wiki.didosolutions.com/dido/99_annexes/annex-b-terms-and-definitions/s/semantic" text:style-name="Internet_20_link" text:visited-style-name="Visited_20_Internet_20_Link">semantics</text:a>, criteria, and required outcomes do not depend on the design, implementation, or selection of a particular <text:a xlink:type="simple" xlink:href="https://wiki.didosolutions.com/dido/99_annexes/annex-b-terms-and-definitions/a/application" text:style-name="Internet_20_link" text:visited-style-name="Visited_20_Internet_20_Link">Applica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TE Mission Objective MO-006: Application-Independent and Infrastructure-Independent Testing</text:p>
      <text:p text:style-name="Text_20_body">DIDO-TE Mission Objective MO-006a: Application-Independent Testing</text:p>
      <text:p text:style-name="Text_20_body">DIDO Reference Implementation Conceptual Model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pplication Independence does not mean the absence of an Application.</text:p>
      <text:p text:style-name="Text_20_body">Application Independence does not require identical execution across Applications. Different Applications may require different adapters, mappings, interfaces, Configurations, or execution procedures.</text:p>
      <text:p text:style-name="Text_20_body">An adaptation preserves Application Independence when the adaptation does not change the governing intent, semantics, criteria, required outcomes, Evidence obligations, or Traceability.</text:p>
      <text:p text:style-name="Text_20_body">Application Independence differs from <text:a xlink:type="simple" xlink:href="https://wiki.didosolutions.com/dido/99_annexes/annex-b-terms-and-definitions/i/infrastructure_independence" text:style-name="Internet_20_link" text:visited-style-name="Visited_20_Internet_20_Link">Infrastructure Independence</text:a>:</text:p>
      <text:p text:style-name="Text_20_body">Application Independence concerns separation from a particular ApplicationInfrastructure Independence concerns separation from particular InfrastructureA subject may possess Application Independence without possessing Infrastructure Independence, or Infrastructure Independence without possessing Application Indepen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IDO-TE applies one Test Definition and one set of Acceptance Criteria to two sanctions-screening Applications.</text:p>
      <text:p text:style-name="Text_20_body">Each Application uses a different interface adapter. The adapters map the common test inputs to the Application-specific interfaces and map the resulting outputs back to the common result format.</text:p>
      <text:p text:style-name="Text_20_body">The adapters preserve the testing intent, semantics, evaluated characteristics, Acceptance Criteria, Evidence obligations, and required outcomes. The test therefore possesses Application Indepen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6:24</meta:creation-date>
    <dc:creator>Generated</dc:creator>
    <dc:date>2026-08-23T22::16:24</dc:date>
    <dc:language>en-US</dc:language>
    <meta:editing-cycles>1</meta:editing-cycles>
    <meta:editing-duration>PT0S</meta:editing-duration>
    <dc:title>dido:99_annexes:annex-b-terms-and-definitions:a:application_independence</dc:title>
  </office:meta>
</office:document-meta>
</file>