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a:application"/><text:bookmark-start text:name="__RefHeading___application_1"/><text:bookmark-start text:name="application"/>Application<text:bookmark-end text:name="__RefHeading___application_1"/><text:bookmark-end text:name="application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n Application is software that performs functions for users, <text:a xlink:type="simple" xlink:href="https://wiki.didosolutions.com/dido/99_annexes/annex-b-terms-and-definitions/o/organization" text:style-name="Internet_20_link" text:visited-style-name="Visited_20_Internet_20_Link">Organizations</text:a>, or other systems.</text:p>
      <text:p text:style-name="Text_20_body">An Application includes one or more software components organised to provide a defined capability or set of capabilities. The concept does not prescribe a particular:</text:p>
      <text:p text:style-name="Text_20_body">ArchitectureProgramming languageInterfaceDeployment modelExecution environmentInfrastructure providerDistribution modelAn Application includes software intended for direct human interaction and software that interacts only with other Applications, services, components, or systems.</text:p>
      <text:p text:style-name="Text_20_body">An Application differs from <text:a xlink:type="simple" xlink:href="https://wiki.didosolutions.com/dido/99_annexes/annex-b-terms-and-definitions/i/infrastructure" text:style-name="Internet_20_link" text:visited-style-name="Visited_20_Internet_20_Link">Infrastructure</text:a>. An Application performs functions associated with its defined purpose. Infrastructure provides resources and supporting services that establish its operating environment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software that performs functions for users, <text:a xlink:type="simple" xlink:href="https://wiki.didosolutions.com/dido/99_annexes/annex-b-terms-and-definitions/o/organization" text:style-name="Internet_20_link" text:visited-style-name="Visited_20_Internet_20_Link">Organizations</text:a>, or other systems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Adapted from general systems and software engineering usage.</text:p>
      <text:p text:style-name="Text_20_body">DIDO Reference Implementation Conceptual Model</text:p>
      <text:p text:style-name="Text_20_body">DIDO-TE draft Requirements Register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The classification of software as an Application depends on its role within the relevant context.</text:p>
      <text:p text:style-name="Text_20_body">Software treated as Infrastructure in one context may perform the role of an Application in another context. The applicable architecture, scope, and evaluation purpose establish the relevant classification.</text:p>
      <text:p text:style-name="Text_20_body">An Application does not include the Infrastructure solely because the Infrastructure hosts, executes, stores, connects, or manages the Application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sanctions-screening Application receives transaction data, applies screening rules, and returns screening results.</text:p>
      <text:p text:style-name="Text_20_body">The Application performs the screening function. The compute, storage, networking, operating-system, and orchestration resources supporting its execution form part of its Infrastructur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5::11:41</meta:creation-date>
    <dc:creator>Generated</dc:creator>
    <dc:date>2026-08-22T15::11:41</dc:date>
    <dc:language>en-US</dc:language>
    <meta:editing-cycles>1</meta:editing-cycles>
    <meta:editing-duration>PT0S</meta:editing-duration>
    <dc:title>dido:99_annexes:annex-b-terms-and-definitions:a:application</dc:title>
  </office:meta>
</office:document-meta>
</file>