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ir_gap"/><text:bookmark-start text:name="__RefHeading___air_gap_1"/><text:bookmark-start text:name="air_gap"/>Air Gap<text:bookmark-end text:name="__RefHeading___air_gap_1"/><text:bookmark-end text:name="air_gap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Air Gap separates systems, networks, or operating environments by preventing direct electronic communication across a defined boundary.</text:p>
      <text:p text:style-name="Text_20_body">The separation protects a <text:a xlink:type="simple" xlink:href="https://wiki.didosolutions.com/dido/99_annexes/annex-b-terms-and-definitions/d/disconnected_environment" text:style-name="Internet_20_link" text:visited-style-name="Visited_20_Internet_20_Link">Disconnected Environment</text:a> from external networks and limits the paths through which information, software, dependencies, updates, or commands enter or leave the environment.</text:p>
      <text:p text:style-name="Text_20_body">An Air Gap represents a controlled communication boundary rather than an absence of all information transfer. Organizations transfer information across the boundary through approved physical media, transfer devices, gateways, review processes, or other controlled mechanisms.</text:p>
      <text:p text:style-name="Text_20_body">The effectiveness of an Air Gap depends on the technical controls, physical controls, operating procedures, personnel responsibilities, and transfer processes applied at the boundar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separation that prevents direct electronic communication between systems, networks, or operating environmen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cybersecurity, network-isolation, high-assurance systems, and disconnected-operations usage and specialis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Air Gap identifies the separation between environments. An <text:a xlink:type="simple" xlink:href="https://wiki.didosolutions.com/dido/99_annexes/annex-b-terms-and-definitions/a/air_gapped_environment" text:style-name="Internet_20_link" text:visited-style-name="Visited_20_Internet_20_Link">Air-Gapped Environment</text:a> identifies an environment isolated through that separation.</text:p>
      <text:p text:style-name="Text_20_body">A controlled transfer across an Air Gap does not remove the Air Gap when the transfer process preserves the defined separation and governance control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nnected build environment exports an approved transfer bundle to controlled media. Personnel inspect and transfer the media across an Air Gap before importing the bundle into a disconnected enclav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7::52:16</meta:creation-date>
    <dc:creator>Generated</dc:creator>
    <dc:date>2026-08-24T17::52:16</dc:date>
    <dc:language>en-US</dc:language>
    <meta:editing-cycles>1</meta:editing-cycles>
    <meta:editing-duration>PT0S</meta:editing-duration>
    <dc:title>dido:99_annexes:annex-b-terms-and-definitions:a:air_gap</dc:title>
  </office:meta>
</office:document-meta>
</file>