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a:actor"/><text:bookmark-start text:name="__RefHeading___actor_1"/><text:bookmark-start text:name="actor"/>Actor<text:bookmark-end text:name="__RefHeading___actor_1"/><text:bookmark-end text:name="actor"/></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Actor is an identifiable participant that performs or can perform an action or <text:a xlink:type="simple" xlink:href="https://wiki.didosolutions.com/dido/99_annexes/annex-b-terms-and-definitions/r/role" text:style-name="Internet_20_link" text:visited-style-name="Visited_20_Internet_20_Link">Role</text:a> within a defined context.</text:p>
      <text:p text:style-name="Text_20_body">An Actor can be:</text:p>
      <text:p text:style-name="Text_20_body">A personA <text:a xlink:type="simple" xlink:href="https://wiki.didosolutions.com/dido/99_annexes/annex-b-terms-and-definitions/u/user" text:style-name="Internet_20_link" text:visited-style-name="Visited_20_Internet_20_Link">User</text:a>An <text:a xlink:type="simple" xlink:href="https://wiki.didosolutions.com/dido/99_annexes/annex-b-terms-and-definitions/o/organization" text:style-name="Internet_20_link" text:visited-style-name="Visited_20_Internet_20_Link">Organization</text:a>An organizational unitA systemA serviceA <text:a xlink:type="simple" xlink:href="https://wiki.didosolutions.com/dido/99_annexes/annex-b-terms-and-definitions/n/node" text:style-name="Internet_20_link" text:visited-style-name="Visited_20_Internet_20_Link">Node</text:a>An automated processAn external participantAnother identifiable participant capable of performing an action or RoleAn Actor can identify:</text:p>
      <text:p text:style-name="Text_20_body">Its identityIts nameIts descriptionIts Actor typeIts assigned RolesIts responsibilitiesIts permitted actionsIts prohibited actionsIts applicable <text:a xlink:type="simple" xlink:href="https://wiki.didosolutions.com/dido/99_annexes/annex-b-terms-and-definitions/o/organization" text:style-name="Internet_20_link" text:visited-style-name="Visited_20_Internet_20_Link">Organizations</text:a>Its applicable <text:a xlink:type="simple" xlink:href="https://wiki.didosolutions.com/dido/99_annexes/annex-b-terms-and-definitions/g/governance_domain" text:style-name="Internet_20_link" text:visited-style-name="Visited_20_Internet_20_Link">Governance Domains</text:a>Its applicable <text:a xlink:type="simple" xlink:href="https://wiki.didosolutions.com/dido/99_annexes/annex-b-terms-and-definitions/p/policy" text:style-name="Internet_20_link" text:visited-style-name="Visited_20_Internet_20_Link">Policies</text:a>Its applicable <text:a xlink:type="simple" xlink:href="https://wiki.didosolutions.com/dido/99_annexes/annex-b-terms-and-definitions/g/governance_policy" text:style-name="Internet_20_link" text:visited-style-name="Visited_20_Internet_20_Link">Governance Policies</text:a>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An Actor performs actions through one or more assigned Roles. The applicable Role establishes the responsibilities, permissions, and expected behaviors governing those action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identifiable participant that performs or can perform an action or <text:a xlink:type="simple" xlink:href="https://wiki.didosolutions.com/dido/99_annexes/annex-b-terms-and-definitions/r/role" text:style-name="Internet_20_link" text:visited-style-name="Visited_20_Internet_20_Link">Role</text:a> within a defined context</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iki.didosolutions.com/dido/99_annexes/annex-b-terms-and-definitions/r/role" text:style-name="Internet_20_link" text:visited-style-name="Visited_20_Internet_20_Link">Role</text:a>
      <text:p text:style-name="Text_20_body">DIDO Reference ArchitectureDIDO Reference Implementation Conceptual ModelDIDO-TE draft Requirements Register</text:p>
      <text:h text:style-name="Heading_20_2" text:outline-level="2"><text:bookmark-start text:name="__RefHeading___note_5"/><text:bookmark-start text:name="note"/>Note<text:bookmark-end text:name="__RefHeading___note_5"/><text:bookmark-end text:name="note"/></text:h>
      <text:p text:style-name="Text_20_body">An Actor differs from a <text:a xlink:type="simple" xlink:href="https://wiki.didosolutions.com/dido/99_annexes/annex-b-terms-and-definitions/r/role" text:style-name="Internet_20_link" text:visited-style-name="Visited_20_Internet_20_Link">Role</text:a>:</text:p>
      <text:p text:style-name="Text_20_body">An Actor identifies the participantA Role identifies the responsibilities, permissions, and expected behaviors assignable to the participantOne Actor can perform multiple Roles. Multiple Actors can perform the same Role.</text:p>
      <text:p text:style-name="Text_20_body">An Actor differs from a <text:a xlink:type="simple" xlink:href="https://wiki.didosolutions.com/dido/99_annexes/annex-b-terms-and-definitions/u/user" text:style-name="Internet_20_link" text:visited-style-name="Visited_20_Internet_20_Link">User</text:a>:</text:p>
      <text:p text:style-name="Text_20_body">An Actor performs an action or Role within a defined contextA User interacts with or uses a system, service, or Resource to achieve a purposeA User is an Actor when the User performs an action or Role. An Actor is not necessarily a User.</text:p>
      <text:p text:style-name="Text_20_body">An Actor differs from a <text:a xlink:type="simple" xlink:href="https://wiki.didosolutions.com/dido/99_annexes/annex-b-terms-and-definitions/n/node" text:style-name="Internet_20_link" text:visited-style-name="Visited_20_Internet_20_Link">Node</text:a>:</text:p>
      <text:p text:style-name="Text_20_body">An Actor is any identifiable participant that performs an action or RoleA Node is an identifiable participant that performs one or more assigned Roles in a distributed systemEvery Node can act as an Actor. An Actor is not necessarily a Node.</text:p>
      <text:p text:style-name="Text_20_body">An Actor does not need to be human. Organizations, systems, services, Nodes, and automated processes can act as Actors.</text:p>
      <text:p text:style-name="Text_20_body">Identifying an Actor does not establish authority to perform every action. The applicable Role, authorization, Policy, and Governance Policy determine the permitted actions.</text:p>
      <text:h text:style-name="Heading_20_2" text:outline-level="2"><text:bookmark-start text:name="__RefHeading___example_6"/><text:bookmark-start text:name="example"/>Example<text:bookmark-end text:name="__RefHeading___example_6"/><text:bookmark-end text:name="example"/></text:h>
      <text:p text:style-name="Text_20_body">A DIDO-TE validation process involves the following Actors:</text:p>
      <text:p text:style-name="Text_20_body">A User acting in the Test Operator RoleA Node acting in the Test Participant RoleA service acting in the Evidence Collection RoleA User acting in the Evaluator RoleAn Organization acting as the Governing AuthorityEach Actor performs different actions according to its assigned Role and the applicable Governance Polici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12:44</meta:creation-date>
    <dc:creator>Generated</dc:creator>
    <dc:date>2026-08-22T15::12:44</dc:date>
    <dc:language>en-US</dc:language>
    <meta:editing-cycles>1</meta:editing-cycles>
    <meta:editing-duration>PT0S</meta:editing-duration>
    <dc:title>dido:99_annexes:annex-b-terms-and-definitions:a:actor</dc:title>
  </office:meta>
</office:document-meta>
</file>