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ccreditation_boundary"/><text:bookmark-start text:name="__RefHeading___accreditation_boundary_1"/><text:bookmark-start text:name="accreditation_boundary"/>Accreditation Boundary<text:bookmark-end text:name="__RefHeading___accreditation_boundary_1"/><text:bookmark-end text:name="accreditation_boundar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ccreditation Boundary identifies the systems, components, services, information, interfaces, infrastructure, processes, personnel roles, and operating environments included within an <text:a xlink:type="simple" xlink:href="https://wiki.didosolutions.com/dido/99_annexes/annex-b-terms-and-definitions/a/accreditation" text:style-name="Internet_20_link" text:visited-style-name="Visited_20_Internet_20_Link">Accreditation</text:a>.</text:p>
      <text:p text:style-name="Text_20_body">The boundary establishes the scope of the applicable requirements, controls, assessments, risks, and supporting <text:a xlink:type="simple" xlink:href="https://wiki.didosolutions.com/dido/99_annexes/annex-b-terms-and-definitions/e/evidence" text:style-name="Internet_20_link" text:visited-style-name="Visited_20_Internet_20_Link">Evidence</text:a>. It also distinguishes included elements from external systems, services, organizations, and dependencies.</text:p>
      <text:p text:style-name="Text_20_body">An Accreditation Boundary may contain internal subdivisions, trust boundaries, deployment environments, or responsibility boundaries. Those subdivisions remain part of the Accreditation Boundary when the accreditation includes them.</text:p>
      <text:p text:style-name="Text_20_body">For an <text:a xlink:type="simple" xlink:href="https://wiki.didosolutions.com/dido/99_annexes/annex-b-terms-and-definitions/a/accredited_software_factory" text:style-name="Internet_20_link" text:visited-style-name="Visited_20_Internet_20_Link">Accredited Software Factory</text:a>, the boundary identifies the factory components and operational processes covered by the applicable <text:a xlink:type="simple" xlink:href="https://wiki.didosolutions.com/dido/99_annexes/annex-b-terms-and-definitions/o/operational_approval" text:style-name="Internet_20_link" text:visited-style-name="Visited_20_Internet_20_Link">Operational Approval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scope of the systems, components, services, information, interfaces, infrastructure, processes, personnel roles, and operating environments included within an <text:a xlink:type="simple" xlink:href="https://wiki.didosolutions.com/dido/99_annexes/annex-b-terms-and-definitions/a/accreditation" text:style-name="Internet_20_link" text:visited-style-name="Visited_20_Internet_20_Link">accredita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security-accreditation, authorization-boundary, conformity-assessment, and risk-management usage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ccreditation Boundary defines the scope of an accreditation rather than a physical boundary alone. The boundary may include distributed components, external services under defined agreements, connected environments, and disconnected environments.</text:p>
      <text:p text:style-name="Text_20_body">A dependency located outside the Accreditation Boundary may still affect the risks, controls, or evidence associated with the accredited ent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Accreditation Boundary for a Software Factory includes source-control services, build services, hardened build workers, dependency repositories, artefact repositories, compliance services, deployment automation, administrative processes, and approved interfaces to external infrastructure provid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11:48</meta:creation-date>
    <dc:creator>Generated</dc:creator>
    <dc:date>2026-08-24T18::11:48</dc:date>
    <dc:language>en-US</dc:language>
    <meta:editing-cycles>1</meta:editing-cycles>
    <meta:editing-duration>PT0S</meta:editing-duration>
    <dc:title>dido:99_annexes:annex-b-terms-and-definitions:a:accreditation_boundary</dc:title>
  </office:meta>
</office:document-meta>
</file>