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ccreditation"/><text:bookmark-start text:name="__RefHeading___accreditation_1"/><text:bookmark-start text:name="accreditation"/>Accreditation<text:bookmark-end text:name="__RefHeading___accreditation_1"/><text:bookmark-end text:name="accredita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ccreditation establishes formal recognition that a defined system, service, facility, organization, or operational capability satisfies specified criteria within a defined scope and operating context.</text:p>
      <text:p text:style-name="Text_20_body">An accreditation process evaluates applicable requirements, implemented controls, identified risks, assessment results, operating procedures, and supporting <text:a xlink:type="simple" xlink:href="https://wiki.didosolutions.com/dido/99_annexes/annex-b-terms-and-definitions/e/evidence" text:style-name="Internet_20_link" text:visited-style-name="Visited_20_Internet_20_Link">Evidence</text:a>. The resulting determination applies to the defined <text:a xlink:type="simple" xlink:href="https://wiki.didosolutions.com/dido/99_annexes/annex-b-terms-and-definitions/a/accreditation_boundary" text:style-name="Internet_20_link" text:visited-style-name="Visited_20_Internet_20_Link">Accreditation Boundary</text:a>.</text:p>
      <text:p text:style-name="Text_20_body">An <text:a xlink:type="simple" xlink:href="https://wiki.didosolutions.com/dido/99_annexes/annex-b-terms-and-definitions/a/authorizing_authority" text:style-name="Internet_20_link" text:visited-style-name="Visited_20_Internet_20_Link">Authorizing Authority</text:a> uses the accreditation determination and supporting evidence when issuing an <text:a xlink:type="simple" xlink:href="https://wiki.didosolutions.com/dido/99_annexes/annex-b-terms-and-definitions/o/operational_approval" text:style-name="Internet_20_link" text:visited-style-name="Visited_20_Internet_20_Link">Operational Approval</text:a>.</text:p>
      <text:p text:style-name="Text_20_body">Accreditation differs from compliance. Compliance identifies conformity with specified requirements or criteria. Accreditation records formal recognition by an authorized body within a defined scope and contex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formal recognition that a defined entity satisfies specified criteria within a defined scope and operating contex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conformity assessment, security accreditation, and risk management usage,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ccreditation applies only to the entity, boundary, configuration, criteria, and operational context identified in the accreditation decision.</text:p>
      <text:p text:style-name="Text_20_body">A change to the approved boundary, configuration, implemented controls, operating processes, or operational context may affect the continued applicability of the accredit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Authorizing Authority reviews the controls, risks, assessment results, operating procedures, and evidence of compliance associated with a defined Software Factory. The resulting accreditation records formal recognition that the factory satisfies the specified criteria within its approved Accreditation Boundar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7:07</meta:creation-date>
    <dc:creator>Generated</dc:creator>
    <dc:date>2026-08-24T00::17:07</dc:date>
    <dc:language>en-US</dc:language>
    <meta:editing-cycles>1</meta:editing-cycles>
    <meta:editing-duration>PT0S</meta:editing-duration>
    <dc:title>dido:99_annexes:annex-b-terms-and-definitions:a:accreditation</dc:title>
  </office:meta>
</office:document-meta>
</file>