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a:access_control"/><text:bookmark-start text:name="__RefHeading___access_control_1"/><text:bookmark-start text:name="access_control"/>Access Control<text:bookmark-end text:name="__RefHeading___access_control_1"/><text:bookmark-end text:name="access_control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ccess Control regulates interactions between a subject and a protected resource according to an applicable <text:a xlink:type="simple" xlink:href="https://wiki.didosolutions.com/dido/99_annexes/annex-b-terms-and-definitions/p/policy" text:style-name="Internet_20_link" text:visited-style-name="Visited_20_Internet_20_Link">Policy</text:a>.</text:p>
      <text:p text:style-name="Text_20_body">A subject includes a person, organisation, process, service, system, device, or <text:a xlink:type="simple" xlink:href="https://wiki.didosolutions.com/dido/99_annexes/annex-b-terms-and-definitions/n/node" text:style-name="Internet_20_link" text:visited-style-name="Visited_20_Internet_20_Link">Node</text:a>. A resource includes information, an artifact, a service, an interface, a function, a system, a physical location, or another controlled object.</text:p>
      <text:p text:style-name="Text_20_body">An access-control decision evaluates the subject, requested action, protected resource, applicable policy, environmental conditions, and other relevant attributes. The decision grants, denies, limits, or terminates the requested access.</text:p>
      <text:p text:style-name="Text_20_body"><text:a xlink:type="simple" xlink:href="https://wiki.didosolutions.com/dido/99_annexes/annex-b-terms-and-definitions/a/authentication" text:style-name="Internet_20_link" text:visited-style-name="Visited_20_Internet_20_Link">Authentication</text:a> commonly supplies verified identity or attribute information used in an access-control decision. Authentication remains distinct from Access Control. Authentication evaluates a claim. Access Control determines whether the applicable policy permits the requested interac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process that grants, denies, restricts, or terminates access to a resource according to an applicable policy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 ISO/IEC 27000, Information security, cybersecurity and privacy protection — Vocabulary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ccess Control includes administrative, physical, and technical controls.</text:p>
      <text:p text:style-name="Text_20_body">An access-control policy identifies the subjects, resources, permitted actions, prohibited actions, conditions, exceptions, decision authorities, and enforcement points within its scope.</text:p>
      <text:p text:style-name="Text_20_body">Access-control records support <text:a xlink:type="simple" xlink:href="https://wiki.didosolutions.com/dido/99_annexes/annex-b-terms-and-definitions/a/auditability" text:style-name="Internet_20_link" text:visited-style-name="Visited_20_Internet_20_Link">Auditability</text:a>, <text:a xlink:type="simple" xlink:href="https://wiki.didosolutions.com/dido/99_annexes/annex-b-terms-and-definitions/e/evidence" text:style-name="Internet_20_link" text:visited-style-name="Visited_20_Internet_20_Link">Evidence</text:a>, and <text:a xlink:type="simple" xlink:href="https://wiki.didosolutions.com/dido/99_annexes/annex-b-terms-and-definitions/t/traceability" text:style-name="Internet_20_link" text:visited-style-name="Visited_20_Internet_20_Link">Traceability</text:a> by recording access requests, decisions, enforcement actions, and relevant contex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access-control policy permits a Test Execution process to read an identified Credential from a secret store while denying direct access to the Credential value by test operator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4:43</meta:creation-date>
    <dc:creator>Generated</dc:creator>
    <dc:date>2026-08-22T15::14:43</dc:date>
    <dc:language>en-US</dc:language>
    <meta:editing-cycles>1</meta:editing-cycles>
    <meta:editing-duration>PT0S</meta:editing-duration>
    <dc:title>dido:99_annexes:annex-b-terms-and-definitions:a:access_control</dc:title>
  </office:meta>
</office:document-meta>
</file>