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cceptance_criteria"/><text:bookmark-start text:name="__RefHeading___acceptance_criteria_1"/><text:bookmark-start text:name="acceptance_criteria"/>Acceptance Criteria<text:bookmark-end text:name="__RefHeading___acceptance_criteria_1"/><text:bookmark-end text:name="acceptance_criteria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cceptance Criteria define the conditions that a subject must satisfy for an authorized actor or process to accept it for a specified purpose.</text:p>
      <text:p text:style-name="Text_20_body">The subject may include:</text:p>
      <text:p text:style-name="Text_20_body">An <text:a xlink:type="simple" xlink:href="https://wiki.didosolutions.com/dido/99_annexes/annex-b-terms-and-definitions/a/artifact" text:style-name="Internet_20_link" text:visited-style-name="Visited_20_Internet_20_Link">Artifact</text:a>An <text:a xlink:type="simple" xlink:href="https://wiki.didosolutions.com/dido/99_annexes/annex-b-terms-and-definitions/i/infrastructure_configuration" text:style-name="Internet_20_link" text:visited-style-name="Visited_20_Internet_20_Link">Infrastructure Configuration</text:a>An <text:a xlink:type="simple" xlink:href="https://wiki.didosolutions.com/dido/99_annexes/annex-b-terms-and-definitions/i/infrastructure_environment" text:style-name="Internet_20_link" text:visited-style-name="Visited_20_Internet_20_Link">Infrastructure Environment</text:a>A <text:a xlink:type="simple" xlink:href="https://wiki.didosolutions.com/dido/99_annexes/annex-b-terms-and-definitions/m/machine_image" text:style-name="Internet_20_link" text:visited-style-name="Visited_20_Internet_20_Link">Machine Image</text:a>A deploymentA releaseA test resultA serviceA transition between <text:a xlink:type="simple" xlink:href="https://wiki.didosolutions.com/dido/99_annexes/annex-b-terms-and-definitions/l/lifecycle" text:style-name="Internet_20_link" text:visited-style-name="Visited_20_Internet_20_Link">Lifecycle</text:a> statesAcceptance Criteria may specify:</text:p>
      <text:p text:style-name="Text_20_body">Required characteristicsPermitted valuesProhibited conditionsQuantitative thresholdsRequired test resultsRequired evidenceApplicable policy conditionsRequired approvalsRequired compliance outcomesAcceptance Criteria differ from verification procedures:</text:p>
      <text:p text:style-name="Text_20_body">Acceptance Criteria define the conditions that must be satisfiedVerification procedures define how an evaluator determines whether those conditions are satisfiedAcceptance Criteria also differ from requirements:</text:p>
      <text:p text:style-name="Text_20_body">A requirement states an obligationAcceptance Criteria define the conditions used to determine whether a result is acceptable for a specified purposeA requirement may incorporate or reference Acceptance Criteria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riteria that define the conditions a subject must satisfy for acceptance for a specified purpos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cceptance Criteria should be:</text:p>
      <text:p text:style-name="Text_20_body">SpecificObservableMeasurable when measurement is applicableTestableTraceable to the applicable requirement, policy, or decision authoritySatisfaction of Acceptance Criteria establishes acceptance only for the specified purpose and context.</text:p>
      <text:p text:style-name="Text_20_body">Acceptance does not necessarily establish that the subject is approved for release, authorized for deployment, compliant with every applicable policy, or suitable for another purpos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cceptance Criteria for an Infrastructure Environment require the environment to contain the specified compute, storage, and network resources, satisfy the applicable security settings, and pass the identified connectivity tes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8:50</meta:creation-date>
    <dc:creator>Generated</dc:creator>
    <dc:date>2026-08-23T21::48:50</dc:date>
    <dc:language>en-US</dc:language>
    <meta:editing-cycles>1</meta:editing-cycles>
    <meta:editing-duration>PT0S</meta:editing-duration>
    <dc:title>dido:99_annexes:annex-b-terms-and-definitions:a:acceptance_criteria</dc:title>
  </office:meta>
</office:document-meta>
</file>