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arch64"/><text:bookmark-start text:name="__RefHeading___aarch64_1"/><text:bookmark-start text:name="aarch64"/>AArch64<text:bookmark-end text:name="__RefHeading___aarch64_1"/><text:bookmark-end text:name="aarch64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Arch64 identifies the 64-bit execution state of the Arm architecture. It uses the A64 instruction set.</text:p>
      <text:p text:style-name="Text_20_body">Operating systems, package managers, container registries, build tools, virtualization platforms, and infrastructure providers commonly use the labels AArch64, aarch64, or arm64 for this architecture. A controlled architecture model should normalize these labels while preserving the source-specific label required by each implementation.</text:p>
      <text:p text:style-name="Text_20_body">AArch64 differs from the A32 and T32 execution states and does not apply to all Arm architectures or every Arm processor implement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The 64-bit execution state of the Arm architecture that uses the A64 instruction set.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rm, <text:span text:style-name="Emphasis">Arm Architecture Reference Manual for A-profile Architecture</text:span>Arm, <text:span text:style-name="Emphasis">A64 Instruction Set Architecture</text:span><text:a xlink:type="simple" xlink:href="https://wiki.didosolutions.com/dido/99_annexes/annex-c-references/start" text:style-name="Internet_20_link" text:visited-style-name="Visited_20_Internet_20_Link">References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labels <text:span text:style-name="Strong_20_Emphasis">AArch64</text:span>, <text:span text:style-name="Strong_20_Emphasis">aarch64</text:span>, and <text:span text:style-name="Strong_20_Emphasis">arm64</text:span> commonly refer to the same 64-bit processor architecture across different operating systems, tools, package repositories, and infrastructure providers.</text:p>
      <text:p text:style-name="Text_20_body">AArch64 identifies an architectural execution state. It does not identify a specific processor, processor manufacturer, Machine Image format, operating system, or infrastructure provid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Image Requirement identifies `AArch64` as the normalized processor architecture while an Amazon Web Services provider mapping uses `arm64` and a Red Hat Enterprise Linux package repository uses `aarch64`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1:45</meta:creation-date>
    <dc:creator>Generated</dc:creator>
    <dc:date>2026-08-22T16::11:45</dc:date>
    <dc:language>en-US</dc:language>
    <meta:editing-cycles>1</meta:editing-cycles>
    <meta:editing-duration>PT0S</meta:editing-duration>
    <dc:title>dido:99_annexes:annex-b-terms-and-definitions:a:aarch64</dc:title>
  </office:meta>
</office:document-meta>
</file>