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1-symbols:start"/><text:bookmark-start text:name="__RefHeading___NoTitle_1"/><text:bookmark-start text:name="section"/>!-*<text:bookmark-end text:name="__RefHeading___NoTitle_1"/><text:bookmark-end text:name="section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a symbol or punctuation mark <text:span text:style-name="Strong_20_Emphasis"/><text:a xlink:type="simple" xlink:href="#__RefHeading___add_new_term_prompt_3" text:style-name="Local_20_link" text:visited-style-name="Visited_20_Local_20_Link">Add New Term Prompt</text:a>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* <text:span text:style-name="Strong_20_Emphasis">Note:</text:span> YOU MUST SET THE PAGE HEADING MANUALLY AFTER CREATION</text:p>
      <text:p text:style-name="Text_20_body">this namespace doesn't exist: fxdemo:99_part_annexes:annex-b-terms-and-definitions:1-symbols
<text:a xlink:type="simple" xlink:href="#dido:99_annexes:annex-b-terms-and-definitions:1-symbols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a symbol or punctuation mark. Use a safe page name such as <text:span text:style-name="Strong_20_Emphasis">ampersand-control</text:span>, <text:span text:style-name="Strong_20_Emphasis">dot-control</text:span>, <text:span text:style-name="Strong_20_Emphasis">colon-control</text:span>, or <text:span text:style-name="Strong_20_Emphasis">at-control</text:span>. After the page is created, edit the page heading to show the actual term.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4:38</meta:creation-date>
    <dc:creator>Generated</dc:creator>
    <dc:date>2026-08-24T03::54:38</dc:date>
    <dc:language>en-US</dc:language>
    <meta:editing-cycles>1</meta:editing-cycles>
    <meta:editing-duration>PT0S</meta:editing-duration>
    <dc:title>dido:99_annexes:annex-b-terms-and-definitions:1-symbols:start</dc:title>
  </office:meta>
</office:document-meta>
</file>