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a-acronyms:start"/><text:bookmark-start text:name="__RefHeading___a._acronym_1"/><text:bookmark-start text:name="a._acronym"/>A. Acronym<text:bookmark-end text:name="__RefHeading___a._acronym_1"/><text:bookmark-end text:name="a._acronym"/></text:h>
      <text:h text:style-name="Heading_20_2" text:outline-level="2"><text:bookmark-start text:name="__RefHeading___api_2"/><text:bookmark-start text:name="api"/>API<text:bookmark-end text:name="__RefHeading___api_2"/><text:bookmark-end text:name="api"/></text:h>
      <text:p text:style-name="Text_20_body">Application Programming Interface</text:p>
      <text:h text:style-name="Heading_20_2" text:outline-level="2"><text:bookmark-start text:name="__RefHeading___dds_3"/><text:bookmark-start text:name="dds"/>DDS<text:bookmark-end text:name="__RefHeading___dds_3"/><text:bookmark-end text:name="dds"/></text:h>
      <text:p text:style-name="Text_20_body">Data Distribution Service</text:p>
      <text:h text:style-name="Heading_20_2" text:outline-level="2"><text:bookmark-start text:name="__RefHeading___fdis-ra_4"/><text:bookmark-start text:name="fdis-ra"/>FDIS-RA<text:bookmark-end text:name="__RefHeading___fdis-ra_4"/><text:bookmark-end text:name="fdis-ra"/></text:h>
      <text:p text:style-name="Text_20_body">Financial Data Interpretation System Reference Architecture</text:p>
      <text:h text:style-name="Heading_20_2" text:outline-level="2"><text:bookmark-start text:name="__RefHeading___fx_5"/><text:bookmark-start text:name="fx"/>FX<text:bookmark-end text:name="__RefHeading___fx_5"/><text:bookmark-end text:name="fx"/></text:h>
      <text:p text:style-name="Text_20_body">Foreign Exchange</text:p>
      <text:h text:style-name="Heading_20_2" text:outline-level="2"><text:bookmark-start text:name="__RefHeading___idl_6"/><text:bookmark-start text:name="idl"/>IDL<text:bookmark-end text:name="__RefHeading___idl_6"/><text:bookmark-end text:name="idl"/></text:h>
      <text:p text:style-name="Text_20_body">Interface Definition Language</text:p>
      <text:h text:style-name="Heading_20_2" text:outline-level="2"><text:bookmark-start text:name="__RefHeading___ief_7"/><text:bookmark-start text:name="ief"/>IEF<text:bookmark-end text:name="__RefHeading___ief_7"/><text:bookmark-end text:name="ief"/></text:h>
      <text:p text:style-name="Text_20_body">Information Exchange Framework</text:p>
      <text:h text:style-name="Heading_20_2" text:outline-level="2"><text:bookmark-start text:name="__RefHeading___pim_8"/><text:bookmark-start text:name="pim"/>PIM<text:bookmark-end text:name="__RefHeading___pim_8"/><text:bookmark-end text:name="pim"/></text:h>
      <text:p text:style-name="Text_20_body">Platform-Independent Model</text:p>
      <text:h text:style-name="Heading_20_2" text:outline-level="2"><text:bookmark-start text:name="__RefHeading___psm_9"/><text:bookmark-start text:name="psm"/>PSM<text:bookmark-end text:name="__RefHeading___psm_9"/><text:bookmark-end text:name="psm"/></text:h>
      <text:p text:style-name="Text_20_body">Platform-Specific Model</text:p>
      <text:h text:style-name="Heading_20_2" text:outline-level="2"><text:bookmark-start text:name="__RefHeading___qos_10"/><text:bookmark-start text:name="qos"/>QoS<text:bookmark-end text:name="__RefHeading___qos_10"/><text:bookmark-end text:name="qos"/></text:h>
      <text:p text:style-name="Text_20_body">Quality of Service</text:p>
      <text:h text:style-name="Heading_20_2" text:outline-level="2"><text:bookmark-start text:name="__RefHeading___ra_11"/><text:bookmark-start text:name="ra"/>RA<text:bookmark-end text:name="__RefHeading___ra_11"/><text:bookmark-end text:name="ra"/></text:h>
      <text:p text:style-name="Text_20_body">Reference Architecture</text:p>
      <text:h text:style-name="Heading_20_2" text:outline-level="2"><text:bookmark-start text:name="__RefHeading___rest_12"/><text:bookmark-start text:name="rest"/>REST<text:bookmark-end text:name="__RefHeading___rest_12"/><text:bookmark-end text:name="rest"/></text:h>
      <text:p text:style-name="Text_20_body">Representational State Transfer</text:p>
      <text:h text:style-name="Heading_20_2" text:outline-level="2"><text:bookmark-start text:name="__RefHeading___rpc_13"/><text:bookmark-start text:name="rpc"/>RPC<text:bookmark-end text:name="__RefHeading___rpc_13"/><text:bookmark-end text:name="rpc"/></text:h>
      <text:p text:style-name="Text_20_body">Remote Procedure Call</text:p>
      <text:h text:style-name="Heading_20_2" text:outline-level="2"><text:bookmark-start text:name="__RefHeading___rti_14"/><text:bookmark-start text:name="rti"/>RTI<text:bookmark-end text:name="__RefHeading___rti_14"/><text:bookmark-end text:name="rti"/></text:h>
      <text:p text:style-name="Text_20_body">Real-Time Innovations</text:p>
      <text:h text:style-name="Heading_20_2" text:outline-level="2"><text:bookmark-start text:name="__RefHeading___sdis_15"/><text:bookmark-start text:name="sdis"/>SDIS<text:bookmark-end text:name="__RefHeading___sdis_15"/><text:bookmark-end text:name="sdis"/></text:h>
      <text:p text:style-name="Text_20_body">Structured Data / Information System</text:p>
      <text:h text:style-name="Heading_20_2" text:outline-level="2"><text:bookmark-start text:name="__RefHeading___sip-ra_16"/><text:bookmark-start text:name="sip-ra"/>SIP-RA<text:bookmark-end text:name="__RefHeading___sip-ra_16"/><text:bookmark-end text:name="sip-ra"/></text:h>
      <text:p text:style-name="Text_20_body">Structured Information Processing Reference Architecture</text:p>
      <text:h text:style-name="Heading_20_2" text:outline-level="2"><text:bookmark-start text:name="__RefHeading___uml_17"/><text:bookmark-start text:name="uml"/>UML<text:bookmark-end text:name="__RefHeading___uml_17"/><text:bookmark-end text:name="uml"/></text:h>
      <text:p text:style-name="Text_20_body">Unified Modelling Language</text:p>
      <text:h text:style-name="Heading_20_2" text:outline-level="2"><text:bookmark-start text:name="__RefHeading___xml_18"/><text:bookmark-start text:name="xml"/>XML<text:bookmark-end text:name="__RefHeading___xml_18"/><text:bookmark-end text:name="xml"/></text:h>
      <text:p text:style-name="Text_20_body">Extensible Markup Language</text:p>
      <text:h text:style-name="Heading_20_2" text:outline-level="2"><text:bookmark-start text:name="__RefHeading___notes_for_editors_19"/><text:bookmark-start text:name="notes_for_editors"/>Notes for Editors<text:bookmark-end text:name="__RefHeading___notes_for_editors_19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4:13</meta:creation-date>
    <dc:creator>Generated</dc:creator>
    <dc:date>2026-08-22T15::24:13</dc:date>
    <dc:language>en-US</dc:language>
    <meta:editing-cycles>1</meta:editing-cycles>
    <meta:editing-duration>PT0S</meta:editing-duration>
    <dc:title>dido:99_annexes:annex-a-acronyms:start</dc:title>
  </office:meta>
</office:document-meta>
</file>