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start"/><text:bookmark-start text:name="__RefHeading___taxonomy_of_semantics_1"/><text:bookmark-start text:name="taxonomy_of_semantics"/>Taxonomy of Semantics<text:bookmark-end text:name="__RefHeading___taxonomy_of_semantics_1"/><text:bookmark-end text:name="taxonomy_of_semantics"/></text:h>
      <text:p text:style-name="Text_20_body"><text:a xlink:type="simple" xlink:href="https://wiki.didosolutions.com/dido/01-semantics/start" text:style-name="Internet_20_link" text:visited-style-name="Visited_20_Internet_20_Link">Return to Semantics</text:a></text:p>
      <text:h text:style-name="Heading_20_2" text:outline-level="2"><text:bookmark-start text:name="__RefHeading___overview_2"/><text:bookmark-start text:name="overview"/>Overview<text:bookmark-end text:name="__RefHeading___overview_2"/><text:bookmark-end text:name="overview"/></text:h>
      <text:p text:style-name="Text_20_body">The taxonomy of semantics identifies where meaning appears in DIDO Solutions work. The taxonomy supports analysis, discussion, <text:a xlink:type="simple" xlink:href="https://wiki.didosolutions.com/fxdemo/99_part_annexes/annex-b-terms-and-definitions/t/traceability" text:style-name="Internet_20_link" text:visited-style-name="Visited_20_Internet_20_Link">traceability</text:a>, and governance. It does not require every project to create a separate artefact for every kind of <text:a xlink:type="simple" xlink:href="https://wiki.didosolutions.com/fxdemo/99_part_annexes/annex-b-terms-and-definitions/s/semantic" text:style-name="Internet_20_link" text:visited-style-name="Visited_20_Internet_20_Link">semantics</text:a>.</text:p>
      <text:p text:style-name="Text_20_body">The taxonomy helps architects identify which semantic concerns apply to a given project, which artefacts express those concerns, and which source governs the intended meaning.</text:p>
      <text:p text:style-name="Text_20_body">DIDO Solutions uses this taxonomy to prevent the common collapse of <text:a xlink:type="simple" xlink:href="https://wiki.didosolutions.com/fxdemo/99_part_annexes/annex-b-terms-and-definitions/s/semantic" text:style-name="Internet_20_link" text:visited-style-name="Visited_20_Internet_20_Link">semantics</text:a> into <text:a xlink:type="simple" xlink:href="https://wiki.didosolutions.com/fxdemo/99_part_annexes/annex-b-terms-and-definitions/o/ontology" text:style-name="Internet_20_link" text:visited-style-name="Visited_20_Internet_20_Link">ontology</text:a>, <text:a xlink:type="simple" xlink:href="https://wiki.didosolutions.com/fxdemo/99_part_annexes/annex-b-terms-and-definitions/r/rdf" text:style-name="Internet_20_link" text:visited-style-name="Visited_20_Internet_20_Link">RDF</text:a>, or <text:a xlink:type="simple" xlink:href="https://wiki.didosolutions.com/fxdemo/99_part_annexes/annex-b-terms-and-definitions/o/owl" text:style-name="Internet_20_link" text:visited-style-name="Visited_20_Internet_20_Link">OWL</text:a>. Those artefacts and technologies play important roles, but they represent only some forms of semantic content.</text:p>
      <text:p text:style-name="Text_20_body">The taxonomy provides a classification scheme for discussing, tracing, governing, and implementing meaning across DIDO Solutions efforts. It does not define separate project phases or mandatory deliverables.</text:p>
      <text:h text:style-name="Heading_20_2" text:outline-level="2"><text:bookmark-start text:name="__RefHeading___semantic_overlap_3"/><text:bookmark-start text:name="semantic_overlap"/>Semantic Overlap<text:bookmark-end text:name="__RefHeading___semantic_overlap_3"/><text:bookmark-end text:name="semantic_overlap"/></text:h>
      <text:p text:style-name="Text_20_body">Semantic concerns often overlap. A single artefact expresses several kinds of semantics at the same time. For example, a <text:a xlink:type="simple" xlink:href="https://wiki.didosolutions.com/fxdemo/99_part_annexes/annex-b-terms-and-definitions/j/json_schema" text:style-name="Internet_20_link" text:visited-style-name="Visited_20_Internet_20_Link">JSON Schema</text:a> for an FX trade message expresses schema semantics through field structure, datatype semantics through date and decimal constraints, type semantics through domain-specific identifiers, and rule semantics through validation constraints.</text:p>
      <text:p text:style-name="Text_20_body">Examples of overlap include:</text:p>
      <text:p text:style-name="Text_20_body">A terminology record expresses terminological semantics and supports vocabulary semanticsA <text:a xlink:type="simple" xlink:href="https://wiki.didosolutions.com/fxdemo/99_part_annexes/annex-b-terms-and-definitions/c/conceptual_model" text:style-name="Internet_20_link" text:visited-style-name="Visited_20_Internet_20_Link">conceptual model</text:a> expresses conceptual semantics and provides <text:a xlink:type="simple" xlink:href="https://wiki.didosolutions.com/fxdemo/99_part_annexes/annex-b-terms-and-definitions/t/traceability" text:style-name="Internet_20_link" text:visited-style-name="Visited_20_Internet_20_Link">traceability</text:a> for ontological semanticsAn <text:a xlink:type="simple" xlink:href="https://wiki.didosolutions.com/fxdemo/99_part_annexes/annex-b-terms-and-definitions/r/rdf_graph" text:style-name="Internet_20_link" text:visited-style-name="Visited_20_Internet_20_Link">RDF graph</text:a> expresses graph semantics and represents selected ontological semanticsAn <text:a xlink:type="simple" xlink:href="https://wiki.didosolutions.com/fxdemo/99_part_annexes/annex-b-terms-and-definitions/o/owl" text:style-name="Internet_20_link" text:visited-style-name="Visited_20_Internet_20_Link">OWL</text:a> <text:a xlink:type="simple" xlink:href="https://wiki.didosolutions.com/fxdemo/99_part_annexes/annex-b-terms-and-definitions/o/ontology" text:style-name="Internet_20_link" text:visited-style-name="Visited_20_Internet_20_Link">ontology</text:a> expresses OWL semantics and selected ontological semanticsA <text:a xlink:type="simple" xlink:href="https://wiki.didosolutions.com/fxdemo/99_part_annexes/annex-b-terms-and-definitions/s/schema" text:style-name="Internet_20_link" text:visited-style-name="Visited_20_Internet_20_Link">schema</text:a> expresses schema semantics, datatype semantics, and selected type semanticsA <text:a xlink:type="simple" xlink:href="https://wiki.didosolutions.com/fxdemo/99_part_annexes/annex-b-terms-and-definitions/r/report" text:style-name="Internet_20_link" text:visited-style-name="Visited_20_Internet_20_Link">report</text:a> expresses report semantics and includes schema, datatype, rule, and policy semanticsA conformance test expresses conformance semantics and validates rule, lifecycle, schema, or report semanticsImplementation logic expresses implementation semantics when it preserves <text:a xlink:type="simple" xlink:href="https://wiki.didosolutions.com/fxdemo/99_part_annexes/annex-b-terms-and-definitions/t/traceability" text:style-name="Internet_20_link" text:visited-style-name="Visited_20_Internet_20_Link">traceability</text:a> to governed semantic sourcesA project selects the semantic concerns that matter for its scope, risk, stakeholders, and implementation context. A small demonstration often uses terminology, conceptual semantics, schema semantics, and implementation semantics. A governed financial reporting system often uses report semantics, policy semantics, rule semantics, conformance semantics, lifecycle semantics, type semantics, datatype semantics, and traceability to <text:a xlink:type="simple" xlink:href="https://wiki.didosolutions.com/fxdemo/99_part_annexes/annex-b-terms-and-definitions/f/fibo" text:style-name="Internet_20_link" text:visited-style-name="Visited_20_Internet_20_Link">FIBO</text:a>, <text:a xlink:type="simple" xlink:href="https://wiki.didosolutions.com/fxdemo/99_part_annexes/annex-b-terms-and-definitions/s/sbrm" text:style-name="Internet_20_link" text:visited-style-name="Visited_20_Internet_20_Link">SBRM</text:a>, or other authoritative sources.</text:p>
      <text:p text:style-name="Text_20_body">The taxonomy, therefore, provides a map of semantic concerns, not a required work breakdown structure.</text:p>
      <text:h text:style-name="Heading_20_2" text:outline-level="2"><text:bookmark-start text:name="__RefHeading___taxonomy_details_4"/><text:bookmark-start text:name="taxonomy_details"/>Taxonomy Details<text:bookmark-end text:name="__RefHeading___taxonomy_details_4"/><text:bookmark-end text:name="taxonomy_details"/></text:h>
      <text:p text:style-name="Text_20_body">The following semantic categories occur under this taxonom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0:53</meta:creation-date>
    <dc:creator>Generated</dc:creator>
    <dc:date>2026-08-24T00::40:53</dc:date>
    <dc:language>en-US</dc:language>
    <meta:editing-cycles>1</meta:editing-cycles>
    <meta:editing-duration>PT0S</meta:editing-duration>
    <dc:title>dido:05-semantics:01-kinds-of-semantics:start</dc:title>
  </office:meta>
</office:document-meta>
</file>