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15-vocabulary-semantics"/><text:bookmark-start text:name="__RefHeading___vocabulary_semantics_1"/><text:bookmark-start text:name="vocabulary_semantics"/>Vocabulary Semantics<text:bookmark-end text:name="__RefHeading___vocabulary_semantics_1"/><text:bookmark-end text:name="vocabulary_semantic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Vocabulary semantics defines meaning through governed vocabularies, business terms, term relationships, usage constraints, preferred terms, deprecated terms, controlled values, and domain-specific naming conventions.</text:p>
      <text:p text:style-name="Text_20_body">A vocabulary expresses semantic content when it identifies the terms a community uses, defines the meanings of those terms, relates terms to one another, and constrains how those terms appear in models, schemas, reports, rules, policies, APIs, messages, ontologies, and implementation artefacts.</text:p>
      <text:p text:style-name="Text_20_body">Vocabulary semantics differs from terminological semantics. Terminological semantics focuses on terms, definitions, designations, sources, notes, examples, and usage constraints. Vocabulary semantics focuses on the governed set of terms and relationships that a community uses to express meaning across work products.</text:p>
      <text:p text:style-name="Text_20_body">Vocabulary semantics also differs from <text:a xlink:type="simple" xlink:href="https://wiki.didosolutions.com/dido/99_annexes/annex-b-terms-and-definitions/o/ontology" text:style-name="Internet_20_link" text:visited-style-name="Visited_20_Internet_20_Link">ontology</text:a>. An ontology captures selected semantic commitments through concepts, relationships, distinctions, and constraints. A vocabulary governs the words, labels, identifiers, and relationships among terms used to express and communicate those commitments.</text:p>
      <text:p text:style-name="Text_20_body">A <text:a xlink:type="simple" xlink:href="https://wiki.didosolutions.com/dido/99_annexes/annex-b-terms-and-definitions/s/sbvm" text:style-name="Internet_20_link" text:visited-style-name="Visited_20_Internet_20_Link">Semantic Business Vocabulary Model (SBVM)</text:a> provides vocabulary semantics when it defines business terms, meanings, relationships, and usage constraints within a defined domain.</text:p>
      <text:p text:style-name="Text_20_body">Vocabulary semantic content includes:</text:p>
      <text:p text:style-name="Text_20_body">Preferred termsAlternative termsDeprecated termsBusiness termsTechnical termsAcronymsAbbreviationsControlled valuesTerm relationshipsBroader termsNarrower termsRelated termsUsage constraintsNaming conventionsVocabulary governanceTraceability to <text:a xlink:type="simple" xlink:href="https://wiki.didosolutions.com/dido/99_annexes/annex-b-terms-and-definitions/d/domain" text:style-name="Internet_20_link" text:visited-style-name="Visited_20_Internet_20_Link">Domain</text:a> meaningA governed architecture preserves <text:a xlink:type="simple" xlink:href="https://wiki.didosolutions.com/dido/99_annexes/annex-b-terms-and-definitions/t/traceability" text:style-name="Internet_20_link" text:visited-style-name="Visited_20_Internet_20_Link">traceability</text:a> from vocabulary semantics to the terminology records, conceptual model, SBVM, ontology, schema, report model, rule set, policy source, implementation artefact, or conformance test that uses the governed vocabular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governed vocabularies, business terms, term relationships, controlled values, usage constraints, and naming conventions within a defined domai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nformed by terminology practice, controlled-vocabulary practice, SBVM usage, semantic modelling practice, and standards-development practice.</text:p>
      <text:h text:style-name="Heading_20_2" text:outline-level="2"><text:bookmark-start text:name="__RefHeading___note_5"/><text:bookmark-start text:name="note"/>Note<text:bookmark-end text:name="__RefHeading___note_5"/><text:bookmark-end text:name="note"/></text:h>
      <text:p text:style-name="Text_20_body">Vocabulary semantics does not define all <text:a xlink:type="simple" xlink:href="https://wiki.didosolutions.com/dido/99_annexes/annex-b-terms-and-definitions/s/semantic" text:style-name="Internet_20_link" text:visited-style-name="Visited_20_Internet_20_Link">semantics</text:a> of a domain. Vocabulary semantics governs the terms and term relationships used to express meaning. Conceptual models, ontologies, schemas, reports, rules, policies, type systems, and implementation artefacts express additional semantic content.</text:p>
      <text:p text:style-name="Text_20_body">A vocabulary without governance creates semantic risk. Different teams can use the same term for different meanings, different terms for the same meaning, or uncontrolled values that break interoperability.</text:p>
      <text:h text:style-name="Heading_20_2" text:outline-level="2"><text:bookmark-start text:name="__RefHeading___example_6"/><text:bookmark-start text:name="example"/>Example<text:bookmark-end text:name="__RefHeading___example_6"/><text:bookmark-end text:name="example"/></text:h>
      <text:p text:style-name="Text_20_body">An FX vocabulary defines governed terms and relationships for trade processing.</text:p>
      <table:table table:style-name="Table">
        <table:table-column/>
        <table:table-column/>
        <table:table-column/>
        <table:table-row>
          <table:table-cell office:value-type="string" table:style-name="tableheader">
            <text:p text:style-name="Table_20_Heading"> Vocabulary item </text:p>
          </table:table-cell>
          <table:table-cell office:value-type="string" table:style-name="tableheader">
            <text:p text:style-name="Table_20_Heading"> Example value </text:p>
          </table:table-cell>
          <table:table-cell office:value-type="string" table:style-name="tableheader">
            <text:p text:style-name="Table_20_Heading"> Vocabulary semantic meaning </text:p>
          </table:table-cell>
        </table:table-row>
        <table:table-row>
          <table:table-cell office:value-type="string" table:style-name="tablecell">
            <text:p text:style-name="tablealignleft"> Preferred term </text:p>
          </table:table-cell>
          <table:table-cell office:value-type="string" table:style-name="tablecell">
            <text:p text:style-name="tablealignleft"> <text:span text:style-name="Source_20_Text">settlement date</text:span> </text:p>
          </table:table-cell>
          <table:table-cell office:value-type="string" table:style-name="tablecell">
            <text:p text:style-name="tablealignleft"> approved term for the date on which settlement occurs </text:p>
          </table:table-cell>
        </table:table-row>
        <table:table-row>
          <table:table-cell office:value-type="string" table:style-name="tablecell">
            <text:p text:style-name="tablealignleft"> Alternative term </text:p>
          </table:table-cell>
          <table:table-cell office:value-type="string" table:style-name="tablecell">
            <text:p text:style-name="tablealignleft"> <text:span text:style-name="Source_20_Text">value date</text:span> </text:p>
          </table:table-cell>
          <table:table-cell office:value-type="string" table:style-name="tablecell">
            <text:p text:style-name="tablealignleft"> related term whose use requires context or mapping </text:p>
          </table:table-cell>
        </table:table-row>
        <table:table-row>
          <table:table-cell office:value-type="string" table:style-name="tablecell">
            <text:p text:style-name="tablealignleft"> Deprecated term </text:p>
          </table:table-cell>
          <table:table-cell office:value-type="string" table:style-name="tablecell">
            <text:p text:style-name="tablealignleft"> <text:span text:style-name="Source_20_Text">payment date</text:span> </text:p>
          </table:table-cell>
          <table:table-cell office:value-type="string" table:style-name="tablecell">
            <text:p text:style-name="tablealignleft"> term not used for settlement date in the governed vocabulary </text:p>
          </table:table-cell>
        </table:table-row>
        <table:table-row>
          <table:table-cell office:value-type="string" table:style-name="tablecell">
            <text:p text:style-name="tablealignleft"> Business term </text:p>
          </table:table-cell>
          <table:table-cell office:value-type="string" table:style-name="tablecell">
            <text:p text:style-name="tablealignleft"> <text:span text:style-name="Source_20_Text">counterparty</text:span> </text:p>
          </table:table-cell>
          <table:table-cell office:value-type="string" table:style-name="tablecell">
            <text:p text:style-name="tablealignleft"> party that participates in the trade </text:p>
          </table:table-cell>
        </table:table-row>
        <table:table-row>
          <table:table-cell office:value-type="string" table:style-name="tablecell">
            <text:p text:style-name="tablealignleft"> Controlled value </text:p>
          </table:table-cell>
          <table:table-cell office:value-type="string" table:style-name="tablecell">
            <text:p text:style-name="tablealignleft"> <text:span text:style-name="Source_20_Text">Confirmed</text:span> </text:p>
          </table:table-cell>
          <table:table-cell office:value-type="string" table:style-name="tablecell">
            <text:p text:style-name="tablealignleft"> governed lifecycle-state value </text:p>
          </table:table-cell>
        </table:table-row>
        <table:table-row>
          <table:table-cell office:value-type="string" table:style-name="tablecell">
            <text:p text:style-name="tablealignleft"> Related term </text:p>
          </table:table-cell>
          <table:table-cell office:value-type="string" table:style-name="tablecell">
            <text:p text:style-name="tablealignleft"> <text:span text:style-name="Source_20_Text">trade date</text:span> </text:p>
          </table:table-cell>
          <table:table-cell office:value-type="string" table:style-name="tablecell">
            <text:p text:style-name="tablealignleft"> date concept related to but distinct from settlement date </text:p>
          </table:table-cell>
        </table:table-row>
        <table:table-row>
          <table:table-cell office:value-type="string" table:style-name="tablecell">
            <text:p text:style-name="tablealignleft"> Broader term </text:p>
          </table:table-cell>
          <table:table-cell office:value-type="string" table:style-name="tablecell">
            <text:p text:style-name="tablealignleft"> <text:span text:style-name="Source_20_Text">lifecycle date</text:span> </text:p>
          </table:table-cell>
          <table:table-cell office:value-type="string" table:style-name="tablecell">
            <text:p text:style-name="tablealignleft"> broader category that includes trade date and settlement date </text:p>
          </table:table-cell>
        </table:table-row>
        <table:table-row>
          <table:table-cell office:value-type="string" table:style-name="tablecell">
            <text:p text:style-name="tablealignleft"> Usage constraint </text:p>
          </table:table-cell>
          <table:table-cell office:value-type="string" table:style-name="tablecell">
            <text:p text:style-name="tablealignleft"> use <text:span text:style-name="Source_20_Text">settlement date</text:span> only for settlement occurrence date </text:p>
          </table:table-cell>
          <table:table-cell office:value-type="string" table:style-name="tablecell">
            <text:p text:style-name="tablealignleft"> prevents confusion with other trade lifecycle dates </text:p>
          </table:table-cell>
        </table:table-row>
      </table:table>
      <text:p text:style-name="Text_20_body">The vocabulary establishes the governed words and values used across the architecture. A schema field named <text:span text:style-name="Source_20_Text">settlementDate</text:span>, a report element named <text:span text:style-name="Source_20_Text">Settlement Date</text:span>, an RDF predicate named <text:span text:style-name="Source_20_Text">hasSettlementDate</text:span>, and a validation rule that compares settlement date with trade date all preserve vocabulary semantics when they trace to the governed vocabulary mean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0:29</meta:creation-date>
    <dc:creator>Generated</dc:creator>
    <dc:date>2026-08-24T07::00:29</dc:date>
    <dc:language>en-US</dc:language>
    <meta:editing-cycles>1</meta:editing-cycles>
    <meta:editing-duration>PT0S</meta:editing-duration>
    <dc:title>dido:05-semantics:01-kinds-of-semantics:15-vocabulary-semantics</dc:title>
  </office:meta>
</office:document-meta>
</file>