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5-semantics:01-kinds-of-semantics:14-type-semantics"/><text:bookmark-start text:name="__RefHeading___type_semantics_1"/><text:bookmark-start text:name="type_semantics"/>Type Semantics<text:bookmark-end text:name="__RefHeading___type_semantics_1"/><text:bookmark-end text:name="type_semantics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ype Semantics defines meaning through <text:a xlink:type="simple" xlink:href="https://wiki.didosolutions.com/dido/99_annexes/annex-b-terms-and-definitions/t/type" text:style-name="Internet_20_link" text:visited-style-name="Visited_20_Internet_20_Link">types</text:a>, type names, type membership, type compatibility, type constraints, permitted operations, and type-system rules.</text:p>
      <text:p text:style-name="Text_20_body">A <text:a xlink:type="simple" xlink:href="https://wiki.didosolutions.com/dido/99_annexes/annex-b-terms-and-definitions/t/type" text:style-name="Internet_20_link" text:visited-style-name="Visited_20_Internet_20_Link">type</text:a> identifies a semantic category of values, objects, model elements, messages, events, or expressions. A <text:a xlink:type="simple" xlink:href="https://wiki.didosolutions.com/dido/99_annexes/annex-b-terms-and-definitions/t/type_system" text:style-name="Internet_20_link" text:visited-style-name="Visited_20_Internet_20_Link">type system</text:a> defines the set of types and the rules that govern classification, use, compatibility, and interpretation.</text:p>
      <text:p text:style-name="Text_20_body">Type Semantics differs from <text:a xlink:type="simple" xlink:href="https://wiki.didosolutions.com/dido/99_annexes/annex-b-terms-and-definitions/d/datatype" text:style-name="Internet_20_link" text:visited-style-name="Visited_20_Internet_20_Link">datatype</text:a> semantics. Datatype Semantics constrains value space, representation, and permitted operations for data values. Type Semantics constrains domain interpretation by identifying what kind of thing a value, object, message, event, or model element represents.</text:p>
      <text:p text:style-name="Text_20_body">Type Semantics also differs from <text:a xlink:type="simple" xlink:href="https://wiki.didosolutions.com/dido/99_annexes/annex-b-terms-and-definitions/s/schema" text:style-name="Internet_20_link" text:visited-style-name="Visited_20_Internet_20_Link">schema</text:a> semantics. Schema semantics constrains information elements, structures, relationships, permitted values, and validation rules within a representation context. Type Semantics establishes semantic categories and compatibility rules that schemas, models, APIs, databases, messages, and implementation artifacts express or enforce.</text:p>
      <text:p text:style-name="Text_20_body">Type Semantic content includes:</text:p>
      <text:p text:style-name="Text_20_body">Type namesType definitionsType membershipType compatibilityType constraintsSubtypesSupertypesType hierarchiesPermitted operationsAssignment rulesConversion rulesValidation rulesDomain-specific value categoriesInterface type contractsMessage type contractsTraceability to <text:a xlink:type="simple" xlink:href="https://wiki.didosolutions.com/dido/99_annexes/annex-b-terms-and-definitions/d/domain" text:style-name="Internet_20_link" text:visited-style-name="Visited_20_Internet_20_Link">Domain</text:a> meaningA governed architecture preserves <text:a xlink:type="simple" xlink:href="https://wiki.didosolutions.com/dido/99_annexes/annex-b-terms-and-definitions/t/traceability" text:style-name="Internet_20_link" text:visited-style-name="Visited_20_Internet_20_Link">traceability</text:a> from Type Semantics to the <text:a xlink:type="simple" xlink:href="https://wiki.didosolutions.com/dido/99_annexes/annex-b-terms-and-definitions/c/conceptual_model" text:style-name="Internet_20_link" text:visited-style-name="Visited_20_Internet_20_Link">conceptual model</text:a>, vocabulary, schema, ontology, rule set, report model, API contract, implementation artifact, or conformance test that establishes or validates the intended meaning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meaning defined through type membership, type compatibility, type constraints, permitted operations, and type-system rules within a defined contex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 usage is informed by type-system practice, software architecture, schema-language practice, modeling practice, semantic modeling practice, and model-driven architecture principles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ype Semantics does not reduce to Datatype Semantics. A datatype constrains representation. A type constrains domain interpretation.</text:p>
      <text:p text:style-name="Text_20_body">For example, <text:span text:style-name="Source_20_Text">LEI</text:span>, <text:span text:style-name="Source_20_Text">ISIN</text:span>, <text:span text:style-name="Source_20_Text">CurrencyCode</text:span>, <text:span text:style-name="Source_20_Text">JurisdictionCode</text:span>, and <text:span text:style-name="Source_20_Text">TradeIdentifier</text:span> often use a string datatype. Type Semantics prevents an implementation from treating those values as interchangeable string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architecture defines several semantic types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emantic type </text:p>
          </table:table-cell>
          <table:table-cell office:value-type="string" table:style-name="tableheader">
            <text:p text:style-name="Table_20_Heading"> Representative datatype </text:p>
          </table:table-cell>
          <table:table-cell office:value-type="string" table:style-name="tableheader">
            <text:p text:style-name="Table_20_Heading"> Type Semantic meaning </text:p>
          </table:table-cell>
        </table:table-row>
        <table:table-row>
          <table:table-cell office:value-type="string" table:style-name="tablecell">
            <text:p text:style-name="tablealignleft"> <text:span text:style-name="Source_20_Text">LEI</text:span> </text:p>
          </table:table-cell>
          <table:table-cell office:value-type="string" table:style-name="tablecell">
            <text:p text:style-name="tablealignleft"> <text:span text:style-name="Source_20_Text">string</text:span> </text:p>
          </table:table-cell>
          <table:table-cell office:value-type="string" table:style-name="tablecell">
            <text:p text:style-name="tablealignleft"> legal entity identifier governed by LEI rules </text:p>
          </table:table-cell>
        </table:table-row>
        <table:table-row>
          <table:table-cell office:value-type="string" table:style-name="tablecell">
            <text:p text:style-name="tablealignleft"> <text:span text:style-name="Source_20_Text">ISIN</text:span> </text:p>
          </table:table-cell>
          <table:table-cell office:value-type="string" table:style-name="tablecell">
            <text:p text:style-name="tablealignleft"> <text:span text:style-name="Source_20_Text">string</text:span> </text:p>
          </table:table-cell>
          <table:table-cell office:value-type="string" table:style-name="tablecell">
            <text:p text:style-name="tablealignleft"> financial instrument identifier governed by ISIN rules </text:p>
          </table:table-cell>
        </table:table-row>
        <table:table-row>
          <table:table-cell office:value-type="string" table:style-name="tablecell">
            <text:p text:style-name="tablealignleft"> <text:span text:style-name="Source_20_Text">CurrencyCode</text:span> </text:p>
          </table:table-cell>
          <table:table-cell office:value-type="string" table:style-name="tablecell">
            <text:p text:style-name="tablealignleft"> <text:span text:style-name="Source_20_Text">string</text:span> </text:p>
          </table:table-cell>
          <table:table-cell office:value-type="string" table:style-name="tablecell">
            <text:p text:style-name="tablealignleft"> currency identifier governed by currency-code rules </text:p>
          </table:table-cell>
        </table:table-row>
        <table:table-row>
          <table:table-cell office:value-type="string" table:style-name="tablecell">
            <text:p text:style-name="tablealignleft"> <text:span text:style-name="Source_20_Text">CurrencyPair</text:span> </text:p>
          </table:table-cell>
          <table:table-cell office:value-type="string" table:style-name="tablecell">
            <text:p text:style-name="tablealignleft"> <text:span text:style-name="Source_20_Text">string</text:span> </text:p>
          </table:table-cell>
          <table:table-cell office:value-type="string" table:style-name="tablecell">
            <text:p text:style-name="tablealignleft"> ordered pair of currencies exchanged in a trade </text:p>
          </table:table-cell>
        </table:table-row>
        <table:table-row>
          <table:table-cell office:value-type="string" table:style-name="tablecell">
            <text:p text:style-name="tablealignleft"> <text:span text:style-name="Source_20_Text">TradeIdentifier</text:span> </text:p>
          </table:table-cell>
          <table:table-cell office:value-type="string" table:style-name="tablecell">
            <text:p text:style-name="tablealignleft"> <text:span text:style-name="Source_20_Text">string</text:span> </text:p>
          </table:table-cell>
          <table:table-cell office:value-type="string" table:style-name="tablecell">
            <text:p text:style-name="tablealignleft"> identifier assigned to a trade </text:p>
          </table:table-cell>
        </table:table-row>
        <table:table-row>
          <table:table-cell office:value-type="string" table:style-name="tablecell">
            <text:p text:style-name="tablealignleft"> <text:span text:style-name="Source_20_Text">NotionalAmount</text:span> </text:p>
          </table:table-cell>
          <table:table-cell office:value-type="string" table:style-name="tablecell">
            <text:p text:style-name="tablealignleft"> <text:span text:style-name="Source_20_Text">decimal</text:span> </text:p>
          </table:table-cell>
          <table:table-cell office:value-type="string" table:style-name="tablecell">
            <text:p text:style-name="tablealignleft"> amount used to calculate settlement obligations </text:p>
          </table:table-cell>
        </table:table-row>
        <table:table-row>
          <table:table-cell office:value-type="string" table:style-name="tablecell">
            <text:p text:style-name="tablealignleft"> <text:span text:style-name="Source_20_Text">ExchangeRate</text:span> </text:p>
          </table:table-cell>
          <table:table-cell office:value-type="string" table:style-name="tablecell">
            <text:p text:style-name="tablealignleft"> <text:span text:style-name="Source_20_Text">decimal</text:span> </text:p>
          </table:table-cell>
          <table:table-cell office:value-type="string" table:style-name="tablecell">
            <text:p text:style-name="tablealignleft"> rate used to exchange one currency for another </text:p>
          </table:table-cell>
        </table:table-row>
        <table:table-row>
          <table:table-cell office:value-type="string" table:style-name="tablecell">
            <text:p text:style-name="tablealignleft"> <text:span text:style-name="Source_20_Text">TradeDate</text:span> </text:p>
          </table:table-cell>
          <table:table-cell office:value-type="string" table:style-name="tablecell">
            <text:p text:style-name="tablealignleft"> <text:span text:style-name="Source_20_Text">date</text:span> </text:p>
          </table:table-cell>
          <table:table-cell office:value-type="string" table:style-name="tablecell">
            <text:p text:style-name="tablealignleft"> date on which the trade occurs </text:p>
          </table:table-cell>
        </table:table-row>
        <table:table-row>
          <table:table-cell office:value-type="string" table:style-name="tablecell">
            <text:p text:style-name="tablealignleft"> <text:span text:style-name="Source_20_Text">SettlementDate</text:span> </text:p>
          </table:table-cell>
          <table:table-cell office:value-type="string" table:style-name="tablecell">
            <text:p text:style-name="tablealignleft"> <text:span text:style-name="Source_20_Text">date</text:span> </text:p>
          </table:table-cell>
          <table:table-cell office:value-type="string" table:style-name="tablecell">
            <text:p text:style-name="tablealignleft"> date on which settlement occurs </text:p>
          </table:table-cell>
        </table:table-row>
      </table:table>
      <text:p text:style-name="Text_20_body">The datatype <text:span text:style-name="Source_20_Text">string</text:span> constrains representation for <text:span text:style-name="Source_20_Text">LEI</text:span>, <text:span text:style-name="Source_20_Text">ISIN</text:span>, <text:span text:style-name="Source_20_Text">CurrencyCode</text:span>, <text:span text:style-name="Source_20_Text">CurrencyPair</text:span>, and <text:span text:style-name="Source_20_Text">TradeIdentifier</text:span>. Type Semantics distinguishes the domain meaning and permitted use of each type.</text:p>
      <text:p text:style-name="Text_20_body">The datatype <text:span text:style-name="Source_20_Text">decimal</text:span> constrains the representation for <text:span text:style-name="Source_20_Text">NotionalAmount</text:span> and <text:span text:style-name="Source_20_Text">ExchangeRate</text:span>. Type Semantics prevents a notional amount from being treated as an exchange rate.</text:p>
      <text:p text:style-name="Text_20_body">The datatype <text:span text:style-name="Source_20_Text">date</text:span> constrains the representation for <text:span text:style-name="Source_20_Text">TradeDate</text:span> and <text:span text:style-name="Source_20_Text">SettlementDate</text:span>. Type Semantics distinguishes the trade occurrence date from the settlement occurrence date.</text:p>
      <text:p text:style-name="Text_20_body">A schema, API, DDS topic, database table, or validation function expresses Type Semantics when it preserves these distinctions and traces each type to the governed domain meaning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59:34</meta:creation-date>
    <dc:creator>Generated</dc:creator>
    <dc:date>2026-08-22T16::59:34</dc:date>
    <dc:language>en-US</dc:language>
    <meta:editing-cycles>1</meta:editing-cycles>
    <meta:editing-duration>PT0S</meta:editing-duration>
    <dc:title>dido:05-semantics:01-kinds-of-semantics:14-type-semantics</dc:title>
  </office:meta>
</office:document-meta>
</file>