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5-semantics:01-kinds-of-semantics:13-terminological-semantics"/><text:bookmark-start text:name="__RefHeading___terminological_semantics_1"/><text:bookmark-start text:name="terminological_semantics"/>Terminological Semantics<text:bookmark-end text:name="__RefHeading___terminological_semantics_1"/><text:bookmark-end text:name="terminological_semantics"/></text:h>
      <text:p text:style-name="Text_20_body"><text:a xlink:type="simple" xlink:href="https://wiki.didosolutions.com/fxdemo/99_part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erminological semantics defines meaning through terms, definitions, designations, notes, examples, sources, synonyms, deprecated terms, and usage constraints.</text:p>
      <text:p text:style-name="Text_20_body">A terminology record expresses semantic content when it identifies a term, defines the concept designated by the term, records the source of the definition, and constrains how the term appears in architecture, models, reports, schemas, rules, policies, interfaces, and implementation artefacts.</text:p>
      <text:p text:style-name="Text_20_body">Terminological semantics differs from ordinary word usage. Ordinary word usage changes across communities and contexts. Terminological semantics establishes governed meaning for a defined community, domain, architecture, specification, or project.</text:p>
      <text:p text:style-name="Text_20_body">Terminological semantics also differs from <text:a xlink:type="simple" xlink:href="https://wiki.didosolutions.com/fxdemo/99_part_annexes/annex-b-terms-and-definitions/o/ontology" text:style-name="Internet_20_link" text:visited-style-name="Visited_20_Internet_20_Link">ontology</text:a>. An ontology captures selected semantic commitments through concepts, relationships, distinctions, and constraints. Terminological semantics governs the terms and definitions used to name and explain those concepts.</text:p>
      <text:p text:style-name="Text_20_body">Terminological semantic content includes:</text:p>
      <text:p text:style-name="Text_20_body">TermsDefinitionsDesignationsAcronymsAbbreviationsSynonymsDeprecated termsPreferred termsNotesExamplesSourcesRelated termsBroader termsNarrower termsUsage constraintsTraceability to authoritative sourcesA governed architecture preserves <text:a xlink:type="simple" xlink:href="https://wiki.didosolutions.com/fxdemo/99_part_annexes/annex-b-terms-and-definitions/t/traceability" text:style-name="Internet_20_link" text:visited-style-name="Visited_20_Internet_20_Link">traceability</text:a> from terminological semantics to source standards, conceptual models, vocabularies, ontologies, schemas, reports, rules, policies, and implementation artefacts that use the governed term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meaning defined through governed terms, definitions, designations, sources, notes, examples, and usage constraints within a defined terminology contex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usage, informed by terminology practice, ISO terminology principles, semantic modelling practice, and standards-development practic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erminological semantics does not define all <text:a xlink:type="simple" xlink:href="https://wiki.didosolutions.com/fxdemo/99_part_annexes/annex-b-terms-and-definitions/s/semantic" text:style-name="Internet_20_link" text:visited-style-name="Visited_20_Internet_20_Link">semantics</text:a> of a domain. Terminology establishes the governing meaning of terms and definitions. Conceptual models, ontologies, schemas, rules, reports, policies, type systems, and implementation artefacts express additional semantic content.</text:p>
      <text:p text:style-name="Text_20_body">A term without a governed definition creates semantic risk. Different communities can use the same term with different meanings or different terms for the same meaning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Demo terminology record defines the term <text:span text:style-name="Source_20_Text">settlement date</text:span>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erminology element </text:p>
          </table:table-cell>
          <table:table-cell office:value-type="string" table:style-name="tableheader">
            <text:p text:style-name="Table_20_Heading"> Example value </text:p>
          </table:table-cell>
          <table:table-cell office:value-type="string" table:style-name="tableheader">
            <text:p text:style-name="Table_20_Heading"> Terminological semantic meaning </text:p>
          </table:table-cell>
        </table:table-row>
        <table:table-row>
          <table:table-cell office:value-type="string" table:style-name="tablecell">
            <text:p text:style-name="tablealignleft"> Term </text:p>
          </table:table-cell>
          <table:table-cell office:value-type="string" table:style-name="tablecell">
            <text:p text:style-name="tablealignleft"> <text:span text:style-name="Source_20_Text">settlement date</text:span> </text:p>
          </table:table-cell>
          <table:table-cell office:value-type="string" table:style-name="tablecell">
            <text:p text:style-name="tablealignleft"> preferred designation for the concept </text:p>
          </table:table-cell>
        </table:table-row>
        <table:table-row>
          <table:table-cell office:value-type="string" table:style-name="tablecell">
            <text:p text:style-name="tablealignleft"> Definition </text:p>
          </table:table-cell>
          <table:table-cell office:value-type="string" table:style-name="tablecell">
            <text:p text:style-name="tablealignleft"> date on which settlement occurs </text:p>
          </table:table-cell>
          <table:table-cell office:value-type="string" table:style-name="tablecell">
            <text:p text:style-name="tablealignleft"> governed meaning of the term </text:p>
          </table:table-cell>
        </table:table-row>
        <table:table-row>
          <table:table-cell office:value-type="string" table:style-name="tablecell">
            <text:p text:style-name="tablealignleft"> Source </text:p>
          </table:table-cell>
          <table:table-cell office:value-type="string" table:style-name="tablecell">
            <text:p text:style-name="tablealignleft"> FX Demo terminology source </text:p>
          </table:table-cell>
          <table:table-cell office:value-type="string" table:style-name="tablecell">
            <text:p text:style-name="tablealignleft"> authority for the definition </text:p>
          </table:table-cell>
        </table:table-row>
        <table:table-row>
          <table:table-cell office:value-type="string" table:style-name="tablecell">
            <text:p text:style-name="tablealignleft"> Related term </text:p>
          </table:table-cell>
          <table:table-cell office:value-type="string" table:style-name="tablecell">
            <text:p text:style-name="tablealignleft"> <text:span text:style-name="Source_20_Text">trade date</text:span> </text:p>
          </table:table-cell>
          <table:table-cell office:value-type="string" table:style-name="tablecell">
            <text:p text:style-name="tablealignleft"> related but distinct date concept </text:p>
          </table:table-cell>
        </table:table-row>
        <table:table-row>
          <table:table-cell office:value-type="string" table:style-name="tablecell">
            <text:p text:style-name="tablealignleft"> Related term </text:p>
          </table:table-cell>
          <table:table-cell office:value-type="string" table:style-name="tablecell">
            <text:p text:style-name="tablealignleft"> <text:span text:style-name="Source_20_Text">effective date</text:span> </text:p>
          </table:table-cell>
          <table:table-cell office:value-type="string" table:style-name="tablecell">
            <text:p text:style-name="tablealignleft"> related but distinct date concept </text:p>
          </table:table-cell>
        </table:table-row>
        <table:table-row>
          <table:table-cell office:value-type="string" table:style-name="tablecell">
            <text:p text:style-name="tablealignleft"> Usage constraint </text:p>
          </table:table-cell>
          <table:table-cell office:value-type="string" table:style-name="tablecell">
            <text:p text:style-name="tablealignleft"> use only for settlement occurrence date </text:p>
          </table:table-cell>
          <table:table-cell office:value-type="string" table:style-name="tablecell">
            <text:p text:style-name="tablealignleft"> prevents confusion with other lifecycle dates </text:p>
          </table:table-cell>
        </table:table-row>
      </table:table>
      <text:p text:style-name="Text_20_body">The term <text:span text:style-name="Source_20_Text">settlement date</text:span> has terminological semantics because the terminology record establishes the meaning of the term and distinguishes it from <text:span text:style-name="Source_20_Text">trade date</text:span>, <text:span text:style-name="Source_20_Text">effective date</text:span>, and <text:span text:style-name="Source_20_Text">termination date</text:span>.</text:p>
      <text:p text:style-name="Text_20_body">A schema field named <text:span text:style-name="Source_20_Text">settlementDate</text:span> expresses schema semantics by constraining the field structure. The field preserves terminological semantics when it traces back to the governing definition of 'settlement date'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19:02</meta:creation-date>
    <dc:creator>Generated</dc:creator>
    <dc:date>2026-08-22T18::19:02</dc:date>
    <dc:language>en-US</dc:language>
    <meta:editing-cycles>1</meta:editing-cycles>
    <meta:editing-duration>PT0S</meta:editing-duration>
    <dc:title>dido:05-semantics:01-kinds-of-semantics:13-terminological-semantics</dc:title>
  </office:meta>
</office:document-meta>
</file>