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5-semantics:01-kinds-of-semantics:11-rule-semantics"/><text:bookmark-start text:name="__RefHeading___rule_semantics_1"/><text:bookmark-start text:name="rule_semantics"/>Rule Semantics<text:bookmark-end text:name="__RefHeading___rule_semantics_1"/><text:bookmark-end text:name="rule_semantics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Rule semantics defines meaning through rules, conditions, constraints, decisions, obligations, prohibitions, permissions, derivations, validations, and consequences.</text:p>
      <text:p text:style-name="Text_20_body">A rule expresses semantic content when it constrains what an artefact, system, actor, process, message, <text:a xlink:type="simple" xlink:href="https://wiki.didosolutions.com/dido/99_annexes/99_annexes/annex-b-terms-and-definitions/r/report" text:style-name="Internet_20_link" text:visited-style-name="Visited_20_Internet_20_Link">report</text:a>, <text:a xlink:type="simple" xlink:href="https://wiki.didosolutions.com/dido/99_annexes/99_annexes/annex-b-terms-and-definitions/s/schema" text:style-name="Internet_20_link" text:visited-style-name="Visited_20_Internet_20_Link">schema</text:a>, <text:a xlink:type="simple" xlink:href="https://wiki.didosolutions.com/dido/99_annexes/99_annexes/annex-b-terms-and-definitions/o/ontology" text:style-name="Internet_20_link" text:visited-style-name="Visited_20_Internet_20_Link">ontology</text:a>, or implementation behaviour means in a defined context. Rule semantics identifies the meaning of the condition, the required outcome, the prohibited outcome, the permitted outcome, and the consequence of rule satisfaction or violation.</text:p>
      <text:p text:style-name="Text_20_body">Rule semantics differs from rule syntax. Rule syntax provides the form of the rule. Rule semantics defines what the rule means and how the rule constrains interpretation or behaviour.</text:p>
      <text:p text:style-name="Text_20_body">Rule semantics also differs from implementation logic. Implementation logic executes or enforces selected rules. Rule semantics establishes the meaning that implementation logic preserves, validates, derives, or enforces.</text:p>
      <text:p text:style-name="Text_20_body">Rules appear in several forms, including natural-language business rules, decision tables, validation rules, policy rules, conformance rules, <text:a xlink:type="simple" xlink:href="https://wiki.didosolutions.com/dido/99_annexes/99_annexes/annex-b-terms-and-definitions/s/sbvm" text:style-name="Internet_20_link" text:visited-style-name="Visited_20_Internet_20_Link">Semantic Business Vocabulary Model (SBVM)</text:a> vocabulary constraints, <text:a xlink:type="simple" xlink:href="https://wiki.didosolutions.com/dido/99_annexes/99_annexes/annex-b-terms-and-definitions/s/sbrm" text:style-name="Internet_20_link" text:visited-style-name="Visited_20_Internet_20_Link">sbrm</text:a> reporting rules, schema constraints, <text:a xlink:type="simple" xlink:href="https://wiki.didosolutions.com/dido/99_annexes/99_annexes/annex-b-terms-and-definitions/o/owl" text:style-name="Internet_20_link" text:visited-style-name="Visited_20_Internet_20_Link">OWL</text:a> axioms, runtime checks, and executable rule engines.</text:p>
      <text:p text:style-name="Text_20_body">Rule-processing architectures express rule semantics through defined responsibilities. A policy administration point records or manages governed rules. A policy information point supplies facts, attributes, or context used during rule evaluation. A policy decision point evaluates rules and produces decisions. A policy enforcement point enforces decisions.</text:p>
      <text:p text:style-name="Text_20_body">Rule semantic content includes:</text:p>
      <text:p text:style-name="Text_20_body">Rule subjectsRule conditionsRule conclusionsBusiness vocabulary termsFact typesObligationsProhibitionsPermissionsConstraintsDerivationsDecision inputsDecision outputsValidation outcomesDecision outcomesExceptionsViolation conditionsRejection reasonsEvidence requirementsPolicy administration pointsPolicy information pointsPolicy decision pointsPolicy enforcement pointsTraceability to semantic sourcesA governed architecture preserves <text:a xlink:type="simple" xlink:href="https://wiki.didosolutions.com/dido/99_annexes/99_annexes/annex-b-terms-and-definitions/t/traceability" text:style-name="Internet_20_link" text:visited-style-name="Visited_20_Internet_20_Link">traceability</text:a> from rule semantics to the <text:a xlink:type="simple" xlink:href="https://wiki.didosolutions.com/dido/99_annexes/99_annexes/annex-b-terms-and-definitions/c/conceptual_model" text:style-name="Internet_20_link" text:visited-style-name="Visited_20_Internet_20_Link">conceptual model</text:a>, vocabulary, policy source, schema, ontology, report model, implementation artefact, or conformance test that expresses or validates the rule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ning defined through rules, conditions, constraints, decisions, obligations, prohibitions, permissions, validations, and consequences within a defined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business rule practice, policy modelling, validation practice, conformance testing, semantic modelling practice, and model-driven architecture principle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Rule semantics is not equivalent to rule execution. A rule engine, validation function, policy decision point, policy enforcement point, or runtime check expresses selected rule semantics in executable or operational form. The governed rule source establishes the intended meaning.</text:p>
      <text:p text:style-name="Text_20_body">A rule violation carries semantic meaning when the violated rule traces to a defined concept, business vocabulary, policy, requirement, report model, schema, ontology, lifecycle, or other authoritative semantic sour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Demo specification defines the following business rule:</text:p>
      <text:p text:style-name="Preformatted_20_Text">A confirmed FX trade has a settlement date that does not precede the trade date.</text:p>
      <text:p text:style-name="Text_20_body">The rule contains semantic content because it defines a valid relationship between the trade date, settlement date, and confirmed lifecycle stat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ule element </text:p>
          </table:table-cell>
          <table:table-cell office:value-type="string" table:style-name="tableheader">
            <text:p text:style-name="Table_20_Heading"> Example value </text:p>
          </table:table-cell>
          <table:table-cell office:value-type="string" table:style-name="tableheader">
            <text:p text:style-name="Table_20_Heading"> Rule semantic meaning </text:p>
          </table:table-cell>
        </table:table-row>
        <table:table-row>
          <table:table-cell office:value-type="string" table:style-name="tablecell">
            <text:p text:style-name="tablealignleft"> Rule subject </text:p>
          </table:table-cell>
          <table:table-cell office:value-type="string" table:style-name="tablecell">
            <text:p text:style-name="tablealignleft"> <text:span text:style-name="Source_20_Text">ConfirmedFXTrade</text:span> </text:p>
          </table:table-cell>
          <table:table-cell office:value-type="string" table:style-name="tablecell">
            <text:p text:style-name="tablealignleft"> the rule applies to trades in the confirmed lifecycle state </text:p>
          </table:table-cell>
        </table:table-row>
        <table:table-row>
          <table:table-cell office:value-type="string" table:style-name="tablecell">
            <text:p text:style-name="tablealignleft"> Business vocabulary terms </text:p>
          </table:table-cell>
          <table:table-cell office:value-type="string" table:style-name="tablecell">
            <text:p text:style-name="tablealignleft"> <text:span text:style-name="Source_20_Text">confirmed FX trade</text:span>, <text:span text:style-name="Source_20_Text">settlement date</text:span>, <text:span text:style-name="Source_20_Text">trade date</text:span> </text:p>
          </table:table-cell>
          <table:table-cell office:value-type="string" table:style-name="tablecell">
            <text:p text:style-name="tablealignleft"> the rule uses governed business meanings from the SBVM or another authoritative vocabulary source </text:p>
          </table:table-cell>
        </table:table-row>
        <table:table-row>
          <table:table-cell office:value-type="string" table:style-name="tablecell">
            <text:p text:style-name="tablealignleft"> Condition </text:p>
          </table:table-cell>
          <table:table-cell office:value-type="string" table:style-name="tablecell">
            <text:p text:style-name="tablealignleft"> <text:span text:style-name="Source_20_Text">settlementDate precedes tradeDate</text:span> </text:p>
          </table:table-cell>
          <table:table-cell office:value-type="string" table:style-name="tablecell">
            <text:p text:style-name="tablealignleft"> the trade contains an invalid temporal relationship </text:p>
          </table:table-cell>
        </table:table-row>
        <table:table-row>
          <table:table-cell office:value-type="string" table:style-name="tablecell">
            <text:p text:style-name="tablealignleft"> Prohibition </text:p>
          </table:table-cell>
          <table:table-cell office:value-type="string" table:style-name="tablecell">
            <text:p text:style-name="tablealignleft"> settlement date before trade date </text:p>
          </table:table-cell>
          <table:table-cell office:value-type="string" table:style-name="tablecell">
            <text:p text:style-name="tablealignleft"> the lifecycle interpretation is not permitted </text:p>
          </table:table-cell>
        </table:table-row>
        <table:table-row>
          <table:table-cell office:value-type="string" table:style-name="tablecell">
            <text:p text:style-name="tablealignleft"> Expected validation outcome </text:p>
          </table:table-cell>
          <table:table-cell office:value-type="string" table:style-name="tablecell">
            <text:p text:style-name="tablealignleft"> <text:span text:style-name="Source_20_Text">Reject</text:span> </text:p>
          </table:table-cell>
          <table:table-cell office:value-type="string" table:style-name="tablecell">
            <text:p text:style-name="tablealignleft"> the system rejects the trade message or state transition </text:p>
          </table:table-cell>
        </table:table-row>
        <table:table-row>
          <table:table-cell office:value-type="string" table:style-name="tablecell">
            <text:p text:style-name="tablealignleft"> Rejection reason </text:p>
          </table:table-cell>
          <table:table-cell office:value-type="string" table:style-name="tablecell">
            <text:p text:style-name="tablealignleft"> <text:span text:style-name="Source_20_Text">Settlement date precedes trade date</text:span> </text:p>
          </table:table-cell>
          <table:table-cell office:value-type="string" table:style-name="tablecell">
            <text:p text:style-name="tablealignleft"> the rejection records the semantic rule violation </text:p>
          </table:table-cell>
        </table:table-row>
        <table:table-row>
          <table:table-cell office:value-type="string" table:style-name="tablecell">
            <text:p text:style-name="tablealignleft"> Semantic source </text:p>
          </table:table-cell>
          <table:table-cell office:value-type="string" table:style-name="tablecell">
            <text:p text:style-name="tablealignleft"> FX trade lifecycle rule </text:p>
          </table:table-cell>
          <table:table-cell office:value-type="string" table:style-name="tablecell">
            <text:p text:style-name="tablealignleft"> the rule traces to the governed lifecycle meaning </text:p>
          </table:table-cell>
        </table:table-row>
        <table:table-row>
          <table:table-cell office:value-type="string" table:style-name="tablecell">
            <text:p text:style-name="tablealignleft"> Conformance interpretation </text:p>
          </table:table-cell>
          <table:table-cell office:value-type="string" table:style-name="tablecell">
            <text:p text:style-name="tablealignleft"> non-conforming trade lifecycle interpretation </text:p>
          </table:table-cell>
          <table:table-cell office:value-type="string" table:style-name="tablecell">
            <text:p text:style-name="tablealignleft"> the failed rule identifies a semantic non-conformance </text:p>
          </table:table-cell>
        </table:table-row>
      </table:table>
      <text:p text:style-name="Text_20_body">The rule-processing architecture assigns responsibilities for the same rul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ule-processing role </text:p>
          </table:table-cell>
          <table:table-cell office:value-type="string" table:style-name="tableheader">
            <text:p text:style-name="Table_20_Heading"> Example component </text:p>
          </table:table-cell>
          <table:table-cell office:value-type="string" table:style-name="tableheader">
            <text:p text:style-name="Table_20_Heading"> Rule semantic responsibility </text:p>
          </table:table-cell>
        </table:table-row>
        <table:table-row>
          <table:table-cell office:value-type="string" table:style-name="tablecell">
            <text:p text:style-name="tablealignleft"> Policy administration point </text:p>
          </table:table-cell>
          <table:table-cell office:value-type="string" table:style-name="tablecell">
            <text:p text:style-name="tablealignleft"> <text:span text:style-name="Source_20_Text">FX Policy Console</text:span> </text:p>
          </table:table-cell>
          <table:table-cell office:value-type="string" table:style-name="tablecell">
            <text:p text:style-name="tablealignleft"> records and governs the settlement-date rule </text:p>
          </table:table-cell>
        </table:table-row>
        <table:table-row>
          <table:table-cell office:value-type="string" table:style-name="tablecell">
            <text:p text:style-name="tablealignleft"> Policy information point </text:p>
          </table:table-cell>
          <table:table-cell office:value-type="string" table:style-name="tablecell">
            <text:p text:style-name="tablealignleft"> <text:span text:style-name="Source_20_Text">Trade Attribute Service</text:span> </text:p>
          </table:table-cell>
          <table:table-cell office:value-type="string" table:style-name="tablecell">
            <text:p text:style-name="tablealignleft"> supplies <text:span text:style-name="Source_20_Text">tradeDate</text:span>, <text:span text:style-name="Source_20_Text">settlementDate</text:span>, and <text:span text:style-name="Source_20_Text">lifecycleState</text:span> </text:p>
          </table:table-cell>
        </table:table-row>
        <table:table-row>
          <table:table-cell office:value-type="string" table:style-name="tablecell">
            <text:p text:style-name="tablealignleft"> Policy decision point </text:p>
          </table:table-cell>
          <table:table-cell office:value-type="string" table:style-name="tablecell">
            <text:p text:style-name="tablealignleft"> <text:span text:style-name="Source_20_Text">FX Validation Decision Service</text:span> </text:p>
          </table:table-cell>
          <table:table-cell office:value-type="string" table:style-name="tablecell">
            <text:p text:style-name="tablealignleft"> evaluates the rule and returns <text:span text:style-name="Source_20_Text">Accept</text:span> or <text:span text:style-name="Source_20_Text">Reject</text:span> </text:p>
          </table:table-cell>
        </table:table-row>
        <table:table-row>
          <table:table-cell office:value-type="string" table:style-name="tablecell">
            <text:p text:style-name="tablealignleft"> Policy enforcement point </text:p>
          </table:table-cell>
          <table:table-cell office:value-type="string" table:style-name="tablecell">
            <text:p text:style-name="tablealignleft"> <text:span text:style-name="Source_20_Text">Commit Guard</text:span> </text:p>
          </table:table-cell>
          <table:table-cell office:value-type="string" table:style-name="tablecell">
            <text:p text:style-name="tablealignleft"> prevents commitment of a trade state when the decision is <text:span text:style-name="Source_20_Text">Reject</text:span> </text:p>
          </table:table-cell>
        </table:table-row>
      </table:table>
      <text:p text:style-name="Text_20_body">The same rule appears as executable validation logic in an implementation:</text:p>
      <text:p text:style-name="Preformatted_20_Text">if settlementDate &lt; tradeDate:<text:line-break/><text:s text:c="4"/>reject("Settlement date precedes trade date")</text:p>
      <text:p text:style-name="Text_20_body">The code expresses rule semantics only because the implementation traces to the governed rule. Without traceability, the code represents an undocumented implementation decision rather than a governed semantic constrai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7:07</meta:creation-date>
    <dc:creator>Generated</dc:creator>
    <dc:date>2026-08-23T23::17:07</dc:date>
    <dc:language>en-US</dc:language>
    <meta:editing-cycles>1</meta:editing-cycles>
    <meta:editing-duration>PT0S</meta:editing-duration>
    <dc:title>dido:05-semantics:01-kinds-of-semantics:11-rule-semantics</dc:title>
  </office:meta>
</office:document-meta>
</file>