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5-semantics:01-kinds-of-semantics:10-report-semantics"/><text:bookmark-start text:name="__RefHeading___report_semantics_1"/><text:bookmark-start text:name="report_semantics"/>Report Semantics<text:bookmark-end text:name="__RefHeading___report_semantics_1"/><text:bookmark-end text:name="report_semantics"/></text:h>
      <text:p text:style-name="Text_20_body"><text:a xlink:type="simple" xlink:href="https://wiki.didosolutions.com/fxdemo/dido_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Report semantics defines meaning through reported facts, dimensions, reporting contexts, report structures, report elements, validation rules, calculation rules, and interpretation constraints.</text:p>
      <text:p text:style-name="Text_20_body">A <text:a xlink:type="simple" xlink:href="https://wiki.didosolutions.com/fxdemo/dido_99_annexes/annex-b-terms-and-definitions/r/report" text:style-name="Internet_20_link" text:visited-style-name="Visited_20_Internet_20_Link">report</text:a> communicates structured information about a subject, event, condition, activity, obligation, result, or state of affairs. Report semantics explains what the reported information means, how facts differ from other facts, which dimensions distinguish facts, which rules constrain the reported content, and which interpretation a recipient applies to the report.</text:p>
      <text:p text:style-name="Text_20_body">Report semantics differ from report presentation. A PDF, spreadsheet, dashboard, form, XBRL filing, JSON document, RDF graph, or database extract provides a representation or presentation of report content. Report semantics defines the meaning of the reported facts and their governing context.</text:p>
      <text:p text:style-name="Text_20_body"><text:a xlink:type="simple" xlink:href="https://wiki.didosolutions.com/fxdemo/dido_99_annexes/annex-b-terms-and-definitions/s/sbrm" text:style-name="Internet_20_link" text:visited-style-name="Visited_20_Internet_20_Link">sbrm</text:a> provides an important reference for report semantics. SBRM treats a report as a structured information artefact composed of facts distinguished by dimensions. This treatment supports semantic traceability, validation, calculation, comparison, and machine-processable business reporting.</text:p>
      <text:p text:style-name="Text_20_body">Report semantic content includes:</text:p>
      <text:p text:style-name="Text_20_body">Reported factsDimensionsReporting contextsReporting periodsReporting entitiesReport elementsReport structuresCalculation rulesValidation rulesPresentation structuresDisclosure requirementsReporting obligationsSource data referencesAudit evidenceInterpretation constraintsTraceability to report rules and semantic sourcesA governed architecture preserves <text:a xlink:type="simple" xlink:href="https://wiki.didosolutions.com/fxdemo/dido_99_annexes/annex-b-terms-and-definitions/t/traceability" text:style-name="Internet_20_link" text:visited-style-name="Visited_20_Internet_20_Link">traceability</text:a> from report semantics to the conceptual model, vocabulary, schema, rule set, policy source, SBRM model, implementation artefact, and conformance test that expresses or validates report meaning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eaning defined through reported facts, dimensions, reporting contexts, report structures, rules, and interpretation constrain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usage, informed by OMG Standard Business Report Model (SBRM), reporting practice, semantic modelling practice, validation practice, and semantic traceability practic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Report semantics is not equivalent to report presentation. A report presentation shows or transports report content. Report semantics defines the meaning of the reported facts, dimensions, contexts, rules, and constraints.</text:p>
      <text:p text:style-name="Text_20_body">SBRM supports report semantics by providing modelling constructs for business and regulatory reporting. Report semantics identifies the meaning that those constructs express in a governed reporting contex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regulatory report contains facts about a confirmed FX trade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port element </text:p>
          </table:table-cell>
          <table:table-cell office:value-type="string" table:style-name="tableheader">
            <text:p text:style-name="Table_20_Heading"> Example value </text:p>
          </table:table-cell>
          <table:table-cell office:value-type="string" table:style-name="tableheader">
            <text:p text:style-name="Table_20_Heading"> Report semantic meaning </text:p>
          </table:table-cell>
        </table:table-row>
        <table:table-row>
          <table:table-cell office:value-type="string" table:style-name="tablecell">
            <text:p text:style-name="tablealignleft"> Reporting entity </text:p>
          </table:table-cell>
          <table:table-cell office:value-type="string" table:style-name="tablecell">
            <text:p text:style-name="tablealignleft"> <text:span text:style-name="Source_20_Text">Bank-A</text:span> </text:p>
          </table:table-cell>
          <table:table-cell office:value-type="string" table:style-name="tablecell">
            <text:p text:style-name="tablealignleft"> entity responsible for submitting the report </text:p>
          </table:table-cell>
        </table:table-row>
        <table:table-row>
          <table:table-cell office:value-type="string" table:style-name="tablecell">
            <text:p text:style-name="tablealignleft"> Reporting jurisdiction </text:p>
          </table:table-cell>
          <table:table-cell office:value-type="string" table:style-name="tablecell">
            <text:p text:style-name="tablealignleft"> <text:span text:style-name="Source_20_Text">EU</text:span> </text:p>
          </table:table-cell>
          <table:table-cell office:value-type="string" table:style-name="tablecell">
            <text:p text:style-name="tablealignleft"> jurisdiction that governs the reporting obligation </text:p>
          </table:table-cell>
        </table:table-row>
        <table:table-row>
          <table:table-cell office:value-type="string" table:style-name="tablecell">
            <text:p text:style-name="tablealignleft"> Trade identifier </text:p>
          </table:table-cell>
          <table:table-cell office:value-type="string" table:style-name="tablecell">
            <text:p text:style-name="tablealignleft"> <text:span text:style-name="Source_20_Text">Trade-123</text:span> </text:p>
          </table:table-cell>
          <table:table-cell office:value-type="string" table:style-name="tablecell">
            <text:p text:style-name="tablealignleft"> identifier of the reported trade </text:p>
          </table:table-cell>
        </table:table-row>
        <table:table-row>
          <table:table-cell office:value-type="string" table:style-name="tablecell">
            <text:p text:style-name="tablealignleft"> Counterparty LEI </text:p>
          </table:table-cell>
          <table:table-cell office:value-type="string" table:style-name="tablecell">
            <text:p text:style-name="tablealignleft"> <text:span text:style-name="Source_20_Text">LEI-5493001KJTIIGC8Y1R12</text:span> </text:p>
          </table:table-cell>
          <table:table-cell office:value-type="string" table:style-name="tablecell">
            <text:p text:style-name="tablealignleft"> legal entity identifier for a counterparty </text:p>
          </table:table-cell>
        </table:table-row>
        <table:table-row>
          <table:table-cell office:value-type="string" table:style-name="tablecell">
            <text:p text:style-name="tablealignleft"> Currency pair </text:p>
          </table:table-cell>
          <table:table-cell office:value-type="string" table:style-name="tablecell">
            <text:p text:style-name="tablealignleft"> <text:span text:style-name="Source_20_Text">EUR/USD</text:span> </text:p>
          </table:table-cell>
          <table:table-cell office:value-type="string" table:style-name="tablecell">
            <text:p text:style-name="tablealignleft"> currencies exchanged in the reported trade </text:p>
          </table:table-cell>
        </table:table-row>
        <table:table-row>
          <table:table-cell office:value-type="string" table:style-name="tablecell">
            <text:p text:style-name="tablealignleft"> Notional amount </text:p>
          </table:table-cell>
          <table:table-cell office:value-type="string" table:style-name="tablecell">
            <text:p text:style-name="tablealignleft"> <text:span text:style-name="Source_20_Text">1000000</text:span> </text:p>
          </table:table-cell>
          <table:table-cell office:value-type="string" table:style-name="tablecell">
            <text:p text:style-name="tablealignleft"> amount used to calculate settlement obligations </text:p>
          </table:table-cell>
        </table:table-row>
        <table:table-row>
          <table:table-cell office:value-type="string" table:style-name="tablecell">
            <text:p text:style-name="tablealignleft"> Trade date </text:p>
          </table:table-cell>
          <table:table-cell office:value-type="string" table:style-name="tablecell">
            <text:p text:style-name="tablealignleft"> <text:span text:style-name="Source_20_Text">2026-07-07</text:span> </text:p>
          </table:table-cell>
          <table:table-cell office:value-type="string" table:style-name="tablecell">
            <text:p text:style-name="tablealignleft"> date on which the trade occurs </text:p>
          </table:table-cell>
        </table:table-row>
        <table:table-row>
          <table:table-cell office:value-type="string" table:style-name="tablecell">
            <text:p text:style-name="tablealignleft"> Settlement date </text:p>
          </table:table-cell>
          <table:table-cell office:value-type="string" table:style-name="tablecell">
            <text:p text:style-name="tablealignleft"> <text:span text:style-name="Source_20_Text">2026-07-09</text:span> </text:p>
          </table:table-cell>
          <table:table-cell office:value-type="string" table:style-name="tablecell">
            <text:p text:style-name="tablealignleft"> date on which settlement occurs </text:p>
          </table:table-cell>
        </table:table-row>
        <table:table-row>
          <table:table-cell office:value-type="string" table:style-name="tablecell">
            <text:p text:style-name="tablealignleft"> Lifecycle state </text:p>
          </table:table-cell>
          <table:table-cell office:value-type="string" table:style-name="tablecell">
            <text:p text:style-name="tablealignleft"> <text:span text:style-name="Source_20_Text">Confirmed</text:span> </text:p>
          </table:table-cell>
          <table:table-cell office:value-type="string" table:style-name="tablecell">
            <text:p text:style-name="tablealignleft"> reported lifecycle state of the trade </text:p>
          </table:table-cell>
        </table:table-row>
        <table:table-row>
          <table:table-cell office:value-type="string" table:style-name="tablecell">
            <text:p text:style-name="tablealignleft"> Validation status </text:p>
          </table:table-cell>
          <table:table-cell office:value-type="string" table:style-name="tablecell">
            <text:p text:style-name="tablealignleft"> <text:span text:style-name="Source_20_Text">Accepted</text:span> </text:p>
          </table:table-cell>
          <table:table-cell office:value-type="string" table:style-name="tablecell">
            <text:p text:style-name="tablealignleft"> result of the required validation process </text:p>
          </table:table-cell>
        </table:table-row>
      </table:table>
      <text:p text:style-name="Text_20_body">The report presentation may appear as a <text:a xlink:type="simple" xlink:href="https://wiki.didosolutions.com/fxdemo/dido_99_annexes/annex-b-terms-and-definitions/p/pdf" text:style-name="Internet_20_link" text:visited-style-name="Visited_20_Internet_20_Link">pdf</text:a>, an <text:a xlink:type="simple" xlink:href="https://wiki.didosolutions.com/fxdemo/dido_99_annexes/annex-b-terms-and-definitions/x/xbrl" text:style-name="Internet_20_link" text:visited-style-name="Visited_20_Internet_20_Link">xbrl</text:a> instance, a <text:a xlink:type="simple" xlink:href="https://wiki.didosolutions.com/fxdemo/dido_99_annexes/annex-b-terms-and-definitions/j/json" text:style-name="Internet_20_link" text:visited-style-name="Visited_20_Internet_20_Link">json</text:a> document, a spreadsheet, an <text:a xlink:type="simple" xlink:href="https://wiki.didosolutions.com/fxdemo/dido_99_annexes/annex-b-terms-and-definitions/r/rdf_graph" text:style-name="Internet_20_link" text:visited-style-name="Visited_20_Internet_20_Link">rdf_graph</text:a>, or a dashboard. The report semantics defines what each reported fact means, which dimensions distinguish the fact, which reporting context governs the fact, and which validation rules apply.</text:p>
      <text:p text:style-name="Text_20_body">For example, <text:span text:style-name="Source_20_Text">2026-07-09</text:span> has date semantics. It has report semantics when the report identifies it as the settlement date of <text:span text:style-name="Source_20_Text">Trade-123</text:span> for a specific reporting entity, reporting jurisdiction, reporting period, and reporting oblig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22:22</meta:creation-date>
    <dc:creator>Generated</dc:creator>
    <dc:date>2026-08-24T01::22:22</dc:date>
    <dc:language>en-US</dc:language>
    <meta:editing-cycles>1</meta:editing-cycles>
    <meta:editing-duration>PT0S</meta:editing-duration>
    <dc:title>dido:05-semantics:01-kinds-of-semantics:10-report-semantics</dc:title>
  </office:meta>
</office:document-meta>
</file>