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5-semantics:01-kinds-of-semantics:08-owl-semantics"/><text:bookmark-start text:name="__RefHeading___owl_semantics_1"/><text:bookmark-start text:name="owl_semantics"/>OWL Semantics<text:bookmark-end text:name="__RefHeading___owl_semantics_1"/><text:bookmark-end text:name="owl_semantics"/></text:h>
      <text:p text:style-name="Text_20_body"><text:a xlink:type="simple" xlink:href="https://wiki.didosolutions.com/fxdemo/99_part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OWL semantics defines meaning through <text:a xlink:type="simple" xlink:href="https://wiki.didosolutions.com/fxdemo/99_part_annexes/annex-b-terms-and-definitions/o/owl" text:style-name="Internet_20_link" text:visited-style-name="Visited_20_Internet_20_Link">OWL</text:a> ontology constructs, axioms, class expressions, property expressions, individuals, assertions, and formally defined inference rules.</text:p>
      <text:p text:style-name="Text_20_body">OWL, the Web Ontology Language, provides an <text:a xlink:type="simple" xlink:href="https://wiki.didosolutions.com/fxdemo/99_part_annexes/annex-b-terms-and-definitions/o/ontology_language" text:style-name="Internet_20_link" text:visited-style-name="Visited_20_Internet_20_Link">ontology language</text:a> for the Semantic Web. OWL semantics gives formal meaning to OWL expressions, enabling software tools and reasoners to interpret OWL ontologies consistently.</text:p>
      <text:p text:style-name="Text_20_body">OWL semantics differs from <text:a xlink:type="simple" xlink:href="https://wiki.didosolutions.com/dido/01-semantics/01-kinds-of-semantics/07-ontological-semantics" text:style-name="Internet_20_link" text:visited-style-name="Visited_20_Internet_20_Link">07-ontological-semantics</text:a>. Ontological semantics concerns the domain commitments expressed by an ontology. OWL semantics concerns the formal interpretation of OWL content.</text:p>
      <text:p text:style-name="Text_20_body">OWL semantics also differs from <text:a xlink:type="simple" xlink:href="https://wiki.didosolutions.com/fxdemo/99_part_annexes/annex-b-terms-and-definitions/s/semantic" text:style-name="Internet_20_link" text:visited-style-name="Visited_20_Internet_20_Link">semantics</text:a> as a whole. OWL expresses selected ontology content using a formal ontology language. Semantics includes additional forms of meaning expressed through terminology, vocabularies, schemas, reports, type systems, rules, policies, lifecycle models, implementation artefacts, and conformance tests.</text:p>
      <text:p text:style-name="Text_20_body">OWL semantic content includes:</text:p>
      <text:p text:style-name="Text_20_body">ClassesObject propertiesData propertiesIndividualsAxiomsClass expressionsProperty restrictionsEquivalence assertionsDisjointness assertionsSubclass relationshipsDomain and range assertionsCardinality restrictionsIndividual assertionsConsistency conditionsInference commitmentsReasoner-derived classificationsA governed architecture preserves <text:a xlink:type="simple" xlink:href="https://wiki.didosolutions.com/fxdemo/99_part_annexes/annex-b-terms-and-definitions/t/traceability" text:style-name="Internet_20_link" text:visited-style-name="Visited_20_Internet_20_Link">traceability</text:a> from OWL semantics to the <text:a xlink:type="simple" xlink:href="https://wiki.didosolutions.com/fxdemo/99_part_annexes/annex-b-terms-and-definitions/o/ontology" text:style-name="Internet_20_link" text:visited-style-name="Visited_20_Internet_20_Link">ontology</text:a>, <text:a xlink:type="simple" xlink:href="https://wiki.didosolutions.com/fxdemo/99_part_annexes/annex-b-terms-and-definitions/c/conceptual_model" text:style-name="Internet_20_link" text:visited-style-name="Visited_20_Internet_20_Link">conceptual model</text:a>, vocabulary, rule set, schema, report, or other semantic source that establishes the intended domain meanin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eaning defined through OWL ontology constructs, axioms, assertions, class expressions, property expressions, and formally specified inference rules</text:span></text:p>
      <text:h text:style-name="Heading_20_2" text:outline-level="2"><text:bookmark-start text:name="__RefHeading___source_4"/><text:bookmark-start text:name="source"/>Source<text:bookmark-end text:name="__RefHeading___source_4"/><text:bookmark-end text:name="source"/></text:h>
      <text:p text:style-name="Text_20_body">DIDO Solutions usage is informed by W3C Web Ontology Language (OWL), OWL semantics, ontology engineering practice, semantic modelling practice, and model-driven architecture principles.</text:p>
      <text:h text:style-name="Heading_20_2" text:outline-level="2"><text:bookmark-start text:name="__RefHeading___note_5"/><text:bookmark-start text:name="note"/>Note<text:bookmark-end text:name="__RefHeading___note_5"/><text:bookmark-end text:name="note"/></text:h>
      <text:p text:style-name="Text_20_body">OWL semantics does not define all semantics. OWL semantics defines the formal interpretation of OWL expressions. Domain meaning remains governed by the conceptual model, ontology commitments, vocabulary, definitions, rules, policies, reports, schemas, and other authoritative semantic sources.</text:p>
      <text:p text:style-name="Text_20_body">OWL reasoning derives consequences from OWL axioms under OWL semantics. OWL reasoning does not replace business judgment, policy interpretation, conformance testing, or implementation validation.</text:p>
      <text:h text:style-name="Heading_20_2" text:outline-level="2"><text:bookmark-start text:name="__RefHeading___example_6"/><text:bookmark-start text:name="example"/>Example<text:bookmark-end text:name="__RefHeading___example_6"/><text:bookmark-end text:name="example"/></text:h>
      <text:p text:style-name="Text_20_body">An FX OWL ontology expresses selected ontology content using OWL classes, properties, and axioms.</text:p>
      <table:table table:style-name="Table">
        <table:table-column/>
        <table:table-column/>
        <table:table-row>
          <table:table-cell office:value-type="string" table:style-name="tableheader">
            <text:p text:style-name="Table_20_Heading"> OWL content </text:p>
          </table:table-cell>
          <table:table-cell office:value-type="string" table:style-name="tableheader">
            <text:p text:style-name="Table_20_Heading"> OWL semantic meaning </text:p>
          </table:table-cell>
        </table:table-row>
        <table:table-row>
          <table:table-cell office:value-type="string" table:style-name="tablecell">
            <text:p text:style-name="tablealignleft"> <text:span text:style-name="Source_20_Text">FXTrade</text:span> declared as a class </text:p>
          </table:table-cell>
          <table:table-cell office:value-type="string" table:style-name="tablecell">
            <text:p text:style-name="tablealignleft"> individuals classified as <text:span text:style-name="Source_20_Text">FXTrade</text:span> belong to the class of FX trades </text:p>
          </table:table-cell>
        </table:table-row>
        <table:table-row>
          <table:table-cell office:value-type="string" table:style-name="tablecell">
            <text:p text:style-name="tablealignleft"> <text:span text:style-name="Source_20_Text">ConfirmedFXTrade</text:span> subclass of <text:span text:style-name="Source_20_Text">FXTrade</text:span> </text:p>
          </table:table-cell>
          <table:table-cell office:value-type="string" table:style-name="tablecell">
            <text:p text:style-name="tablealignleft"> every confirmed FX trade is also an FX trade </text:p>
          </table:table-cell>
        </table:table-row>
        <table:table-row>
          <table:table-cell office:value-type="string" table:style-name="tablecell">
            <text:p text:style-name="tablealignleft"> <text:span text:style-name="Source_20_Text">hasCounterparty</text:span> declared as an object property </text:p>
          </table:table-cell>
          <table:table-cell office:value-type="string" table:style-name="tablecell">
            <text:p text:style-name="tablealignleft"> the property relates one resource to another resource </text:p>
          </table:table-cell>
        </table:table-row>
        <table:table-row>
          <table:table-cell office:value-type="string" table:style-name="tablecell">
            <text:p text:style-name="tablealignleft"> <text:span text:style-name="Source_20_Text">hasSettlementDate</text:span> declared as a data property </text:p>
          </table:table-cell>
          <table:table-cell office:value-type="string" table:style-name="tablecell">
            <text:p text:style-name="tablealignleft"> the property relates a trade to a data value representing a settlement date </text:p>
          </table:table-cell>
        </table:table-row>
        <table:table-row>
          <table:table-cell office:value-type="string" table:style-name="tablecell">
            <text:p text:style-name="tablealignleft"> <text:span text:style-name="Source_20_Text">ConfirmedFXTrade</text:span> disjoint with <text:span text:style-name="Source_20_Text">RejectedFXTrade</text:span> </text:p>
          </table:table-cell>
          <table:table-cell office:value-type="string" table:style-name="tablecell">
            <text:p text:style-name="tablealignleft"> no individual belongs to both classes at the same time under the ontology </text:p>
          </table:table-cell>
        </table:table-row>
        <table:table-row>
          <table:table-cell office:value-type="string" table:style-name="tablecell">
            <text:p text:style-name="tablealignleft"> <text:span text:style-name="Source_20_Text">FXTrade</text:span> restricted to exactly two counterparties </text:p>
          </table:table-cell>
          <table:table-cell office:value-type="string" table:style-name="tablecell">
            <text:p text:style-name="tablealignleft"> an individual trade conforms to this OWL constraint only when it has two counterparty relationships </text:p>
          </table:table-cell>
        </table:table-row>
      </table:table>
      <text:p text:style-name="Text_20_body">OWL semantics supports formal processing of these expressions. For example, when <text:span text:style-name="Source_20_Text">Trade-123</text:span> is asserted as a <text:span text:style-name="Source_20_Text">ConfirmedFXTrade</text:span>, an OWL reasoner also classifies <text:span text:style-name="Source_20_Text">Trade-123</text:span> as an <text:span text:style-name="Source_20_Text">FXTrade</text:span> because <text:span text:style-name="Source_20_Text">ConfirmedFXTrade</text:span> is a subclass of <text:span text:style-name="Source_20_Text">FXTrade</text:span>.</text:p>
      <text:p text:style-name="Text_20_body">This inference expresses OWL semantics. The business meaning of confirmation still comes from the FX conceptual model, lifecycle rules, validation rules, and governance contex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15:50</meta:creation-date>
    <dc:creator>Generated</dc:creator>
    <dc:date>2026-08-24T01::15:50</dc:date>
    <dc:language>en-US</dc:language>
    <meta:editing-cycles>1</meta:editing-cycles>
    <meta:editing-duration>PT0S</meta:editing-duration>
    <dc:title>dido:05-semantics:01-kinds-of-semantics:08-owl-semantics</dc:title>
  </office:meta>
</office:document-meta>
</file>