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5-semantics:01-kinds-of-semantics:07-ontological-semantics"/><text:bookmark-start text:name="__RefHeading___ontological_semantics_1"/><text:bookmark-start text:name="ontological_semantics"/>Ontological Semantics<text:bookmark-end text:name="__RefHeading___ontological_semantics_1"/><text:bookmark-end text:name="ontological_semantics"/></text:h>
      <text:p text:style-name="Text_20_body"><text:a xlink:type="simple" xlink:href="https://wiki.didosolutions.com/fxdemo/99_part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Ontological semantics defines meaning through <text:a xlink:type="simple" xlink:href="https://wiki.didosolutions.com/fxdemo/99_part_annexes/annex-b-terms-and-definitions/o/ontology" text:style-name="Internet_20_link" text:visited-style-name="Visited_20_Internet_20_Link">ontologies</text:a>, ontology commitments, classes, relationships, distinctions, constraints, axioms, and domain assumptions.</text:p>
      <text:p text:style-name="Text_20_body">An ontology captures selected semantic commitments for a defined domain. Ontological semantics explains what those commitments mean and how they shape interpretation across models, vocabularies, schemas, graphs, rules, reports, and implementation artefacts.</text:p>
      <text:p text:style-name="Text_20_body">Ontological semantics differs from <text:a xlink:type="simple" xlink:href="https://wiki.didosolutions.com/dido/01-semantics/01-kinds-of-semantics/01-conceptual-semantics" text:style-name="Internet_20_link" text:visited-style-name="Visited_20_Internet_20_Link">01-conceptual-semantics</text:a>. Conceptual semantics establishes domain meaning before the selection of implementation technology. Ontological semantics expresses selected domain meaning through an ontology structure.</text:p>
      <text:p text:style-name="Text_20_body">Ontological semantics also differs from <text:a xlink:type="simple" xlink:href="https://wiki.didosolutions.com/fxdemo/99_part_annexes/annex-b-terms-and-definitions/o/owl" text:style-name="Internet_20_link" text:visited-style-name="Visited_20_Internet_20_Link">OWL</text:a> semantics. OWL provides an <text:a xlink:type="simple" xlink:href="https://wiki.didosolutions.com/fxdemo/99_part_annexes/annex-b-terms-and-definitions/o/ontology_language" text:style-name="Internet_20_link" text:visited-style-name="Visited_20_Internet_20_Link">ontology language</text:a> for the Semantic Web. Ontological semantics concerns the domain commitments expressed by an ontology, whether the ontology appears as a conceptual ontology, a logical ontology, an OWL ontology, a controlled model, or another governed ontology artefact.</text:p>
      <text:p text:style-name="Text_20_body">Ontological semantic content includes:</text:p>
      <text:a xlink:type="simple" xlink:href="https://wiki.didosolutions.com/fxdemo/99_part_annexes/annex-b-terms-and-definitions/d/domain" text:style-name="Internet_20_link" text:visited-style-name="Visited_20_Internet_20_Link">domain</text:a>
      <text:p text:style-name="Text_20_body"> conceptsClasses and categoriesRelationships among conceptsProperties and attributesClassifications and distinctionsConstraintsAxiomsDefinitionsDomain assumptionsIdentity conditionsEquivalence relationshipsSubclass relationshipsDisjointness relationshipsCardinality constraintsInference commitmentsTraceability to conceptual meaningA governed architecture preserves <text:a xlink:type="simple" xlink:href="https://wiki.didosolutions.com/fxdemo/99_part_annexes/annex-b-terms-and-definitions/t/traceability" text:style-name="Internet_20_link" text:visited-style-name="Visited_20_Internet_20_Link">traceability</text:a> from ontological semantics to the <text:a xlink:type="simple" xlink:href="https://wiki.didosolutions.com/fxdemo/99_part_annexes/annex-b-terms-and-definitions/c/conceptual_model" text:style-name="Internet_20_link" text:visited-style-name="Visited_20_Internet_20_Link">conceptual model</text:a>, vocabulary, authoritative domain source, rule set, schema, graph, report, and implementation artefact that expresses or uses the ontology cont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eaning defined through ontology commitments, concepts, relationships, distinctions, constraints, axioms, and domain assumptions within a defined domain</text:span></text:p>
      <text:h text:style-name="Heading_20_2" text:outline-level="2"><text:bookmark-start text:name="__RefHeading___source_4"/><text:bookmark-start text:name="source"/>Source<text:bookmark-end text:name="__RefHeading___source_4"/><text:bookmark-end text:name="source"/></text:h>
      <text:p text:style-name="Text_20_body">DIDO Solutions usage, informed by ontology engineering, conceptual modelling, semantic modelling practice, Gruber's characterisation of ontology as a specification of a conceptualisation, and model-driven architecture principles.</text:p>
      <text:h text:style-name="Heading_20_2" text:outline-level="2"><text:bookmark-start text:name="__RefHeading___note_5"/><text:bookmark-start text:name="note"/>Note<text:bookmark-end text:name="__RefHeading___note_5"/><text:bookmark-end text:name="note"/></text:h>
      <text:p text:style-name="Text_20_body">Ontological semantics is not equivalent to <text:a xlink:type="simple" xlink:href="https://wiki.didosolutions.com/fxdemo/99_part_annexes/annex-b-terms-and-definitions/o/owl" text:style-name="Internet_20_link" text:visited-style-name="Visited_20_Internet_20_Link">OWL</text:a>. OWL expresses ontology content when OWL provides the selected ontology language. Ontological semantics concerns the domain meaning and commitments expressed by the ontology.</text:p>
      <text:p text:style-name="Text_20_body">Ontological semantics also does not capture all <text:a xlink:type="simple" xlink:href="https://wiki.didosolutions.com/fxdemo/99_part_annexes/annex-b-terms-and-definitions/s/semantic" text:style-name="Internet_20_link" text:visited-style-name="Visited_20_Internet_20_Link">semantics</text:a> of a domain. Rules, policies, reports, schemas, type systems, lifecycle models, conformance tests, and implementation artefacts express additional semantic content.</text:p>
      <text:h text:style-name="Heading_20_2" text:outline-level="2"><text:bookmark-start text:name="__RefHeading___example_6"/><text:bookmark-start text:name="example"/>Example<text:bookmark-end text:name="__RefHeading___example_6"/><text:bookmark-end text:name="example"/></text:h>
      <text:p text:style-name="Text_20_body">An FX ontology defines <text:span text:style-name="Source_20_Text">FXTrade</text:span>, <text:span text:style-name="Source_20_Text">Counterparty</text:span>, <text:span text:style-name="Source_20_Text">CurrencyPair</text:span>, <text:span text:style-name="Source_20_Text">NotionalAmount</text:span>, <text:span text:style-name="Source_20_Text">TradeDate</text:span>, <text:span text:style-name="Source_20_Text">SettlementDate</text:span>, and <text:span text:style-name="Source_20_Text">SettlementObligation</text:span> as domain concepts. It also defines relationships such as <text:span text:style-name="Source_20_Text">hasCounterparty</text:span>, <text:span text:style-name="Source_20_Text">hasCurrencyPair</text:span>, <text:span text:style-name="Source_20_Text">hasNotionalAmount</text:span>, <text:span text:style-name="Source_20_Text">hasTradeDate</text:span>, and <text:span text:style-name="Source_20_Text">hasSettlementDate</text:span>.</text:p>
      <table:table table:style-name="Table">
        <table:table-column/>
        <table:table-column/>
        <table:table-row>
          <table:table-cell office:value-type="string" table:style-name="tableheader">
            <text:p text:style-name="Table_20_Heading"> Ontology content </text:p>
          </table:table-cell>
          <table:table-cell office:value-type="string" table:style-name="tableheader">
            <text:p text:style-name="Table_20_Heading"> Ontological semantic meaning </text:p>
          </table:table-cell>
        </table:table-row>
        <table:table-row>
          <table:table-cell office:value-type="string" table:style-name="tablecell">
            <text:p text:style-name="tablealignleft"> <text:span text:style-name="Source_20_Text">FXTrade</text:span> </text:p>
          </table:table-cell>
          <table:table-cell office:value-type="string" table:style-name="tablecell">
            <text:p text:style-name="tablealignleft"> a trade involving the exchange of one currency for another </text:p>
          </table:table-cell>
        </table:table-row>
        <table:table-row>
          <table:table-cell office:value-type="string" table:style-name="tablecell">
            <text:p text:style-name="tablealignleft"> <text:span text:style-name="Source_20_Text">Counterparty</text:span> </text:p>
          </table:table-cell>
          <table:table-cell office:value-type="string" table:style-name="tablecell">
            <text:p text:style-name="tablealignleft"> a party that participates in the trade </text:p>
          </table:table-cell>
        </table:table-row>
        <table:table-row>
          <table:table-cell office:value-type="string" table:style-name="tablecell">
            <text:p text:style-name="tablealignleft"> <text:span text:style-name="Source_20_Text">CurrencyPair</text:span> </text:p>
          </table:table-cell>
          <table:table-cell office:value-type="string" table:style-name="tablecell">
            <text:p text:style-name="tablealignleft"> an ordered pair of currencies exchanged in the trade </text:p>
          </table:table-cell>
        </table:table-row>
        <table:table-row>
          <table:table-cell office:value-type="string" table:style-name="tablecell">
            <text:p text:style-name="tablealignleft"> <text:span text:style-name="Source_20_Text">NotionalAmount</text:span> </text:p>
          </table:table-cell>
          <table:table-cell office:value-type="string" table:style-name="tablecell">
            <text:p text:style-name="tablealignleft"> the amount used to calculate settlement obligations </text:p>
          </table:table-cell>
        </table:table-row>
        <table:table-row>
          <table:table-cell office:value-type="string" table:style-name="tablecell">
            <text:p text:style-name="tablealignleft"> <text:span text:style-name="Source_20_Text">SettlementDate</text:span> </text:p>
          </table:table-cell>
          <table:table-cell office:value-type="string" table:style-name="tablecell">
            <text:p text:style-name="tablealignleft"> the date on which settlement occurs </text:p>
          </table:table-cell>
        </table:table-row>
        <table:table-row>
          <table:table-cell office:value-type="string" table:style-name="tablecell">
            <text:p text:style-name="tablealignleft"> <text:span text:style-name="Source_20_Text">hasCounterparty</text:span> </text:p>
          </table:table-cell>
          <table:table-cell office:value-type="string" table:style-name="tablecell">
            <text:p text:style-name="tablealignleft"> relationship between a trade and a participating counterparty </text:p>
          </table:table-cell>
        </table:table-row>
        <table:table-row>
          <table:table-cell office:value-type="string" table:style-name="tablecell">
            <text:p text:style-name="tablealignleft"> <text:span text:style-name="Source_20_Text">hasSettlementDate</text:span> </text:p>
          </table:table-cell>
          <table:table-cell office:value-type="string" table:style-name="tablecell">
            <text:p text:style-name="tablealignleft"> relationship between a trade and the date on which settlement occurs </text:p>
          </table:table-cell>
        </table:table-row>
      </table:table>
      <text:p text:style-name="Text_20_body">The ontology expresses selected semantic commitments about FX trades. A schema represents selected commitments as fields and constraints. An RDF graph represents selected commitments as triples. An OWL ontology represents selected commitments using OWL classes, properties, and axioms. Runtime validation logic enforces selected commitments during implementation.</text:p>
      <text:p text:style-name="Text_20_body">The ontology remains governed by the conceptual meaning of the FX domain. The OWL, RDF, schema, and implementation artefacts express selected ontology content, but they do not replace the domain meaning that the ontology represen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57:38</meta:creation-date>
    <dc:creator>Generated</dc:creator>
    <dc:date>2026-08-24T04::57:38</dc:date>
    <dc:language>en-US</dc:language>
    <meta:editing-cycles>1</meta:editing-cycles>
    <meta:editing-duration>PT0S</meta:editing-duration>
    <dc:title>dido:05-semantics:01-kinds-of-semantics:07-ontological-semantics</dc:title>
  </office:meta>
</office:document-meta>
</file>