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5-semantics:01-kinds-of-semantics:05-implementation-semantics"/><text:bookmark-start text:name="__RefHeading___implementation_semantics_1"/><text:bookmark-start text:name="implementation_semantics"/>Implementation Semantics<text:bookmark-end text:name="__RefHeading___implementation_semantics_1"/><text:bookmark-end text:name="implementation_semantics"/></text:h>
      <text:p text:style-name="Text_20_body"><text:a xlink:type="simple" xlink:href="https://wiki.didosolutions.com/fxdemo/99_part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Implementation semantics defines meaning through executable artefacts, deployed configurations, runtime behaviour, database constraints, message handlers, validation functions, policy enforcement points, and system operations.</text:p>
      <text:p text:style-name="Text_20_body">Implementation artefacts express semantic content when their behaviour preserves <text:a xlink:type="simple" xlink:href="https://wiki.didosolutions.com/fxdemo/99_part_annexes/annex-b-terms-and-definitions/t/traceability" text:style-name="Internet_20_link" text:visited-style-name="Visited_20_Internet_20_Link">traceability</text:a> to the defined domain meaning. That meaning comes from authoritative semantic sources such as <text:a xlink:type="simple" xlink:href="https://wiki.didosolutions.com/fxdemo/99_part_annexes/annex-b-terms-and-definitions/s/semantic" text:style-name="Internet_20_link" text:visited-style-name="Visited_20_Internet_20_Link">semantics</text:a>, <text:a xlink:type="simple" xlink:href="https://wiki.didosolutions.com/fxdemo/99_part_annexes/annex-b-terms-and-definitions/c/conceptual_model" text:style-name="Internet_20_link" text:visited-style-name="Visited_20_Internet_20_Link">conceptual models</text:a>, <text:a xlink:type="simple" xlink:href="https://wiki.didosolutions.com/fxdemo/99_part_annexes/annex-b-terms-and-definitions/s/schema" text:style-name="Internet_20_link" text:visited-style-name="Visited_20_Internet_20_Link">schemas</text:a>, <text:a xlink:type="simple" xlink:href="https://wiki.didosolutions.com/fxdemo/99_part_annexes/annex-b-terms-and-definitions/t/type_system" text:style-name="Internet_20_link" text:visited-style-name="Visited_20_Internet_20_Link">type systems</text:a>, rules, policies, <text:a xlink:type="simple" xlink:href="https://wiki.didosolutions.com/fxdemo/99_part_annexes/annex-b-terms-and-definitions/o/ontology" text:style-name="Internet_20_link" text:visited-style-name="Visited_20_Internet_20_Link">ontologies</text:a>, <text:a xlink:type="simple" xlink:href="https://wiki.didosolutions.com/fxdemo/99_part_annexes/annex-b-terms-and-definitions/r/report" text:style-name="Internet_20_link" text:visited-style-name="Visited_20_Internet_20_Link">reports</text:a>, and conformance criteria.</text:p>
      <text:p text:style-name="Text_20_body">Implementation semantics differs from conceptual semantics. Conceptual semantics defines meaning before an architecture selects implementation technology. Implementation semantics expresses selected meaning through runtime behaviour and technical artefacts.</text:p>
      <text:p text:style-name="Text_20_body">Implementation semantics also differ from implementation details. Implementation detail describes how a system performs work. Implementation semantics identifies what the implemented behaviour means with respect to the governed architecture.</text:p>
      <text:p text:style-name="Text_20_body">Implementation semantic content includes:</text:p>
      <text:p text:style-name="Text_20_body">Executable codeRuntime logicConfiguration filesDatabase constraintsValidation functionsMessage handlersEvent handlers<text:a xlink:type="simple" xlink:href="https://wiki.didosolutions.com/fxdemo/99_part_annexes/annex-b-terms-and-definitions/a/api" text:style-name="Internet_20_link" text:visited-style-name="Visited_20_Internet_20_Link">api</text:a> behaviourDDS topic behaviourPolicy enforcement pointsAccess-control decisionsTransformation rulesSerialisation and deserialization logicError handlingLogging behaviourConformance test outcomesTraceability to semantic sourcesA governed architecture prevents implementation behaviour from becoming the hidden source of meaning. The architecture defines the meaning first; implementation artefacts then express, enforce, validate, or operationalise that meanin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eaning expressed through executable artefacts, deployed configurations, runtime behaviour, and technical constraints within an implementation context</text:span></text:p>
      <text:h text:style-name="Heading_20_2" text:outline-level="2"><text:bookmark-start text:name="__RefHeading___source_4"/><text:bookmark-start text:name="source"/>Source<text:bookmark-end text:name="__RefHeading___source_4"/><text:bookmark-end text:name="source"/></text:h>
      <text:p text:style-name="Text_20_body">DIDO Solutions' usage is informed by software architecture, model-driven architecture, semantic traceability, validation practices, and conformance testing practices.</text:p>
      <text:h text:style-name="Heading_20_2" text:outline-level="2"><text:bookmark-start text:name="__RefHeading___note_5"/><text:bookmark-start text:name="note"/>Note<text:bookmark-end text:name="__RefHeading___note_5"/><text:bookmark-end text:name="note"/></text:h>
      <text:p text:style-name="Text_20_body">Implementation semantics does not replace conceptual semantics. Implementation semantics expresses selected conceptual, schema, type, rule, policy, report, or ontology meaning in executable or deployed form. A governed implementation preserves traceability from runtime behaviour to the semantic source that establishes the intended meaning.</text:p>
      <text:h text:style-name="Heading_20_2" text:outline-level="2"><text:bookmark-start text:name="__RefHeading___example_6"/><text:bookmark-start text:name="example"/>Example<text:bookmark-end text:name="__RefHeading___example_6"/><text:bookmark-end text:name="example"/></text:h>
      <text:p text:style-name="Text_20_body">An FX Demo implementation receives a proposed trade message and executes validation logic before committing the trade state.</text:p>
      <table:table table:style-name="Table">
        <table:table-column/>
        <table:table-column/>
        <table:table-column/>
        <table:table-column/>
        <table:table-row>
          <table:table-cell office:value-type="string" table:style-name="tableheader">
            <text:p text:style-name="Table_20_Heading"> Implementation artefact </text:p>
          </table:table-cell>
          <table:table-cell office:value-type="string" table:style-name="tableheader">
            <text:p text:style-name="Table_20_Heading"> Behaviour </text:p>
          </table:table-cell>
          <table:table-cell office:value-type="string" table:style-name="tableheader">
            <text:p text:style-name="Table_20_Heading"> Semantic source </text:p>
          </table:table-cell>
          <table:table-cell office:value-type="string" table:style-name="tableheader">
            <text:p text:style-name="Table_20_Heading"> Implementation semantic meaning </text:p>
          </table:table-cell>
        </table:table-row>
        <table:table-row>
          <table:table-cell office:value-type="string" table:style-name="tablecell">
            <text:p text:style-name="tablealignleft"> Trade message parser </text:p>
          </table:table-cell>
          <table:table-cell office:value-type="string" table:style-name="tablecell">
            <text:p text:style-name="tablealignleft"> Reads <text:span text:style-name="Source_20_Text">tradeDate</text:span>, <text:span text:style-name="Source_20_Text">settlementDate</text:span>, <text:span text:style-name="Source_20_Text">counterpartyLEI</text:span>, and <text:span text:style-name="Source_20_Text">notionalAmount</text:span> </text:p>
          </table:table-cell>
          <table:table-cell office:value-type="string" table:style-name="tablecell">
            <text:p text:style-name="tablealignleft"> FX trade schema and conceptual model </text:p>
          </table:table-cell>
          <table:table-cell office:value-type="string" table:style-name="tablecell">
            <text:p text:style-name="tablealignleft"> The parser recognises the message fields as trade information elements, not as arbitrary data </text:p>
          </table:table-cell>
        </table:table-row>
        <table:table-row>
          <table:table-cell office:value-type="string" table:style-name="tablecell">
            <text:p text:style-name="tablealignleft"> Date validation function </text:p>
          </table:table-cell>
          <table:table-cell office:value-type="string" table:style-name="tablecell">
            <text:p text:style-name="tablealignleft"> Rejects a confirmed trade when <text:span text:style-name="Source_20_Text">settlementDate</text:span> precedes <text:span text:style-name="Source_20_Text">tradeDate</text:span> </text:p>
          </table:table-cell>
          <table:table-cell office:value-type="string" table:style-name="tablecell">
            <text:p text:style-name="tablealignleft"> FX trade lifecycle rule </text:p>
          </table:table-cell>
          <table:table-cell office:value-type="string" table:style-name="tablecell">
            <text:p text:style-name="tablealignleft"> The implementation enforces the meaning of a valid confirmed trade lifecycle </text:p>
          </table:table-cell>
        </table:table-row>
        <table:table-row>
          <table:table-cell office:value-type="string" table:style-name="tablecell">
            <text:p text:style-name="tablealignleft"> LEI validation function </text:p>
          </table:table-cell>
          <table:table-cell office:value-type="string" table:style-name="tablecell">
            <text:p text:style-name="tablealignleft"> Rejects a trade when <text:span text:style-name="Source_20_Text">counterpartyLEI</text:span> lacks a valid LEI format </text:p>
          </table:table-cell>
          <table:table-cell office:value-type="string" table:style-name="tablecell">
            <text:p text:style-name="tablealignleft"> LEI type and validation rule </text:p>
          </table:table-cell>
          <table:table-cell office:value-type="string" table:style-name="tablecell">
            <text:p text:style-name="tablealignleft"> The implementation treats the value as a legal entity identifier, not as a generic string </text:p>
          </table:table-cell>
        </table:table-row>
        <table:table-row>
          <table:table-cell office:value-type="string" table:style-name="tablecell">
            <text:p text:style-name="tablealignleft"> Commit guard </text:p>
          </table:table-cell>
          <table:table-cell office:value-type="string" table:style-name="tablecell">
            <text:p text:style-name="tablealignleft"> Accepts a state transition only when the predecessor state identifier matches the current committed state </text:p>
          </table:table-cell>
          <table:table-cell office:value-type="string" table:style-name="tablecell">
            <text:p text:style-name="tablealignleft"> lifecycle semantics and state-transition rule </text:p>
          </table:table-cell>
          <table:table-cell office:value-type="string" table:style-name="tablecell">
            <text:p text:style-name="tablealignleft"> The implementation preserves the meaning of ordered trade-state progression </text:p>
          </table:table-cell>
        </table:table-row>
        <table:table-row>
          <table:table-cell office:value-type="string" table:style-name="tablecell">
            <text:p text:style-name="tablealignleft"> Audit log writer </text:p>
          </table:table-cell>
          <table:table-cell office:value-type="string" table:style-name="tablecell">
            <text:p text:style-name="tablealignleft"> Records validation result, timestamp, validator identifier, and rejection reason </text:p>
          </table:table-cell>
          <table:table-cell office:value-type="string" table:style-name="tablecell">
            <text:p text:style-name="tablealignleft"> Conformance semantics and governance policy </text:p>
          </table:table-cell>
          <table:table-cell office:value-type="string" table:style-name="tablecell">
            <text:p text:style-name="tablealignleft"> The implementation creates evidence of the semantic decision </text:p>
          </table:table-cell>
        </table:table-row>
      </table:table>
      <text:p text:style-name="Text_20_body">The implementation semantics do not come from the code alone. The code expresses meaning because each implemented behaviour traces to a governed semantic source. Without that traceability, the runtime behaviour becomes an undocumented interpretation of the domai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00:17</meta:creation-date>
    <dc:creator>Generated</dc:creator>
    <dc:date>2026-08-24T01::00:17</dc:date>
    <dc:language>en-US</dc:language>
    <meta:editing-cycles>1</meta:editing-cycles>
    <meta:editing-duration>PT0S</meta:editing-duration>
    <dc:title>dido:05-semantics:01-kinds-of-semantics:05-implementation-semantics</dc:title>
  </office:meta>
</office:document-meta>
</file>