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5-semantics:01-kinds-of-semantics:04-graph-semantics"/><text:bookmark-start text:name="__RefHeading___graph_semantics_1"/><text:bookmark-start text:name="graph_semantics"/>Graph Semantics<text:bookmark-end text:name="__RefHeading___graph_semantics_1"/><text:bookmark-end text:name="graph_semantics"/></text:h>
      <text:p text:style-name="Text_20_body"><text:a xlink:type="simple" xlink:href="https://wiki.didosolutions.com/fxdemo/dido_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Graph semantics defines meaning through nodes, edges, identifiers, graph statements, graph patterns, graph vocabularies, and graph constraints.</text:p>
      <text:p text:style-name="Text_20_body">A graph represents information by connecting things through relationships. In semantic graph work, the meaning comes from the governed identifiers, relationship names, vocabulary definitions, constraints, and traceability that give the graph structure its intended interpretation.</text:p>
      <text:p text:style-name="Text_20_body"><text:a xlink:type="simple" xlink:href="https://wiki.didosolutions.com/fxdemo/dido_99_annexes/annex-b-terms-and-definitions/r/rdf" text:style-name="Internet_20_link" text:visited-style-name="Visited_20_Internet_20_Link">RDF</text:a> provides a graph-based framework for representing information. An <text:a xlink:type="simple" xlink:href="https://wiki.didosolutions.com/fxdemo/dido_99_annexes/annex-b-terms-and-definitions/r/rdf_graph" text:style-name="Internet_20_link" text:visited-style-name="Visited_20_Internet_20_Link">RDF graph</text:a> contains <text:a xlink:type="simple" xlink:href="https://wiki.didosolutions.com/fxdemo/dido_99_annexes/annex-b-terms-and-definitions/r/rdf_triple" text:style-name="Internet_20_link" text:visited-style-name="Visited_20_Internet_20_Link">RDF triples</text:a>. Each RDF triple expresses one subject-predicate-object statement.</text:p>
      <text:p text:style-name="Text_20_body">Graph semantics differs from graph structure. Graph structure identifies connected nodes and relationships. Graph semantics explains what those nodes and relationships mean within a defined domain.</text:p>
      <text:p text:style-name="Text_20_body">Graph semantics also differs from <text:a xlink:type="simple" xlink:href="https://wiki.didosolutions.com/fxdemo/dido_99_annexes/annex-b-terms-and-definitions/o/ontology" text:style-name="Internet_20_link" text:visited-style-name="Visited_20_Internet_20_Link">ontology</text:a> and <text:a xlink:type="simple" xlink:href="https://wiki.didosolutions.com/fxdemo/dido_99_annexes/annex-b-terms-and-definitions/o/owl" text:style-name="Internet_20_link" text:visited-style-name="Visited_20_Internet_20_Link">OWL</text:a>. An ontology captures selected semantic commitments for a domain. OWL provides an <text:a xlink:type="simple" xlink:href="https://wiki.didosolutions.com/fxdemo/dido_99_annexes/annex-b-terms-and-definitions/o/ontology_language" text:style-name="Internet_20_link" text:visited-style-name="Visited_20_Internet_20_Link">ontology language</text:a> for the Semantic Web. A graph expresses semantic content when the graph preserves traceability to governed vocabulary, conceptual meaning, ontology content, rules, schemas, or other authoritative semantic sources.</text:p>
      <text:p text:style-name="Text_20_body">Graph semantic content includes:</text:p>
      <text:p text:style-name="Text_20_body">NodesEdgesRDF triplesSubject identifiersPredicate identifiersObject identifiersGraph patternsRelationship namesControlled vocabulariesNamed graphsGraph constraintsGraph queriesInferred relationshipsProvenance relationshipsTraceability to domain meaningA governed architecture preserves <text:a xlink:type="simple" xlink:href="https://wiki.didosolutions.com/fxdemo/dido_99_annexes/annex-b-terms-and-definitions/t/traceability" text:style-name="Internet_20_link" text:visited-style-name="Visited_20_Internet_20_Link">traceability</text:a> from graph semantics to the <text:a xlink:type="simple" xlink:href="https://wiki.didosolutions.com/fxdemo/dido_99_annexes/annex-b-terms-and-definitions/c/conceptual_model" text:style-name="Internet_20_link" text:visited-style-name="Visited_20_Internet_20_Link">conceptual model</text:a>, vocabulary, ontology, schema, rule set, or other semantic source that establishes the intended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ning defined through graph statements, graph relationships, graph patterns, identifiers, and constraints within a defined graph representation context</text:span></text:p>
      <text:h text:style-name="Heading_20_2" text:outline-level="2"><text:bookmark-start text:name="__RefHeading___source_4"/><text:bookmark-start text:name="source"/>Source<text:bookmark-end text:name="__RefHeading___source_4"/><text:bookmark-end text:name="source"/></text:h>
      <text:p text:style-name="Text_20_body">DIDO Solutions usage, informed by RDF, graph data modelling, semantic graph practice, ontology practice, and semantic traceability practice.</text:p>
      <text:h text:style-name="Heading_20_2" text:outline-level="2"><text:bookmark-start text:name="__RefHeading___note_5"/><text:bookmark-start text:name="note"/>Note<text:bookmark-end text:name="__RefHeading___note_5"/><text:bookmark-end text:name="note"/></text:h>
      <text:p text:style-name="Text_20_body">Graph semantics is not equivalent to graph structure. Graph structure connects nodes and relationships. Graph semantics establishes the meaning of those nodes and relationships through governed identifiers, vocabularies, ontologies, schemas, rules, constraints, and domain models.</text:p>
      <text:h text:style-name="Heading_20_2" text:outline-level="2"><text:bookmark-start text:name="__RefHeading___example_6"/><text:bookmark-start text:name="example"/>Example<text:bookmark-end text:name="__RefHeading___example_6"/><text:bookmark-end text:name="example"/></text:h>
      <text:p text:style-name="Text_20_body">An FX graph represents information about <text:span text:style-name="Source_20_Text">Trade-123</text:span> using RDF triples.</text:p>
      <table:table table:style-name="Table">
        <table:table-column/>
        <table:table-column/>
        <table:table-column/>
        <table:table-column/>
        <table:table-row>
          <table:table-cell office:value-type="string" table:style-name="tableheader">
            <text:p text:style-name="Table_20_Heading"> Subject </text:p>
          </table:table-cell>
          <table:table-cell office:value-type="string" table:style-name="tableheader">
            <text:p text:style-name="Table_20_Heading"> Predicate </text:p>
          </table:table-cell>
          <table:table-cell office:value-type="string" table:style-name="tableheader">
            <text:p text:style-name="Table_20_Heading"> Object </text:p>
          </table:table-cell>
          <table:table-cell office:value-type="string" table:style-name="tableheader">
            <text:p text:style-name="Table_20_Heading"> Semantic interpretation </text:p>
          </table:table-cell>
        </table:table-row>
        <table:table-row>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Counterparty</text:span> </text:p>
          </table:table-cell>
          <table:table-cell office:value-type="string" table:style-name="tablecell">
            <text:p text:style-name="tablealignleft"> <text:span text:style-name="Source_20_Text">LEI-5493001KJTIIGC8Y1R12</text:span> </text:p>
          </table:table-cell>
          <table:table-cell office:value-type="string" table:style-name="tablecell">
            <text:p text:style-name="tablealignleft"> the trade involves the identified legal entity as a counterparty </text:p>
          </table:table-cell>
        </table:table-row>
        <table:table-row>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CurrencyPair</text:span> </text:p>
          </table:table-cell>
          <table:table-cell office:value-type="string" table:style-name="tablecell">
            <text:p text:style-name="tablealignleft"> <text:span text:style-name="Source_20_Text">EUR/USD</text:span> </text:p>
          </table:table-cell>
          <table:table-cell office:value-type="string" table:style-name="tablecell">
            <text:p text:style-name="tablealignleft"> the trade exchanges euros and US dollars </text:p>
          </table:table-cell>
        </table:table-row>
        <table:table-row>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NotionalAmount</text:span> </text:p>
          </table:table-cell>
          <table:table-cell office:value-type="string" table:style-name="tablecell">
            <text:p text:style-name="tablealignleft"> <text:span text:style-name="Source_20_Text">1000000</text:span> </text:p>
          </table:table-cell>
          <table:table-cell office:value-type="string" table:style-name="tablecell">
            <text:p text:style-name="tablealignleft"> the trade has a defined notional amount </text:p>
          </table:table-cell>
        </table:table-row>
        <table:table-row>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TradeDate</text:span> </text:p>
          </table:table-cell>
          <table:table-cell office:value-type="string" table:style-name="tablecell">
            <text:p text:style-name="tablealignleft"> <text:span text:style-name="Source_20_Text">2026-07-07</text:span> </text:p>
          </table:table-cell>
          <table:table-cell office:value-type="string" table:style-name="tablecell">
            <text:p text:style-name="tablealignleft"> the trade occurs on the stated trade date </text:p>
          </table:table-cell>
        </table:table-row>
        <table:table-row>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SettlementDate</text:span> </text:p>
          </table:table-cell>
          <table:table-cell office:value-type="string" table:style-name="tablecell">
            <text:p text:style-name="tablealignleft"> <text:span text:style-name="Source_20_Text">2026-07-09</text:span> </text:p>
          </table:table-cell>
          <table:table-cell office:value-type="string" table:style-name="tablecell">
            <text:p text:style-name="tablealignleft"> the trade settles on the stated settlement date </text:p>
          </table:table-cell>
        </table:table-row>
        <table:table-row>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LifecycleState</text:span> </text:p>
          </table:table-cell>
          <table:table-cell office:value-type="string" table:style-name="tablecell">
            <text:p text:style-name="tablealignleft"> <text:span text:style-name="Source_20_Text">Confirmed</text:span> </text:p>
          </table:table-cell>
          <table:table-cell office:value-type="string" table:style-name="tablecell">
            <text:p text:style-name="tablealignleft"> the trade has reached the confirmed lifecycle state </text:p>
          </table:table-cell>
        </table:table-row>
        <table:table-row>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wasValidatedBy</text:span> </text:p>
          </table:table-cell>
          <table:table-cell office:value-type="string" table:style-name="tablecell">
            <text:p text:style-name="tablealignleft"> <text:span text:style-name="Source_20_Text">Validator-Structural-01</text:span> </text:p>
          </table:table-cell>
          <table:table-cell office:value-type="string" table:style-name="tablecell">
            <text:p text:style-name="tablealignleft"> the trade has validation evidence from the structural validator </text:p>
          </table:table-cell>
        </table:table-row>
      </table:table>
      <text:p text:style-name="Text_20_body">The graph structure connects <text:span text:style-name="Source_20_Text">Trade-123</text:span> to counterparties, dates, amounts, lifecycle state, and validation evidence. The graph semantics comes from the governed meanings of <text:span text:style-name="Source_20_Text">hasCounterparty</text:span>, <text:span text:style-name="Source_20_Text">hasCurrencyPair</text:span>, <text:span text:style-name="Source_20_Text">hasNotionalAmount</text:span>, <text:span text:style-name="Source_20_Text">hasTradeDate</text:span>, <text:span text:style-name="Source_20_Text">hasSettlementDate</text:span>, <text:span text:style-name="Source_20_Text">hasLifecycleState</text:span>, and <text:span text:style-name="Source_20_Text">wasValidatedBy</text:span>.</text:p>
      <text:p text:style-name="Text_20_body">The same graph structure has different semantics when the predicates come from a different vocabulary or lack traceability to defined domain meaning. For example, a predicate named <text:span text:style-name="Source_20_Text">hasDate</text:span> does not distinguish trade date, settlement date, effective date, or termination date. Graph semantics requires governed relationship names or additional constraints that preserve those distinc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41:00</meta:creation-date>
    <dc:creator>Generated</dc:creator>
    <dc:date>2026-08-24T03::41:00</dc:date>
    <dc:language>en-US</dc:language>
    <meta:editing-cycles>1</meta:editing-cycles>
    <meta:editing-duration>PT0S</meta:editing-duration>
    <dc:title>dido:05-semantics:01-kinds-of-semantics:04-graph-semantics</dc:title>
  </office:meta>
</office:document-meta>
</file>