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03-datatype-semantics"/><text:bookmark-start text:name="__RefHeading___datatype_semantics_1"/><text:bookmark-start text:name="datatype_semantics"/>Datatype Semantics<text:bookmark-end text:name="__RefHeading___datatype_semantics_1"/><text:bookmark-end text:name="datatype_semantic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atatype semantics defines meaning through the value space, permitted representation, and permitted operations associated with a <text:a xlink:type="simple" xlink:href="https://wiki.didosolutions.com/dido/99_annexes/annex-b-terms-and-definitions/d/datatype" text:style-name="Internet_20_link" text:visited-style-name="Visited_20_Internet_20_Link">datatype</text:a>.</text:p>
      <text:p text:style-name="Text_20_body">A datatype constrains how a data value appears and how systems process that value. Datatype semantics applies to primitive datatypes such as <text:span text:style-name="Source_20_Text">string</text:span>, <text:span text:style-name="Source_20_Text">integer</text:span>, <text:span text:style-name="Source_20_Text">decimal</text:span>, <text:span text:style-name="Source_20_Text">boolean</text:span>, and <text:span text:style-name="Source_20_Text">date</text:span>, and to constrained datatypes such as currency codes, jurisdiction codes, identifiers, date formats, numeric ranges, and enumerated values.</text:p>
      <text:p text:style-name="Text_20_body">Datatype semantics differs from <text:a xlink:type="simple" xlink:href="https://wiki.didosolutions.com/dido/99_annexes/annex-b-terms-and-definitions/t/type" text:style-name="Internet_20_link" text:visited-style-name="Visited_20_Internet_20_Link">type</text:a> semantics. A datatype constrains representation. A type identifies the semantic category of the thing represented. For example, <text:span text:style-name="Source_20_Text">tradeDate</text:span>, <text:span text:style-name="Source_20_Text">settlementDate</text:span>, <text:span text:style-name="Source_20_Text">effectiveDate</text:span>, and <text:span text:style-name="Source_20_Text">terminationDate</text:span> use the same date datatype, but each term has a different domain meaning.</text:p>
      <text:p text:style-name="Text_20_body">Datatype semantics also differs from <text:a xlink:type="simple" xlink:href="https://wiki.didosolutions.com/dido/99_annexes/annex-b-terms-and-definitions/s/semantic" text:style-name="Internet_20_link" text:visited-style-name="Visited_20_Internet_20_Link">semantics</text:a> as a whole. A datatype contributes to meaning by constraining values and operations, but a datatype does not establish the full domain meaning of a data item. Domain meaning comes from the associated term, schema, type system, conceptual model, rule, report, ontology, or other authoritative semantic source.</text:p>
      <text:p text:style-name="Text_20_body">Datatype semantic content includes:</text:p>
      <text:p text:style-name="Text_20_body">Value spacesLexical representationsPermitted operationsFormat constraintsRange constraintsPrecision and scale constraintsUnits of measureEnumeration valuesPattern constraintsNullability rulesDefault valuesConversion rulesComparison rulesValidation rulesTraceability to the domain meaningA governed architecture preserves <text:a xlink:type="simple" xlink:href="https://wiki.didosolutions.com/dido/99_annexes/annex-b-terms-and-definitions/t/traceability" text:style-name="Internet_20_link" text:visited-style-name="Visited_20_Internet_20_Link">traceability</text:a> from datatype semantics to the <text:a xlink:type="simple" xlink:href="https://wiki.didosolutions.com/dido/99_annexes/annex-b-terms-and-definitions/s/schema" text:style-name="Internet_20_link" text:visited-style-name="Visited_20_Internet_20_Link">schema</text:a>, <text:a xlink:type="simple" xlink:href="https://wiki.didosolutions.com/dido/99_annexes/annex-b-terms-and-definitions/t/type_system" text:style-name="Internet_20_link" text:visited-style-name="Visited_20_Internet_20_Link">type system</text:a>, <text:a xlink:type="simple" xlink:href="https://wiki.didosolutions.com/dido/99_annexes/annex-b-terms-and-definitions/c/conceptual_model" text:style-name="Internet_20_link" text:visited-style-name="Visited_20_Internet_20_Link">conceptual model</text:a>, business rule, or other semantic source that establishes the intended interpretation of the data valu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the value space, permitted representation, and permitted operations associated with a datatyp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datatype, schema-language, database, modeling, and type-system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atatype semantics constrains representation-level meaning. Type semantics constrains domain-level categorization and interpretation. A robust architecture preserves the distinction between datatype and typ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de message contains the following information element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formation element </text:p>
          </table:table-cell>
          <table:table-cell office:value-type="string" table:style-name="tableheader">
            <text:p text:style-name="Table_20_Heading"> Datatype </text:p>
          </table:table-cell>
          <table:table-cell office:value-type="string" table:style-name="tableheader">
            <text:p text:style-name="Table_20_Heading"> Semantic type </text:p>
          </table:table-cell>
          <table:table-cell office:value-type="string" table:style-name="tableheader">
            <text:p text:style-name="Table_20_Heading"> Domain meaning </text:p>
          </table:table-cell>
        </table:table-row>
        <table:table-row>
          <table:table-cell office:value-type="string" table:style-name="tablecell">
            <text:p text:style-name="tablealignleft"> <text:span text:style-name="Source_20_Text">tradeDate</text:span> </text:p>
          </table:table-cell>
          <table:table-cell office:value-type="string" table:style-name="tablecell">
            <text:p text:style-name="tablealignleft"> <text:span text:style-name="Source_20_Text">date</text:span> </text:p>
          </table:table-cell>
          <table:table-cell office:value-type="string" table:style-name="tablecell">
            <text:p text:style-name="tablealignleft"> <text:span text:style-name="Source_20_Text">TradeDate</text:span> </text:p>
          </table:table-cell>
          <table:table-cell office:value-type="string" table:style-name="tablecell">
            <text:p text:style-name="tablealignleft"> date on which the trade occurs </text:p>
          </table:table-cell>
        </table:table-row>
        <table:table-row>
          <table:table-cell office:value-type="string" table:style-name="tablecell">
            <text:p text:style-name="tablealignleft"> <text:span text:style-name="Source_20_Text">settlementDate</text:span> </text:p>
          </table:table-cell>
          <table:table-cell office:value-type="string" table:style-name="tablecell">
            <text:p text:style-name="tablealignleft"> <text:span text:style-name="Source_20_Text">date</text:span> </text:p>
          </table:table-cell>
          <table:table-cell office:value-type="string" table:style-name="tablecell">
            <text:p text:style-name="tablealignleft"> <text:span text:style-name="Source_20_Text">SettlementDate</text:span> </text:p>
          </table:table-cell>
          <table:table-cell office:value-type="string" table:style-name="tablecell">
            <text:p text:style-name="tablealignleft"> date on which settlement occurs </text:p>
          </table:table-cell>
        </table:table-row>
        <table:table-row>
          <table:table-cell office:value-type="string" table:style-name="tablecell">
            <text:p text:style-name="tablealignleft"> <text:span text:style-name="Source_20_Text">notionalAmount</text:span> </text:p>
          </table:table-cell>
          <table:table-cell office:value-type="string" table:style-name="tablecell">
            <text:p text:style-name="tablealignleft"> <text:span text:style-name="Source_20_Text">decimal</text:span> </text:p>
          </table:table-cell>
          <table:table-cell office:value-type="string" table:style-name="tablecell">
            <text:p text:style-name="tablealignleft"> <text:span text:style-name="Source_20_Text">NotionalAmount</text:span> </text:p>
          </table:table-cell>
          <table:table-cell office:value-type="string" table:style-name="tablecell">
            <text:p text:style-name="tablealignleft"> amount used to calculate settlement obligations </text:p>
          </table:table-cell>
        </table:table-row>
        <table:table-row>
          <table:table-cell office:value-type="string" table:style-name="tablecell">
            <text:p text:style-name="tablealignleft"> <text:span text:style-name="Source_20_Text">exchangeRate</text:span> </text:p>
          </table:table-cell>
          <table:table-cell office:value-type="string" table:style-name="tablecell">
            <text:p text:style-name="tablealignleft"> <text:span text:style-name="Source_20_Text">decimal</text:span> </text:p>
          </table:table-cell>
          <table:table-cell office:value-type="string" table:style-name="tablecell">
            <text:p text:style-name="tablealignleft"> <text:span text:style-name="Source_20_Text">ExchangeRate</text:span> </text:p>
          </table:table-cell>
          <table:table-cell office:value-type="string" table:style-name="tablecell">
            <text:p text:style-name="tablealignleft"> rate used to exchange one currency for another </text:p>
          </table:table-cell>
        </table:table-row>
        <table:table-row>
          <table:table-cell office:value-type="string" table:style-name="tablecell">
            <text:p text:style-name="tablealignleft"> <text:span text:style-name="Source_20_Text">counterpartyLEI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<text:span text:style-name="Source_20_Text">LEI</text:span> </text:p>
          </table:table-cell>
          <table:table-cell office:value-type="string" table:style-name="tablecell">
            <text:p text:style-name="tablealignleft"> legal entity identifier for a counterparty </text:p>
          </table:table-cell>
        </table:table-row>
        <table:table-row>
          <table:table-cell office:value-type="string" table:style-name="tablecell">
            <text:p text:style-name="tablealignleft"> <text:span text:style-name="Source_20_Text">currencyPair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<text:span text:style-name="Source_20_Text">CurrencyPair</text:span> </text:p>
          </table:table-cell>
          <table:table-cell office:value-type="string" table:style-name="tablecell">
            <text:p text:style-name="tablealignleft"> ordered pair of currencies exchanged in the trade </text:p>
          </table:table-cell>
        </table:table-row>
      </table:table>
      <text:p text:style-name="Text_20_body">The datatype <text:span text:style-name="Source_20_Text">date</text:span> constrains the representation and valid date operations for both <text:span text:style-name="Source_20_Text">tradeDate</text:span> and <text:span text:style-name="Source_20_Text">settlementDate</text:span>. The datatype does not make the two information elements semantically equivalent. The associated semantic types and business rules define their different meanings.</text:p>
      <text:p text:style-name="Text_20_body">The datatype <text:span text:style-name="Source_20_Text">decimal</text:span> constrains the representation and numeric operations for both <text:span text:style-name="Source_20_Text">notionalAmount</text:span> and <text:span text:style-name="Source_20_Text">exchangeRate</text:span>. The semantic types prevent an implementation from treating a notional amount and an exchange rate as interchangeable decimal valu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3:16</meta:creation-date>
    <dc:creator>Generated</dc:creator>
    <dc:date>2026-08-22T16::03:16</dc:date>
    <dc:language>en-US</dc:language>
    <meta:editing-cycles>1</meta:editing-cycles>
    <meta:editing-duration>PT0S</meta:editing-duration>
    <dc:title>dido:05-semantics:01-kinds-of-semantics:03-datatype-semantics</dc:title>
  </office:meta>
</office:document-meta>
</file>