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5-semantics:01-kinds-of-semantics:01-conceptual-semantics"/><text:bookmark-start text:name="__RefHeading___conceptual_semantics_1"/><text:bookmark-start text:name="conceptual_semantics"/>Conceptual Semantics<text:bookmark-end text:name="__RefHeading___conceptual_semantics_1"/><text:bookmark-end text:name="conceptual_semantics"/></text:h>
      <text:p text:style-name="Text_20_body"><text:a xlink:type="simple" xlink:href="https://wiki.didosolutions.com/fxdemo/99_part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onceptual semantics defines meaning at the level of domain concepts, relationships, distinctions, and constraints before an architecture selects implementation technology.</text:p>
      <text:p text:style-name="Text_20_body">Conceptual semantics establishes domain meaning independently of <text:a xlink:type="simple" xlink:href="https://wiki.didosolutions.com/fxdemo/99_part_annexes/annex-b-terms-and-definitions/s/schema" text:style-name="Internet_20_link" text:visited-style-name="Visited_20_Internet_20_Link">schemas</text:a>, databases, programming languages, <text:a xlink:type="simple" xlink:href="https://wiki.didosolutions.com/fxdemo/99_part_annexes/annex-b-terms-and-definitions/r/rdf_graph" text:style-name="Internet_20_link" text:visited-style-name="Visited_20_Internet_20_Link">RDF graphs</text:a>, <text:a xlink:type="simple" xlink:href="https://wiki.didosolutions.com/fxdemo/99_part_annexes/annex-b-terms-and-definitions/o/owl" text:style-name="Internet_20_link" text:visited-style-name="Visited_20_Internet_20_Link">OWL</text:a> <text:a xlink:type="simple" xlink:href="https://wiki.didosolutions.com/fxdemo/99_part_annexes/annex-b-terms-and-definitions/o/ontology" text:style-name="Internet_20_link" text:visited-style-name="Visited_20_Internet_20_Link">ontologies</text:a>, message formats, <text:a xlink:type="simple" xlink:href="https://wiki.didosolutions.com/fxdemo/99_part_annexes/annex-b-terms-and-definitions/a/api" text:style-name="Internet_20_link" text:visited-style-name="Visited_20_Internet_20_Link">APIs</text:a>, <text:a xlink:type="simple" xlink:href="https://wiki.didosolutions.com/fxdemo/99_part_annexes/annex-b-terms-and-definitions/r/report" text:style-name="Internet_20_link" text:visited-style-name="Visited_20_Internet_20_Link">reports</text:a>, or runtime logic. A <text:a xlink:type="simple" xlink:href="https://wiki.didosolutions.com/fxdemo/99_part_annexes/annex-b-terms-and-definitions/c/conceptual_model" text:style-name="Internet_20_link" text:visited-style-name="Visited_20_Internet_20_Link">conceptual model</text:a> expresses conceptual semantics when it identifies the things in a domain, the relationships among those things, the distinctions that matter, and the constraints that govern interpretation.</text:p>
      <text:p text:style-name="Text_20_body">Conceptual semantic content includes:</text:p>
      <text:p text:style-name="Text_20_body">Domain conceptsBusiness termsRelationships among conceptsRoles played by participantsClassifications and distinctionsConstraints on valid meaningLifecycle statesEvents and state transitionsBusiness rulesReporting facts and dimensionsPolicies and governance conceptsDomain assumptionsA governed architecture preserves <text:a xlink:type="simple" xlink:href="https://wiki.didosolutions.com/fxdemo/99_part_annexes/annex-b-terms-and-definitions/t/traceability" text:style-name="Internet_20_link" text:visited-style-name="Visited_20_Internet_20_Link">traceability</text:a> from conceptual semantics to downstream artefacts. Traceability prevents implementation artefacts from replacing the intended domain meaning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eaning defined through domain concepts, relationships, distinctions, and constraints before selection of implementation technolog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usage, informed by conceptual modelling, terminology practice, semantic modelling practice, and model-driven architecture principle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onceptual semantics is not equivalent to <text:a xlink:type="simple" xlink:href="https://wiki.didosolutions.com/fxdemo/99_part_annexes/annex-b-terms-and-definitions/o/owl" text:style-name="Internet_20_link" text:visited-style-name="Visited_20_Internet_20_Link">OWL</text:a>, <text:a xlink:type="simple" xlink:href="https://wiki.didosolutions.com/fxdemo/99_part_annexes/annex-b-terms-and-definitions/r/rdf" text:style-name="Internet_20_link" text:visited-style-name="Visited_20_Internet_20_Link">RDF</text:a>, <text:a xlink:type="simple" xlink:href="https://wiki.didosolutions.com/fxdemo/99_part_annexes/annex-b-terms-and-definitions/r/rdf_graph" text:style-name="Internet_20_link" text:visited-style-name="Visited_20_Internet_20_Link">RDF graph</text:a> structure, <text:a xlink:type="simple" xlink:href="https://wiki.didosolutions.com/fxdemo/99_part_annexes/annex-b-terms-and-definitions/s/schema" text:style-name="Internet_20_link" text:visited-style-name="Visited_20_Internet_20_Link">schema</text:a> structure, <text:a xlink:type="simple" xlink:href="https://wiki.didosolutions.com/fxdemo/99_part_annexes/annex-b-terms-and-definitions/d/datatype" text:style-name="Internet_20_link" text:visited-style-name="Visited_20_Internet_20_Link">datatype</text:a> structure, or implementation logic. Those artefacts express selected conceptual meaning after the architecture establishes the underlying domain meaning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conceptual model defines concepts such as <text:span text:style-name="Source_20_Text">Trade</text:span>, <text:span text:style-name="Source_20_Text">Counterparty</text:span>, <text:span text:style-name="Source_20_Text">Currency Pair</text:span>, <text:span text:style-name="Source_20_Text">Notional Amount</text:span>, <text:span text:style-name="Source_20_Text">Trade Date</text:span>, <text:span text:style-name="Source_20_Text">Settlement Date</text:span>, and <text:span text:style-name="Source_20_Text">Settlement Obligation</text:span>. These concepts establish conceptual semantics before the architecture represents selected content in schemas, reports, RDF graphs, OWL ontologies, DDS topics, databases, or executable validation logic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3:13</meta:creation-date>
    <dc:creator>Generated</dc:creator>
    <dc:date>2026-08-24T01::43:13</dc:date>
    <dc:language>en-US</dc:language>
    <meta:editing-cycles>1</meta:editing-cycles>
    <meta:editing-duration>PT0S</meta:editing-duration>
    <dc:title>dido:05-semantics:01-kinds-of-semantics:01-conceptual-semantics</dc:title>
  </office:meta>
</office:document-meta>
</file>