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start"/><text:bookmark-start text:name="__RefHeading___distributed_immutable_data_object_test_environment_dido-te_1"/><text:bookmark-start text:name="distributed_immutable_data_object_test_environment_dido-te"/>Distributed Immutable Data Object Test Environment (DIDO-TE)<text:bookmark-end text:name="__RefHeading___distributed_immutable_data_object_test_environment_dido-te_1"/><text:bookmark-end text:name="distributed_immutable_data_object_test_environment_dido-te"/></text:h>
      <text:p text:style-name="Text_20_body"><text:a xlink:type="simple" xlink:href="https://wiki.didosolutions.com/dido/start" text:style-name="Internet_20_link" text:visited-style-name="Visited_20_Internet_20_Link">Go to DIDO Solutions</text:a></text:p>
      <text:p text:style-name="Text_20_body">The Distributed Immutable Data Object Test Environment (DIDO-TE) provides a controlled, reproducible environment for testing, evaluating, comparing, and validating distributed systems and their participating nodes.</text:p>
      <text:p text:style-name="Text_20_body">DIDO-TE enables an evaluator to establish a validated reference configuration, execute a controlled test plan, add or modify one or more nodes, repeat the test under equivalent conditions, compare the resulting system states and evidence, and determine whether the changed configuration satisfies the applicable validation criteria.</text:p>
      <text:h text:style-name="Heading_20_2" text:outline-level="2"><text:bookmark-start text:name="__RefHeading___contents_2"/><text:bookmark-start text:name="contents"/>Contents<text:bookmark-end text:name="__RefHeading___contents_2"/><text:bookmark-end text:name="contents"/></text:h>
      <text:a xlink:type="simple" xlink:href="https://wiki.didosolutions.com/dido/03-dido-te/00-foreword" text:style-name="Internet_20_link" text:visited-style-name="Visited_20_Internet_20_Link">Foreword</text:a>
      <text:a xlink:type="simple" xlink:href="https://wiki.didosolutions.com/dido/03-dido-te/00-introduction/start" text:style-name="Internet_20_link" text:visited-style-name="Visited_20_Internet_20_Link">Introduction</text:a>
      <text:a xlink:type="simple" xlink:href="https://wiki.didosolutions.com/dido/03-dido-te/00-introduction/00-01-background" text:style-name="Internet_20_link" text:visited-style-name="Visited_20_Internet_20_Link">Background</text:a>
      <text:a xlink:type="simple" xlink:href="https://wiki.didosolutions.com/dido/03-dido-te/00-introduction/00-02-problem-statement" text:style-name="Internet_20_link" text:visited-style-name="Visited_20_Internet_20_Link">Problem Statement</text:a>
      <text:a xlink:type="simple" xlink:href="https://wiki.didosolutions.com/dido/03-dido-te/00-introduction/00-03-document-organization" text:style-name="Internet_20_link" text:visited-style-name="Visited_20_Internet_20_Link">Document Organization</text:a>
      <text:a xlink:type="simple" xlink:href="https://wiki.didosolutions.com/dido/03-dido-te/00-introduction/00-04-intended-audience" text:style-name="Internet_20_link" text:visited-style-name="Visited_20_Internet_20_Link">Intended Audience</text:a>
      <text:a xlink:type="simple" xlink:href="https://wiki.didosolutions.com/dido/03-dido-te/00-introduction/00-05-how-to-use-this-document" text:style-name="Internet_20_link" text:visited-style-name="Visited_20_Internet_20_Link">How to Use This Document</text:a>
      <text:a xlink:type="simple" xlink:href="https://wiki.didosolutions.com/dido/03-dido-te/01-purpose-and-scope/start" text:style-name="Internet_20_link" text:visited-style-name="Visited_20_Internet_20_Link">1. Purpose and Scope</text:a>
      <text:a xlink:type="simple" xlink:href="https://wiki.didosolutions.com/dido/03-dido-te/01-purpose-and-scope/01-01-purpose" text:style-name="Internet_20_link" text:visited-style-name="Visited_20_Internet_20_Link">1.1 Purpose</text:a>
      <text:a xlink:type="simple" xlink:href="https://wiki.didosolutions.com/dido/03-dido-te/01-purpose-and-scope/01-02-scope" text:style-name="Internet_20_link" text:visited-style-name="Visited_20_Internet_20_Link">1.2 Scope</text:a>
      <text:a xlink:type="simple" xlink:href="https://wiki.didosolutions.com/dido/03-dido-te/01-purpose-and-scope/01-03-objectives" text:style-name="Internet_20_link" text:visited-style-name="Visited_20_Internet_20_Link">1.3 Objectives</text:a>
      <text:a xlink:type="simple" xlink:href="https://wiki.didosolutions.com/dido/03-dido-te/01-purpose-and-scope/01-04-in-scope-capabilities" text:style-name="Internet_20_link" text:visited-style-name="Visited_20_Internet_20_Link">1.4 In-Scope Capabilities</text:a>
      <text:a xlink:type="simple" xlink:href="https://wiki.didosolutions.com/dido/03-dido-te/01-purpose-and-scope/01-05-out-of-scope-capabilities" text:style-name="Internet_20_link" text:visited-style-name="Visited_20_Internet_20_Link">1.5 Out-of-Scope Capabilities</text:a>
      <text:a xlink:type="simple" xlink:href="https://wiki.didosolutions.com/dido/03-dido-te/01-purpose-and-scope/01-06-relationship-to-other-dido-solutions" text:style-name="Internet_20_link" text:visited-style-name="Visited_20_Internet_20_Link">1.6 Relationship to Other DIDO Solutions</text:a>
      <text:a xlink:type="simple" xlink:href="https://wiki.didosolutions.com/dido/03-dido-te/02-conformance/start" text:style-name="Internet_20_link" text:visited-style-name="Visited_20_Internet_20_Link">2. Conformance</text:a>
      <text:a xlink:type="simple" xlink:href="https://wiki.didosolutions.com/dido/03-dido-te/02-conformance/02-01-conformance-model" text:style-name="Internet_20_link" text:visited-style-name="Visited_20_Internet_20_Link">2.1 Conformance Model</text:a>
      <text:a xlink:type="simple" xlink:href="https://wiki.didosolutions.com/dido/03-dido-te/02-conformance/02-02-conformance-claims" text:style-name="Internet_20_link" text:visited-style-name="Visited_20_Internet_20_Link">2.2 Conformance Claims</text:a>
      <text:a xlink:type="simple" xlink:href="https://wiki.didosolutions.com/dido/03-dido-te/02-conformance/02-03-conformance-criteria" text:style-name="Internet_20_link" text:visited-style-name="Visited_20_Internet_20_Link">2.3 Conformance Criteria</text:a>
      <text:a xlink:type="simple" xlink:href="https://wiki.didosolutions.com/dido/03-dido-te/02-conformance/02-04-conformance-evidence" text:style-name="Internet_20_link" text:visited-style-name="Visited_20_Internet_20_Link">2.4 Conformance Evidence</text:a>
      <text:a xlink:type="simple" xlink:href="https://wiki.didosolutions.com/dido/03-dido-te/02-conformance/02-05-conformance-assessment" text:style-name="Internet_20_link" text:visited-style-name="Visited_20_Internet_20_Link">2.5 Conformance Assessment</text:a>
      <text:a xlink:type="simple" xlink:href="https://wiki.didosolutions.com/dido/03-dido-te/03-references/start" text:style-name="Internet_20_link" text:visited-style-name="Visited_20_Internet_20_Link">3. References</text:a>
      <text:a xlink:type="simple" xlink:href="https://wiki.didosolutions.com/dido/03-dido-te/03-references/03-01-normative-references" text:style-name="Internet_20_link" text:visited-style-name="Visited_20_Internet_20_Link">3.1 Normative References</text:a>
      <text:a xlink:type="simple" xlink:href="https://wiki.didosolutions.com/dido/03-dido-te/03-references/03-02-informative-references" text:style-name="Internet_20_link" text:visited-style-name="Visited_20_Internet_20_Link">3.2 Informative References</text:a>
      <text:a xlink:type="simple" xlink:href="https://wiki.didosolutions.com/dido/03-dido-te/03-references/03-03-patent-references" text:style-name="Internet_20_link" text:visited-style-name="Visited_20_Internet_20_Link">3.3 Patent References</text:a>
      <text:a xlink:type="simple" xlink:href="https://wiki.didosolutions.com/dido/03-dido-te/03-references/03-04-dido-solutions-references" text:style-name="Internet_20_link" text:visited-style-name="Visited_20_Internet_20_Link">3.4 DIDO Solutions References</text:a>
      <text:a xlink:type="simple" xlink:href="https://wiki.didosolutions.com/dido/03-dido-te/04-dido-te-concepts/start" text:style-name="Internet_20_link" text:visited-style-name="Visited_20_Internet_20_Link">4. DIDO-TE Concepts</text:a>
      <text:a xlink:type="simple" xlink:href="https://wiki.didosolutions.com/dido/03-dido-te/04-dido-te-concepts/04-01-dido-te-conceptual-overview" text:style-name="Internet_20_link" text:visited-style-name="Visited_20_Internet_20_Link">4.1 DIDO-TE Conceptual Overview</text:a>
      <text:a xlink:type="simple" xlink:href="https://wiki.didosolutions.com/dido/03-dido-te/04-dido-te-concepts/04-02-distributed-immutable-data-objects" text:style-name="Internet_20_link" text:visited-style-name="Visited_20_Internet_20_Link">4.2 Distributed Immutable Data Objects</text:a>
      <text:a xlink:type="simple" xlink:href="https://wiki.didosolutions.com/dido/03-dido-te/04-dido-te-concepts/04-03-test-environments" text:style-name="Internet_20_link" text:visited-style-name="Visited_20_Internet_20_Link">4.3 Test Environments</text:a>
      <text:a xlink:type="simple" xlink:href="https://wiki.didosolutions.com/dido/03-dido-te/04-dido-te-concepts/04-04-nodes-and-node-sets" text:style-name="Internet_20_link" text:visited-style-name="Visited_20_Internet_20_Link">4.4 Nodes and Node Sets</text:a>
      <text:a xlink:type="simple" xlink:href="https://wiki.didosolutions.com/dido/03-dido-te/04-dido-te-concepts/04-05-twin-nodes" text:style-name="Internet_20_link" text:visited-style-name="Visited_20_Internet_20_Link">4.5 Twin Nodes</text:a>
      <text:a xlink:type="simple" xlink:href="https://wiki.didosolutions.com/dido/03-dido-te/04-dido-te-concepts/04-06-tests-test-cases-and-test-plans" text:style-name="Internet_20_link" text:visited-style-name="Visited_20_Internet_20_Link">4.6 Tests, Test Cases, and Test Plans</text:a>
      <text:a xlink:type="simple" xlink:href="https://wiki.didosolutions.com/dido/03-dido-te/04-dido-te-concepts/04-07-baselines-and-comparisons" text:style-name="Internet_20_link" text:visited-style-name="Visited_20_Internet_20_Link">4.7 Baselines and Comparisons</text:a>
      <text:a xlink:type="simple" xlink:href="https://wiki.didosolutions.com/dido/03-dido-te/04-dido-te-concepts/04-08-validation" text:style-name="Internet_20_link" text:visited-style-name="Visited_20_Internet_20_Link">4.8 Validation</text:a>
      <text:a xlink:type="simple" xlink:href="https://wiki.didosolutions.com/dido/03-dido-te/04-dido-te-concepts/04-09-evidence-and-verdicts" text:style-name="Internet_20_link" text:visited-style-name="Visited_20_Internet_20_Link">4.9 Evidence and Verdicts</text:a>
      <text:a xlink:type="simple" xlink:href="https://wiki.didosolutions.com/dido/03-dido-te/04-dido-te-concepts/04-10-communities-of-interest" text:style-name="Internet_20_link" text:visited-style-name="Visited_20_Internet_20_Link">4.10 Communities of Interest</text:a>
      <text:a xlink:type="simple" xlink:href="https://wiki.didosolutions.com/dido/03-dido-te/05-dido-te-concept-of-operations/start" text:style-name="Internet_20_link" text:visited-style-name="Visited_20_Internet_20_Link">5. DIDO-TE Concept of Operations</text:a>
      <text:a xlink:type="simple" xlink:href="https://wiki.didosolutions.com/dido/03-dido-te/05-dido-te-concept-of-operations/05-01-purpose-and-scope" text:style-name="Internet_20_link" text:visited-style-name="Visited_20_Internet_20_Link">5.1 Purpose and Scope</text:a>
      <text:a xlink:type="simple" xlink:href="https://wiki.didosolutions.com/dido/03-dido-te/05-dido-te-concept-of-operations/05-02-operational-context" text:style-name="Internet_20_link" text:visited-style-name="Visited_20_Internet_20_Link">5.2 Operational Context</text:a>
      <text:a xlink:type="simple" xlink:href="https://wiki.didosolutions.com/dido/03-dido-te/05-dido-te-concept-of-operations/05-03-stakeholders-and-actors" text:style-name="Internet_20_link" text:visited-style-name="Visited_20_Internet_20_Link">5.3 Stakeholders and Actors</text:a>
      <text:a xlink:type="simple" xlink:href="https://wiki.didosolutions.com/dido/03-dido-te/05-dido-te-concept-of-operations/05-04-operational-environments" text:style-name="Internet_20_link" text:visited-style-name="Visited_20_Internet_20_Link">5.4 Operational Environments</text:a>
      <text:a xlink:type="simple" xlink:href="https://wiki.didosolutions.com/dido/03-dido-te/05-dido-te-concept-of-operations/05-05-operational-capabilities" text:style-name="Internet_20_link" text:visited-style-name="Visited_20_Internet_20_Link">5.5 Operational Capabilities</text:a>
      <text:a xlink:type="simple" xlink:href="https://wiki.didosolutions.com/dido/03-dido-te/05-dido-te-concept-of-operations/05-06-operational-workflow" text:style-name="Internet_20_link" text:visited-style-name="Visited_20_Internet_20_Link">5.6 Operational Workflow</text:a>
      <text:a xlink:type="simple" xlink:href="https://wiki.didosolutions.com/dido/03-dido-te/05-dido-te-concept-of-operations/05-07-baseline-and-validation-workflow" text:style-name="Internet_20_link" text:visited-style-name="Visited_20_Internet_20_Link">5.7 Baseline and Validation Workflow</text:a>
      <text:a xlink:type="simple" xlink:href="https://wiki.didosolutions.com/dido/03-dido-te/05-dido-te-concept-of-operations/05-08-operational-scenarios" text:style-name="Internet_20_link" text:visited-style-name="Visited_20_Internet_20_Link">5.8 Operational Scenarios</text:a>
      <text:a xlink:type="simple" xlink:href="https://wiki.didosolutions.com/dido/03-dido-te/05-dido-te-concept-of-operations/05-09-operational-constraints" text:style-name="Internet_20_link" text:visited-style-name="Visited_20_Internet_20_Link">5.9 Operational Constraints</text:a>
      <text:a xlink:type="simple" xlink:href="https://wiki.didosolutions.com/dido/03-dido-te/05-dido-te-concept-of-operations/05-10-measures-of-effectiveness" text:style-name="Internet_20_link" text:visited-style-name="Visited_20_Internet_20_Link">5.10 Measures of Effectiveness</text:a>
      <text:a xlink:type="simple" xlink:href="https://wiki.didosolutions.com/dido/03-dido-te/05-dido-te-concept-of-operations/05-11-requirement-relationships" text:style-name="Internet_20_link" text:visited-style-name="Visited_20_Internet_20_Link">5.11 Requirement Relationships</text:a>
      <text:a xlink:type="simple" xlink:href="https://wiki.didosolutions.com/dido/03-dido-te/06-reference-architecture/start" text:style-name="Internet_20_link" text:visited-style-name="Visited_20_Internet_20_Link">6. Reference Architecture</text:a>
      <text:a xlink:type="simple" xlink:href="https://wiki.didosolutions.com/dido/03-dido-te/06-reference-architecture/06-01-architecture-overview" text:style-name="Internet_20_link" text:visited-style-name="Visited_20_Internet_20_Link">6.1 Architecture Overview</text:a>
      <text:a xlink:type="simple" xlink:href="https://wiki.didosolutions.com/dido/03-dido-te/06-reference-architecture/06-02-architecture-principles" text:style-name="Internet_20_link" text:visited-style-name="Visited_20_Internet_20_Link">6.2 Architecture Principles</text:a>
      <text:a xlink:type="simple" xlink:href="https://wiki.didosolutions.com/dido/03-dido-te/06-reference-architecture/06-03-logical-architecture" text:style-name="Internet_20_link" text:visited-style-name="Visited_20_Internet_20_Link">6.3 Logical Architecture</text:a>
      <text:a xlink:type="simple" xlink:href="https://wiki.didosolutions.com/dido/03-dido-te/06-reference-architecture/06-04-control-plane" text:style-name="Internet_20_link" text:visited-style-name="Visited_20_Internet_20_Link">6.4 Control Plane</text:a>
      <text:a xlink:type="simple" xlink:href="https://wiki.didosolutions.com/dido/03-dido-te/06-reference-architecture/06-05-execution-plane" text:style-name="Internet_20_link" text:visited-style-name="Visited_20_Internet_20_Link">6.5 Execution Plane</text:a>
      <text:a xlink:type="simple" xlink:href="https://wiki.didosolutions.com/dido/03-dido-te/06-reference-architecture/06-06-data-and-evidence-plane" text:style-name="Internet_20_link" text:visited-style-name="Visited_20_Internet_20_Link">6.6 Data and Evidence Plane</text:a>
      <text:a xlink:type="simple" xlink:href="https://wiki.didosolutions.com/dido/03-dido-te/06-reference-architecture/06-07-governance-plane" text:style-name="Internet_20_link" text:visited-style-name="Visited_20_Internet_20_Link">6.7 Governance Plane</text:a>
      <text:a xlink:type="simple" xlink:href="https://wiki.didosolutions.com/dido/03-dido-te/06-reference-architecture/06-08-security-architecture" text:style-name="Internet_20_link" text:visited-style-name="Visited_20_Internet_20_Link">6.8 Security Architecture</text:a>
      <text:a xlink:type="simple" xlink:href="https://wiki.didosolutions.com/dido/03-dido-te/06-reference-architecture/06-09-deployment-architecture" text:style-name="Internet_20_link" text:visited-style-name="Visited_20_Internet_20_Link">6.9 Deployment Architecture</text:a>
      <text:a xlink:type="simple" xlink:href="https://wiki.didosolutions.com/dido/03-dido-te/06-reference-architecture/06-10-architecture-views" text:style-name="Internet_20_link" text:visited-style-name="Visited_20_Internet_20_Link">6.10 Architecture Views</text:a>
      <text:a xlink:type="simple" xlink:href="https://wiki.didosolutions.com/dido/03-dido-te/07-test-environment-configuration/start" text:style-name="Internet_20_link" text:visited-style-name="Visited_20_Internet_20_Link">7. Test Environment Configuration</text:a>
      <text:a xlink:type="simple" xlink:href="https://wiki.didosolutions.com/dido/03-dido-te/07-test-environment-configuration/07-01-environment-definition" text:style-name="Internet_20_link" text:visited-style-name="Visited_20_Internet_20_Link">7.1 Environment Definition</text:a>
      <text:a xlink:type="simple" xlink:href="https://wiki.didosolutions.com/dido/03-dido-te/07-test-environment-configuration/07-02-environment-composition" text:style-name="Internet_20_link" text:visited-style-name="Visited_20_Internet_20_Link">7.2 Environment Composition</text:a>
      <text:a xlink:type="simple" xlink:href="https://wiki.didosolutions.com/dido/03-dido-te/07-test-environment-configuration/07-03-environment-versioning" text:style-name="Internet_20_link" text:visited-style-name="Visited_20_Internet_20_Link">7.3 Environment Versioning</text:a>
      <text:a xlink:type="simple" xlink:href="https://wiki.didosolutions.com/dido/03-dido-te/07-test-environment-configuration/07-04-environment-provisioning" text:style-name="Internet_20_link" text:visited-style-name="Visited_20_Internet_20_Link">7.4 Environment Provisioning</text:a>
      <text:a xlink:type="simple" xlink:href="https://wiki.didosolutions.com/dido/03-dido-te/07-test-environment-configuration/07-05-environment-adoption" text:style-name="Internet_20_link" text:visited-style-name="Visited_20_Internet_20_Link">7.5 Environment Adoption</text:a>
      <text:a xlink:type="simple" xlink:href="https://wiki.didosolutions.com/dido/03-dido-te/07-test-environment-configuration/07-06-environment-lifecycle" text:style-name="Internet_20_link" text:visited-style-name="Visited_20_Internet_20_Link">7.6 Environment Lifecycle</text:a>
      <text:a xlink:type="simple" xlink:href="https://wiki.didosolutions.com/dido/03-dido-te/07-test-environment-configuration/07-07-environment-reproducibility" text:style-name="Internet_20_link" text:visited-style-name="Visited_20_Internet_20_Link">7.7 Environment Reproducibility</text:a>
      <text:a xlink:type="simple" xlink:href="https://wiki.didosolutions.com/dido/03-dido-te/08-nodes-and-deployment-targets/start" text:style-name="Internet_20_link" text:visited-style-name="Visited_20_Internet_20_Link">8. Nodes and Deployment Targets</text:a>
      <text:a xlink:type="simple" xlink:href="https://wiki.didosolutions.com/dido/03-dido-te/08-nodes-and-deployment-targets/08-01-node-concepts" text:style-name="Internet_20_link" text:visited-style-name="Visited_20_Internet_20_Link">8.1 Node Concepts</text:a>
      <text:a xlink:type="simple" xlink:href="https://wiki.didosolutions.com/dido/03-dido-te/08-nodes-and-deployment-targets/08-02-node-profiles" text:style-name="Internet_20_link" text:visited-style-name="Visited_20_Internet_20_Link">8.2 Node Profiles</text:a>
      <text:a xlink:type="simple" xlink:href="https://wiki.didosolutions.com/dido/03-dido-te/08-nodes-and-deployment-targets/08-03-node-sets" text:style-name="Internet_20_link" text:visited-style-name="Visited_20_Internet_20_Link">8.3 Node Sets</text:a>
      <text:a xlink:type="simple" xlink:href="https://wiki.didosolutions.com/dido/03-dido-te/08-nodes-and-deployment-targets/08-04-node-platforms" text:style-name="Internet_20_link" text:visited-style-name="Visited_20_Internet_20_Link">8.4 Node Platforms</text:a>
      <text:a xlink:type="simple" xlink:href="https://wiki.didosolutions.com/dido/03-dido-te/08-nodes-and-deployment-targets/08-05-deployment-targets" text:style-name="Internet_20_link" text:visited-style-name="Visited_20_Internet_20_Link">8.5 Deployment Targets</text:a>
      <text:a xlink:type="simple" xlink:href="https://wiki.didosolutions.com/dido/03-dido-te/08-nodes-and-deployment-targets/08-06-deployment-target-selection" text:style-name="Internet_20_link" text:visited-style-name="Visited_20_Internet_20_Link">8.6 Deployment Target Selection</text:a>
      <text:a xlink:type="simple" xlink:href="https://wiki.didosolutions.com/dido/03-dido-te/08-nodes-and-deployment-targets/08-07-node-deployment" text:style-name="Internet_20_link" text:visited-style-name="Visited_20_Internet_20_Link">8.7 Node Deployment</text:a>
      <text:a xlink:type="simple" xlink:href="https://wiki.didosolutions.com/dido/03-dido-te/08-nodes-and-deployment-targets/08-08-node-lifecycle" text:style-name="Internet_20_link" text:visited-style-name="Visited_20_Internet_20_Link">8.8 Node Lifecycle</text:a>
      <text:a xlink:type="simple" xlink:href="https://wiki.didosolutions.com/dido/03-dido-te/08-nodes-and-deployment-targets/08-09-node-observation" text:style-name="Internet_20_link" text:visited-style-name="Visited_20_Internet_20_Link">8.9 Node Observation</text:a>
      <text:a xlink:type="simple" xlink:href="https://wiki.didosolutions.com/dido/03-dido-te/09-twin-nodes/start" text:style-name="Internet_20_link" text:visited-style-name="Visited_20_Internet_20_Link">9. Twin Nodes</text:a>
      <text:a xlink:type="simple" xlink:href="https://wiki.didosolutions.com/dido/03-dido-te/09-twin-nodes/09-01-twin-node-concept" text:style-name="Internet_20_link" text:visited-style-name="Visited_20_Internet_20_Link">9.1 Twin-Node Concept</text:a>
      <text:a xlink:type="simple" xlink:href="https://wiki.didosolutions.com/dido/03-dido-te/09-twin-nodes/09-02-twin-node-model" text:style-name="Internet_20_link" text:visited-style-name="Visited_20_Internet_20_Link">9.2 Twin-Node Model</text:a>
      <text:a xlink:type="simple" xlink:href="https://wiki.didosolutions.com/dido/03-dido-te/09-twin-nodes/09-03-twin-node-configuration" text:style-name="Internet_20_link" text:visited-style-name="Visited_20_Internet_20_Link">9.3 Twin-Node Configuration</text:a>
      <text:a xlink:type="simple" xlink:href="https://wiki.didosolutions.com/dido/03-dido-te/09-twin-nodes/09-04-twin-node-state" text:style-name="Internet_20_link" text:visited-style-name="Visited_20_Internet_20_Link">9.4 Twin-Node State</text:a>
      <text:a xlink:type="simple" xlink:href="https://wiki.didosolutions.com/dido/03-dido-te/09-twin-nodes/09-05-twin-node-behavior" text:style-name="Internet_20_link" text:visited-style-name="Visited_20_Internet_20_Link">9.5 Twin-Node Behavior</text:a>
      <text:a xlink:type="simple" xlink:href="https://wiki.didosolutions.com/dido/03-dido-te/09-twin-nodes/09-06-twin-node-observation" text:style-name="Internet_20_link" text:visited-style-name="Visited_20_Internet_20_Link">9.6 Twin-Node Observation</text:a>
      <text:a xlink:type="simple" xlink:href="https://wiki.didosolutions.com/dido/03-dido-te/09-twin-nodes/09-07-twin-node-validation" text:style-name="Internet_20_link" text:visited-style-name="Visited_20_Internet_20_Link">9.7 Twin-Node Validation</text:a>
      <text:a xlink:type="simple" xlink:href="https://wiki.didosolutions.com/dido/03-dido-te/10-virtual-networks-and-communication/start" text:style-name="Internet_20_link" text:visited-style-name="Visited_20_Internet_20_Link">10. Virtual Networks and Communication</text:a>
      <text:a xlink:type="simple" xlink:href="https://wiki.didosolutions.com/dido/03-dido-te/10-virtual-networks-and-communication/10-01-virtual-network-model" text:style-name="Internet_20_link" text:visited-style-name="Visited_20_Internet_20_Link">10.1 Virtual Network Model</text:a>
      <text:a xlink:type="simple" xlink:href="https://wiki.didosolutions.com/dido/03-dido-te/10-virtual-networks-and-communication/10-02-network-topology" text:style-name="Internet_20_link" text:visited-style-name="Visited_20_Internet_20_Link">10.2 Network Topology</text:a>
      <text:a xlink:type="simple" xlink:href="https://wiki.didosolutions.com/dido/03-dido-te/10-virtual-networks-and-communication/10-03-node-connectivity" text:style-name="Internet_20_link" text:visited-style-name="Visited_20_Internet_20_Link">10.3 Node Connectivity</text:a>
      <text:a xlink:type="simple" xlink:href="https://wiki.didosolutions.com/dido/03-dido-te/10-virtual-networks-and-communication/10-04-communication-control" text:style-name="Internet_20_link" text:visited-style-name="Visited_20_Internet_20_Link">10.4 Communication Control</text:a>
      <text:a xlink:type="simple" xlink:href="https://wiki.didosolutions.com/dido/03-dido-te/10-virtual-networks-and-communication/10-05-network-conditions" text:style-name="Internet_20_link" text:visited-style-name="Visited_20_Internet_20_Link">10.5 Network Conditions</text:a>
      <text:a xlink:type="simple" xlink:href="https://wiki.didosolutions.com/dido/03-dido-te/10-virtual-networks-and-communication/10-06-network-fault-injection" text:style-name="Internet_20_link" text:visited-style-name="Visited_20_Internet_20_Link">10.6 Network Fault Injection</text:a>
      <text:a xlink:type="simple" xlink:href="https://wiki.didosolutions.com/dido/03-dido-te/10-virtual-networks-and-communication/10-07-network-observation" text:style-name="Internet_20_link" text:visited-style-name="Visited_20_Internet_20_Link">10.7 Network Observation</text:a>
      <text:a xlink:type="simple" xlink:href="https://wiki.didosolutions.com/dido/03-dido-te/11-state-and-time-control/start" text:style-name="Internet_20_link" text:visited-style-name="Visited_20_Internet_20_Link">11. State and Time Control</text:a>
      <text:a xlink:type="simple" xlink:href="https://wiki.didosolutions.com/dido/03-dido-te/11-state-and-time-control/11-01-state-model" text:style-name="Internet_20_link" text:visited-style-name="Visited_20_Internet_20_Link">11.1 State Model</text:a>
      <text:a xlink:type="simple" xlink:href="https://wiki.didosolutions.com/dido/03-dido-te/11-state-and-time-control/11-02-state-capture" text:style-name="Internet_20_link" text:visited-style-name="Visited_20_Internet_20_Link">11.2 State Capture</text:a>
      <text:a xlink:type="simple" xlink:href="https://wiki.didosolutions.com/dido/03-dido-te/11-state-and-time-control/11-03-state-restoration" text:style-name="Internet_20_link" text:visited-style-name="Visited_20_Internet_20_Link">11.3 State Restoration</text:a>
      <text:a xlink:type="simple" xlink:href="https://wiki.didosolutions.com/dido/03-dido-te/11-state-and-time-control/11-04-state-transition-control" text:style-name="Internet_20_link" text:visited-style-name="Visited_20_Internet_20_Link">11.4 State-Transition Control</text:a>
      <text:a xlink:type="simple" xlink:href="https://wiki.didosolutions.com/dido/03-dido-te/11-state-and-time-control/11-05-time-model" text:style-name="Internet_20_link" text:visited-style-name="Visited_20_Internet_20_Link">11.5 Time Model</text:a>
      <text:a xlink:type="simple" xlink:href="https://wiki.didosolutions.com/dido/03-dido-te/11-state-and-time-control/11-06-time-synchronization" text:style-name="Internet_20_link" text:visited-style-name="Visited_20_Internet_20_Link">11.6 Time Synchronization</text:a>
      <text:a xlink:type="simple" xlink:href="https://wiki.didosolutions.com/dido/03-dido-te/11-state-and-time-control/11-07-time-manipulation" text:style-name="Internet_20_link" text:visited-style-name="Visited_20_Internet_20_Link">11.7 Time Manipulation</text:a>
      <text:a xlink:type="simple" xlink:href="https://wiki.didosolutions.com/dido/03-dido-te/11-state-and-time-control/11-08-deterministic-execution" text:style-name="Internet_20_link" text:visited-style-name="Visited_20_Internet_20_Link">11.8 Deterministic Execution</text:a>
      <text:a xlink:type="simple" xlink:href="https://wiki.didosolutions.com/dido/03-dido-te/12-test-definition/start" text:style-name="Internet_20_link" text:visited-style-name="Visited_20_Internet_20_Link">12. Test Definition</text:a>
      <text:a xlink:type="simple" xlink:href="https://wiki.didosolutions.com/dido/03-dido-te/12-test-definition/12-01-test-definition-model" text:style-name="Internet_20_link" text:visited-style-name="Visited_20_Internet_20_Link">12.1 Test Definition Model</text:a>
      <text:a xlink:type="simple" xlink:href="https://wiki.didosolutions.com/dido/03-dido-te/12-test-definition/12-02-test-plans" text:style-name="Internet_20_link" text:visited-style-name="Visited_20_Internet_20_Link">12.2 Test Plans</text:a>
      <text:a xlink:type="simple" xlink:href="https://wiki.didosolutions.com/dido/03-dido-te/12-test-definition/12-03-test-sets" text:style-name="Internet_20_link" text:visited-style-name="Visited_20_Internet_20_Link">12.3 Test Sets</text:a>
      <text:a xlink:type="simple" xlink:href="https://wiki.didosolutions.com/dido/03-dido-te/12-test-definition/12-04-test-cases" text:style-name="Internet_20_link" text:visited-style-name="Visited_20_Internet_20_Link">12.4 Test Cases</text:a>
      <text:a xlink:type="simple" xlink:href="https://wiki.didosolutions.com/dido/03-dido-te/12-test-definition/12-05-test-steps" text:style-name="Internet_20_link" text:visited-style-name="Visited_20_Internet_20_Link">12.5 Test Steps</text:a>
      <text:a xlink:type="simple" xlink:href="https://wiki.didosolutions.com/dido/03-dido-te/12-test-definition/12-06-test-executables" text:style-name="Internet_20_link" text:visited-style-name="Visited_20_Internet_20_Link">12.6 Test Executables</text:a>
      <text:a xlink:type="simple" xlink:href="https://wiki.didosolutions.com/dido/03-dido-te/12-test-definition/12-07-parameters" text:style-name="Internet_20_link" text:visited-style-name="Visited_20_Internet_20_Link">12.7 Parameters</text:a>
      <text:a xlink:type="simple" xlink:href="https://wiki.didosolutions.com/dido/03-dido-te/12-test-definition/12-08-expected-results" text:style-name="Internet_20_link" text:visited-style-name="Visited_20_Internet_20_Link">12.8 Expected Results</text:a>
      <text:a xlink:type="simple" xlink:href="https://wiki.didosolutions.com/dido/03-dido-te/12-test-definition/12-09-test-categories" text:style-name="Internet_20_link" text:visited-style-name="Visited_20_Internet_20_Link">12.9 Test Categories</text:a>
      <text:a xlink:type="simple" xlink:href="https://wiki.didosolutions.com/dido/03-dido-te/12-test-definition/12-10-test-definition-versioning" text:style-name="Internet_20_link" text:visited-style-name="Visited_20_Internet_20_Link">12.10 Test Definition Versioning</text:a>
      <text:a xlink:type="simple" xlink:href="https://wiki.didosolutions.com/dido/03-dido-te/13-test-execution/start" text:style-name="Internet_20_link" text:visited-style-name="Visited_20_Internet_20_Link">13. Test Execution</text:a>
      <text:a xlink:type="simple" xlink:href="https://wiki.didosolutions.com/dido/03-dido-te/13-test-execution/13-01-test-run" text:style-name="Internet_20_link" text:visited-style-name="Visited_20_Internet_20_Link">13.1 Test Run</text:a>
      <text:a xlink:type="simple" xlink:href="https://wiki.didosolutions.com/dido/03-dido-te/13-test-execution/13-02-pre-execution-validation" text:style-name="Internet_20_link" text:visited-style-name="Visited_20_Internet_20_Link">13.2 Pre-Execution Validation</text:a>
      <text:a xlink:type="simple" xlink:href="https://wiki.didosolutions.com/dido/03-dido-te/13-test-execution/13-03-environment-preparation" text:style-name="Internet_20_link" text:visited-style-name="Visited_20_Internet_20_Link">13.3 Environment Preparation</text:a>
      <text:a xlink:type="simple" xlink:href="https://wiki.didosolutions.com/dido/03-dido-te/13-test-execution/13-04-test-orchestration" text:style-name="Internet_20_link" text:visited-style-name="Visited_20_Internet_20_Link">13.4 Test Orchestration</text:a>
      <text:a xlink:type="simple" xlink:href="https://wiki.didosolutions.com/dido/03-dido-te/13-test-execution/13-05-test-step-execution" text:style-name="Internet_20_link" text:visited-style-name="Visited_20_Internet_20_Link">13.5 Test-Step Execution</text:a>
      <text:a xlink:type="simple" xlink:href="https://wiki.didosolutions.com/dido/03-dido-te/13-test-execution/13-06-concurrent-test-execution" text:style-name="Internet_20_link" text:visited-style-name="Visited_20_Internet_20_Link">13.6 Concurrent Test Execution</text:a>
      <text:a xlink:type="simple" xlink:href="https://wiki.didosolutions.com/dido/03-dido-te/13-test-execution/13-07-test-execution-control" text:style-name="Internet_20_link" text:visited-style-name="Visited_20_Internet_20_Link">13.7 Test Execution Control</text:a>
      <text:a xlink:type="simple" xlink:href="https://wiki.didosolutions.com/dido/03-dido-te/13-test-execution/13-08-failure-handling" text:style-name="Internet_20_link" text:visited-style-name="Visited_20_Internet_20_Link">13.8 Failure Handling</text:a>
      <text:a xlink:type="simple" xlink:href="https://wiki.didosolutions.com/dido/03-dido-te/13-test-execution/13-09-post-execution-processing" text:style-name="Internet_20_link" text:visited-style-name="Visited_20_Internet_20_Link">13.9 Post-Execution Processing</text:a>
      <text:a xlink:type="simple" xlink:href="https://wiki.didosolutions.com/dido/03-dido-te/14-record-and-playback/start" text:style-name="Internet_20_link" text:visited-style-name="Visited_20_Internet_20_Link">14. Record and Playback</text:a>
      <text:a xlink:type="simple" xlink:href="https://wiki.didosolutions.com/dido/03-dido-te/14-record-and-playback/14-01-recording-model" text:style-name="Internet_20_link" text:visited-style-name="Visited_20_Internet_20_Link">14.1 Recording Model</text:a>
      <text:a xlink:type="simple" xlink:href="https://wiki.didosolutions.com/dido/03-dido-te/14-record-and-playback/14-02-recording-scope" text:style-name="Internet_20_link" text:visited-style-name="Visited_20_Internet_20_Link">14.2 Recording Scope</text:a>
      <text:a xlink:type="simple" xlink:href="https://wiki.didosolutions.com/dido/03-dido-te/14-record-and-playback/14-03-event-recording" text:style-name="Internet_20_link" text:visited-style-name="Visited_20_Internet_20_Link">14.3 Event Recording</text:a>
      <text:a xlink:type="simple" xlink:href="https://wiki.didosolutions.com/dido/03-dido-te/14-record-and-playback/14-04-state-recording" text:style-name="Internet_20_link" text:visited-style-name="Visited_20_Internet_20_Link">14.4 State Recording</text:a>
      <text:a xlink:type="simple" xlink:href="https://wiki.didosolutions.com/dido/03-dido-te/14-record-and-playback/14-05-communication-recording" text:style-name="Internet_20_link" text:visited-style-name="Visited_20_Internet_20_Link">14.5 Communication Recording</text:a>
      <text:a xlink:type="simple" xlink:href="https://wiki.didosolutions.com/dido/03-dido-te/14-record-and-playback/14-06-playback-control" text:style-name="Internet_20_link" text:visited-style-name="Visited_20_Internet_20_Link">14.6 Playback Control</text:a>
      <text:a xlink:type="simple" xlink:href="https://wiki.didosolutions.com/dido/03-dido-te/14-record-and-playback/14-07-playback-fidelity" text:style-name="Internet_20_link" text:visited-style-name="Visited_20_Internet_20_Link">14.7 Playback Fidelity</text:a>
      <text:a xlink:type="simple" xlink:href="https://wiki.didosolutions.com/dido/03-dido-te/14-record-and-playback/14-08-playback-verification" text:style-name="Internet_20_link" text:visited-style-name="Visited_20_Internet_20_Link">14.8 Playback Verification</text:a>
      <text:a xlink:type="simple" xlink:href="https://wiki.didosolutions.com/dido/03-dido-te/15-baseline-comparison-and-validation/start" text:style-name="Internet_20_link" text:visited-style-name="Visited_20_Internet_20_Link">15. Baseline, Comparison, and Validation</text:a>
      <text:a xlink:type="simple" xlink:href="https://wiki.didosolutions.com/dido/03-dido-te/15-baseline-comparison-and-validation/15-01-validation-model" text:style-name="Internet_20_link" text:visited-style-name="Visited_20_Internet_20_Link">15.1 Validation Model</text:a>
      <text:a xlink:type="simple" xlink:href="https://wiki.didosolutions.com/dido/03-dido-te/15-baseline-comparison-and-validation/15-02-validated-reference-configuration" text:style-name="Internet_20_link" text:visited-style-name="Visited_20_Internet_20_Link">15.2 Validated Reference Configuration</text:a>
      <text:a xlink:type="simple" xlink:href="https://wiki.didosolutions.com/dido/03-dido-te/15-baseline-comparison-and-validation/15-03-reference-dido" text:style-name="Internet_20_link" text:visited-style-name="Visited_20_Internet_20_Link">15.3 Reference DIDO</text:a>
      <text:a xlink:type="simple" xlink:href="https://wiki.didosolutions.com/dido/03-dido-te/15-baseline-comparison-and-validation/15-04-baseline-generation" text:style-name="Internet_20_link" text:visited-style-name="Visited_20_Internet_20_Link">15.4 Baseline Generation</text:a>
      <text:a xlink:type="simple" xlink:href="https://wiki.didosolutions.com/dido/03-dido-te/15-baseline-comparison-and-validation/15-05-baseline-result" text:style-name="Internet_20_link" text:visited-style-name="Visited_20_Internet_20_Link">15.5 Baseline Result</text:a>
      <text:a xlink:type="simple" xlink:href="https://wiki.didosolutions.com/dido/03-dido-te/15-baseline-comparison-and-validation/15-06-modified-dido" text:style-name="Internet_20_link" text:visited-style-name="Visited_20_Internet_20_Link">15.6 Modified DIDO</text:a>
      <text:a xlink:type="simple" xlink:href="https://wiki.didosolutions.com/dido/03-dido-te/15-baseline-comparison-and-validation/15-07-comparison-rules" text:style-name="Internet_20_link" text:visited-style-name="Visited_20_Internet_20_Link">15.7 Comparison Rules</text:a>
      <text:a xlink:type="simple" xlink:href="https://wiki.didosolutions.com/dido/03-dido-te/15-baseline-comparison-and-validation/15-08-difference-detection" text:style-name="Internet_20_link" text:visited-style-name="Visited_20_Internet_20_Link">15.8 Difference Detection</text:a>
      <text:a xlink:type="simple" xlink:href="https://wiki.didosolutions.com/dido/03-dido-te/15-baseline-comparison-and-validation/15-09-validation-decision" text:style-name="Internet_20_link" text:visited-style-name="Visited_20_Internet_20_Link">15.9 Validation Decision</text:a>
      <text:a xlink:type="simple" xlink:href="https://wiki.didosolutions.com/dido/03-dido-te/15-baseline-comparison-and-validation/15-10-comparative-assessment" text:style-name="Internet_20_link" text:visited-style-name="Visited_20_Internet_20_Link">15.10 Comparative Assessment</text:a>
      <text:a xlink:type="simple" xlink:href="https://wiki.didosolutions.com/dido/03-dido-te/15-baseline-comparison-and-validation/15-11-validation-traceability" text:style-name="Internet_20_link" text:visited-style-name="Visited_20_Internet_20_Link">15.11 Validation Traceability</text:a>
      <text:a xlink:type="simple" xlink:href="https://wiki.didosolutions.com/dido/03-dido-te/16-monitoring-and-evidence/start" text:style-name="Internet_20_link" text:visited-style-name="Visited_20_Internet_20_Link">16. Monitoring and Evidence</text:a>
      <text:a xlink:type="simple" xlink:href="https://wiki.didosolutions.com/dido/03-dido-te/16-monitoring-and-evidence/16-01-monitoring-model" text:style-name="Internet_20_link" text:visited-style-name="Visited_20_Internet_20_Link">16.1 Monitoring Model</text:a>
      <text:a xlink:type="simple" xlink:href="https://wiki.didosolutions.com/dido/03-dido-te/16-monitoring-and-evidence/16-02-observation-points" text:style-name="Internet_20_link" text:visited-style-name="Visited_20_Internet_20_Link">16.2 Observation Points</text:a>
      <text:a xlink:type="simple" xlink:href="https://wiki.didosolutions.com/dido/03-dido-te/16-monitoring-and-evidence/16-03-event-and-metric-collection" text:style-name="Internet_20_link" text:visited-style-name="Visited_20_Internet_20_Link">16.3 Event and Metric Collection</text:a>
      <text:a xlink:type="simple" xlink:href="https://wiki.didosolutions.com/dido/03-dido-te/16-monitoring-and-evidence/16-04-test-results" text:style-name="Internet_20_link" text:visited-style-name="Visited_20_Internet_20_Link">16.4 Test Results</text:a>
      <text:a xlink:type="simple" xlink:href="https://wiki.didosolutions.com/dido/03-dido-te/16-monitoring-and-evidence/16-05-verdicts" text:style-name="Internet_20_link" text:visited-style-name="Visited_20_Internet_20_Link">16.5 Verdicts</text:a>
      <text:a xlink:type="simple" xlink:href="https://wiki.didosolutions.com/dido/03-dido-te/16-monitoring-and-evidence/16-06-evidence-collection" text:style-name="Internet_20_link" text:visited-style-name="Visited_20_Internet_20_Link">16.6 Evidence Collection</text:a>
      <text:a xlink:type="simple" xlink:href="https://wiki.didosolutions.com/dido/03-dido-te/16-monitoring-and-evidence/16-07-evidence-provenance" text:style-name="Internet_20_link" text:visited-style-name="Visited_20_Internet_20_Link">16.7 Evidence Provenance</text:a>
      <text:a xlink:type="simple" xlink:href="https://wiki.didosolutions.com/dido/03-dido-te/16-monitoring-and-evidence/16-08-evidence-integrity" text:style-name="Internet_20_link" text:visited-style-name="Visited_20_Internet_20_Link">16.8 Evidence Integrity</text:a>
      <text:a xlink:type="simple" xlink:href="https://wiki.didosolutions.com/dido/03-dido-te/16-monitoring-and-evidence/16-09-evidence-retention" text:style-name="Internet_20_link" text:visited-style-name="Visited_20_Internet_20_Link">16.9 Evidence Retention</text:a>
      <text:a xlink:type="simple" xlink:href="https://wiki.didosolutions.com/dido/03-dido-te/16-monitoring-and-evidence/16-10-reporting" text:style-name="Internet_20_link" text:visited-style-name="Visited_20_Internet_20_Link">16.10 Reporting</text:a>
      <text:a xlink:type="simple" xlink:href="https://wiki.didosolutions.com/dido/03-dido-te/17-security-and-adversarial-testing/start" text:style-name="Internet_20_link" text:visited-style-name="Visited_20_Internet_20_Link">17. Security and Adversarial Testing</text:a>
      <text:a xlink:type="simple" xlink:href="https://wiki.didosolutions.com/dido/03-dido-te/17-security-and-adversarial-testing/17-01-security-model" text:style-name="Internet_20_link" text:visited-style-name="Visited_20_Internet_20_Link">17.1 Security Model</text:a>
      <text:a xlink:type="simple" xlink:href="https://wiki.didosolutions.com/dido/03-dido-te/17-security-and-adversarial-testing/17-02-identity-and-authentication" text:style-name="Internet_20_link" text:visited-style-name="Visited_20_Internet_20_Link">17.2 Identity and Authentication</text:a>
      <text:a xlink:type="simple" xlink:href="https://wiki.didosolutions.com/dido/03-dido-te/17-security-and-adversarial-testing/17-03-authorization" text:style-name="Internet_20_link" text:visited-style-name="Visited_20_Internet_20_Link">17.3 Authorization</text:a>
      <text:a xlink:type="simple" xlink:href="https://wiki.didosolutions.com/dido/03-dido-te/17-security-and-adversarial-testing/17-04-tenant-isolation" text:style-name="Internet_20_link" text:visited-style-name="Visited_20_Internet_20_Link">17.4 Tenant Isolation</text:a>
      <text:a xlink:type="simple" xlink:href="https://wiki.didosolutions.com/dido/03-dido-te/17-security-and-adversarial-testing/17-05-secret-protection" text:style-name="Internet_20_link" text:visited-style-name="Visited_20_Internet_20_Link">17.5 Secret Protection</text:a>
      <text:a xlink:type="simple" xlink:href="https://wiki.didosolutions.com/dido/03-dido-te/17-security-and-adversarial-testing/17-06-adversarial-test-definition" text:style-name="Internet_20_link" text:visited-style-name="Visited_20_Internet_20_Link">17.6 Adversarial Test Definition</text:a>
      <text:a xlink:type="simple" xlink:href="https://wiki.didosolutions.com/dido/03-dido-te/17-security-and-adversarial-testing/17-07-fault-injection" text:style-name="Internet_20_link" text:visited-style-name="Visited_20_Internet_20_Link">17.7 Fault Injection</text:a>
      <text:a xlink:type="simple" xlink:href="https://wiki.didosolutions.com/dido/03-dido-te/17-security-and-adversarial-testing/17-08-cyber-resilience-testing" text:style-name="Internet_20_link" text:visited-style-name="Visited_20_Internet_20_Link">17.8 Cyber Resilience Testing</text:a>
      <text:a xlink:type="simple" xlink:href="https://wiki.didosolutions.com/dido/03-dido-te/17-security-and-adversarial-testing/17-09-security-evidence" text:style-name="Internet_20_link" text:visited-style-name="Visited_20_Internet_20_Link">17.9 Security Evidence</text:a>
      <text:a xlink:type="simple" xlink:href="https://wiki.didosolutions.com/dido/03-dido-te/18-catalogs-and-reuse/start" text:style-name="Internet_20_link" text:visited-style-name="Visited_20_Internet_20_Link">18. Catalogs and Reuse</text:a>
      <text:a xlink:type="simple" xlink:href="https://wiki.didosolutions.com/dido/03-dido-te/18-catalogs-and-reuse/18-01-catalog-model" text:style-name="Internet_20_link" text:visited-style-name="Visited_20_Internet_20_Link">18.1 Catalog Model</text:a>
      <text:a xlink:type="simple" xlink:href="https://wiki.didosolutions.com/dido/03-dido-te/18-catalogs-and-reuse/18-02-environment-catalog" text:style-name="Internet_20_link" text:visited-style-name="Visited_20_Internet_20_Link">18.2 Environment Catalog</text:a>
      <text:a xlink:type="simple" xlink:href="https://wiki.didosolutions.com/dido/03-dido-te/18-catalogs-and-reuse/18-03-deployment-target-catalog" text:style-name="Internet_20_link" text:visited-style-name="Visited_20_Internet_20_Link">18.3 Deployment Target Catalog</text:a>
      <text:a xlink:type="simple" xlink:href="https://wiki.didosolutions.com/dido/03-dido-te/18-catalogs-and-reuse/18-04-node-catalog" text:style-name="Internet_20_link" text:visited-style-name="Visited_20_Internet_20_Link">18.4 Node Catalog</text:a>
      <text:a xlink:type="simple" xlink:href="https://wiki.didosolutions.com/dido/03-dido-te/18-catalogs-and-reuse/18-05-test-definition-catalog" text:style-name="Internet_20_link" text:visited-style-name="Visited_20_Internet_20_Link">18.5 Test Definition Catalog</text:a>
      <text:a xlink:type="simple" xlink:href="https://wiki.didosolutions.com/dido/03-dido-te/18-catalogs-and-reuse/18-06-baseline-catalog" text:style-name="Internet_20_link" text:visited-style-name="Visited_20_Internet_20_Link">18.6 Baseline Catalog</text:a>
      <text:a xlink:type="simple" xlink:href="https://wiki.didosolutions.com/dido/03-dido-te/18-catalogs-and-reuse/18-07-evidence-catalog" text:style-name="Internet_20_link" text:visited-style-name="Visited_20_Internet_20_Link">18.7 Evidence Catalog</text:a>
      <text:a xlink:type="simple" xlink:href="https://wiki.didosolutions.com/dido/03-dido-te/18-catalogs-and-reuse/18-08-catalog-discovery" text:style-name="Internet_20_link" text:visited-style-name="Visited_20_Internet_20_Link">18.8 Catalog Discovery</text:a>
      <text:a xlink:type="simple" xlink:href="https://wiki.didosolutions.com/dido/03-dido-te/18-catalogs-and-reuse/18-09-artifact-versioning" text:style-name="Internet_20_link" text:visited-style-name="Visited_20_Internet_20_Link">18.9 Artifact Versioning</text:a>
      <text:a xlink:type="simple" xlink:href="https://wiki.didosolutions.com/dido/03-dido-te/18-catalogs-and-reuse/18-10-artifact-reuse" text:style-name="Internet_20_link" text:visited-style-name="Visited_20_Internet_20_Link">18.10 Artifact Reuse</text:a>
      <text:a xlink:type="simple" xlink:href="https://wiki.didosolutions.com/dido/03-dido-te/19-governance-and-communities-of-interest/start" text:style-name="Internet_20_link" text:visited-style-name="Visited_20_Internet_20_Link">19. Governance and Communities of Interest</text:a>
      <text:a xlink:type="simple" xlink:href="https://wiki.didosolutions.com/dido/03-dido-te/19-governance-and-communities-of-interest/19-01-governance-model" text:style-name="Internet_20_link" text:visited-style-name="Visited_20_Internet_20_Link">19.1 Governance Model</text:a>
      <text:a xlink:type="simple" xlink:href="https://wiki.didosolutions.com/dido/03-dido-te/19-governance-and-communities-of-interest/19-02-governance-hierarchy" text:style-name="Internet_20_link" text:visited-style-name="Visited_20_Internet_20_Link">19.2 Governance Hierarchy</text:a>
      <text:a xlink:type="simple" xlink:href="https://wiki.didosolutions.com/dido/03-dido-te/19-governance-and-communities-of-interest/19-03-communities-of-interest" text:style-name="Internet_20_link" text:visited-style-name="Visited_20_Internet_20_Link">19.3 Communities of Interest</text:a>
      <text:a xlink:type="simple" xlink:href="https://wiki.didosolutions.com/dido/03-dido-te/19-governance-and-communities-of-interest/19-04-roles-and-responsibilities" text:style-name="Internet_20_link" text:visited-style-name="Visited_20_Internet_20_Link">19.4 Roles and Responsibilities</text:a>
      <text:a xlink:type="simple" xlink:href="https://wiki.didosolutions.com/dido/03-dido-te/19-governance-and-communities-of-interest/19-05-membership" text:style-name="Internet_20_link" text:visited-style-name="Visited_20_Internet_20_Link">19.5 Membership</text:a>
      <text:a xlink:type="simple" xlink:href="https://wiki.didosolutions.com/dido/03-dido-te/19-governance-and-communities-of-interest/19-06-policies-and-controls" text:style-name="Internet_20_link" text:visited-style-name="Visited_20_Internet_20_Link">19.6 Policies and Controls</text:a>
      <text:a xlink:type="simple" xlink:href="https://wiki.didosolutions.com/dido/03-dido-te/19-governance-and-communities-of-interest/19-07-authorization-boundaries" text:style-name="Internet_20_link" text:visited-style-name="Visited_20_Internet_20_Link">19.7 Authorization Boundaries</text:a>
      <text:a xlink:type="simple" xlink:href="https://wiki.didosolutions.com/dido/03-dido-te/19-governance-and-communities-of-interest/19-08-sponsorship" text:style-name="Internet_20_link" text:visited-style-name="Visited_20_Internet_20_Link">19.8 Sponsorship</text:a>
      <text:a xlink:type="simple" xlink:href="https://wiki.didosolutions.com/dido/03-dido-te/19-governance-and-communities-of-interest/19-09-governance-evidence" text:style-name="Internet_20_link" text:visited-style-name="Visited_20_Internet_20_Link">19.9 Governance Evidence</text:a>
      <text:a xlink:type="simple" xlink:href="https://wiki.didosolutions.com/dido/03-dido-te/20-integration/start" text:style-name="Internet_20_link" text:visited-style-name="Visited_20_Internet_20_Link">20. Integration</text:a>
      <text:a xlink:type="simple" xlink:href="https://wiki.didosolutions.com/dido/03-dido-te/20-integration/20-01-integration-model" text:style-name="Internet_20_link" text:visited-style-name="Visited_20_Internet_20_Link">20.1 Integration Model</text:a>
      <text:a xlink:type="simple" xlink:href="https://wiki.didosolutions.com/dido/03-dido-te/20-integration/20-02-crucible-integration" text:style-name="Internet_20_link" text:visited-style-name="Visited_20_Internet_20_Link">20.2 Crucible Integration</text:a>
      <text:a xlink:type="simple" xlink:href="https://wiki.didosolutions.com/dido/03-dido-te/20-integration/20-03-provisioning-engine-integration" text:style-name="Internet_20_link" text:visited-style-name="Visited_20_Internet_20_Link">20.3 Provisioning-Engine Integration</text:a>
      <text:a xlink:type="simple" xlink:href="https://wiki.didosolutions.com/dido/03-dido-te/20-integration/20-04-sip-integration" text:style-name="Internet_20_link" text:visited-style-name="Visited_20_Internet_20_Link">20.4 SIP Integration</text:a>
      <text:a xlink:type="simple" xlink:href="https://wiki.didosolutions.com/dido/03-dido-te/20-integration/20-05-external-automation-interfaces" text:style-name="Internet_20_link" text:visited-style-name="Visited_20_Internet_20_Link">20.5 External Automation Interfaces</text:a>
      <text:a xlink:type="simple" xlink:href="https://wiki.didosolutions.com/dido/03-dido-te/20-integration/20-06-test-framework-integration" text:style-name="Internet_20_link" text:visited-style-name="Visited_20_Internet_20_Link">20.6 Test Framework Integration</text:a>
      <text:a xlink:type="simple" xlink:href="https://wiki.didosolutions.com/dido/03-dido-te/20-integration/20-07-data-and-evidence-exchange" text:style-name="Internet_20_link" text:visited-style-name="Visited_20_Internet_20_Link">20.7 Data and Evidence Exchange</text:a>
      <text:a xlink:type="simple" xlink:href="https://wiki.didosolutions.com/dido/03-dido-te/20-integration/20-08-interface-versioning" text:style-name="Internet_20_link" text:visited-style-name="Visited_20_Internet_20_Link">20.8 Interface Versioning</text:a>
      <text:a xlink:type="simple" xlink:href="https://wiki.didosolutions.com/dido/03-dido-te/20-integration/20-09-integration-failure-handling" text:style-name="Internet_20_link" text:visited-style-name="Visited_20_Internet_20_Link">20.9 Integration Failure Handling</text:a>
      <text:a xlink:type="simple" xlink:href="https://wiki.didosolutions.com/dido/03-dido-te/21-dido-te-operations/start" text:style-name="Internet_20_link" text:visited-style-name="Visited_20_Internet_20_Link">21. DIDO-TE Operations</text:a>
      <text:a xlink:type="simple" xlink:href="https://wiki.didosolutions.com/dido/03-dido-te/21-dido-te-operations/21-01-operational-model" text:style-name="Internet_20_link" text:visited-style-name="Visited_20_Internet_20_Link">21.1 Operational Model</text:a>
      <text:a xlink:type="simple" xlink:href="https://wiki.didosolutions.com/dido/03-dido-te/21-dido-te-operations/21-02-installation" text:style-name="Internet_20_link" text:visited-style-name="Visited_20_Internet_20_Link">21.2 Installation</text:a>
      <text:a xlink:type="simple" xlink:href="https://wiki.didosolutions.com/dido/03-dido-te/21-dido-te-operations/21-03-configuration" text:style-name="Internet_20_link" text:visited-style-name="Visited_20_Internet_20_Link">21.3 Configuration</text:a>
      <text:a xlink:type="simple" xlink:href="https://wiki.didosolutions.com/dido/03-dido-te/21-dido-te-operations/21-04-startup-and-shutdown" text:style-name="Internet_20_link" text:visited-style-name="Visited_20_Internet_20_Link">21.4 Startup and Shutdown</text:a>
      <text:a xlink:type="simple" xlink:href="https://wiki.didosolutions.com/dido/03-dido-te/21-dido-te-operations/21-05-environment-operations" text:style-name="Internet_20_link" text:visited-style-name="Visited_20_Internet_20_Link">21.5 Environment Operations</text:a>
      <text:a xlink:type="simple" xlink:href="https://wiki.didosolutions.com/dido/03-dido-te/21-dido-te-operations/21-06-test-operations" text:style-name="Internet_20_link" text:visited-style-name="Visited_20_Internet_20_Link">21.6 Test Operations</text:a>
      <text:a xlink:type="simple" xlink:href="https://wiki.didosolutions.com/dido/03-dido-te/21-dido-te-operations/21-07-monitoring-and-administration" text:style-name="Internet_20_link" text:visited-style-name="Visited_20_Internet_20_Link">21.7 Monitoring and Administration</text:a>
      <text:a xlink:type="simple" xlink:href="https://wiki.didosolutions.com/dido/03-dido-te/21-dido-te-operations/21-08-backup-and-recovery" text:style-name="Internet_20_link" text:visited-style-name="Visited_20_Internet_20_Link">21.8 Backup and Recovery</text:a>
      <text:a xlink:type="simple" xlink:href="https://wiki.didosolutions.com/dido/03-dido-te/21-dido-te-operations/21-09-connected-operation" text:style-name="Internet_20_link" text:visited-style-name="Visited_20_Internet_20_Link">21.9 Connected Operation</text:a>
      <text:a xlink:type="simple" xlink:href="https://wiki.didosolutions.com/dido/03-dido-te/21-dido-te-operations/21-10-disconnected-operation" text:style-name="Internet_20_link" text:visited-style-name="Visited_20_Internet_20_Link">21.10 Disconnected Operation</text:a>
      <text:a xlink:type="simple" xlink:href="https://wiki.didosolutions.com/dido/03-dido-te/21-dido-te-operations/21-11-air-gapped-operation" text:style-name="Internet_20_link" text:visited-style-name="Visited_20_Internet_20_Link">21.11 Air-Gapped Operation</text:a>
      <text:a xlink:type="simple" xlink:href="https://wiki.didosolutions.com/dido/03-dido-te/21-dido-te-operations/21-12-operational-security" text:style-name="Internet_20_link" text:visited-style-name="Visited_20_Internet_20_Link">21.12 Operational Security</text:a>
      <text:a xlink:type="simple" xlink:href="https://wiki.didosolutions.com/dido/03-dido-te/99-annexes/start" text:style-name="Internet_20_link" text:visited-style-name="Visited_20_Internet_20_Link">Annexes</text:a>
      <text:a xlink:type="simple" xlink:href="https://wiki.didosolutions.com/dido/03-dido-te/99-annexes/annex-a-acronyms/start" text:style-name="Internet_20_link" text:visited-style-name="Visited_20_Internet_20_Link">Annex A: Acronyms</text:a>
      <text:a xlink:type="simple" xlink:href="https://wiki.didosolutions.com/dido/03-dido-te/99-annexes/annex-b-terms-and-definitions/start" text:style-name="Internet_20_link" text:visited-style-name="Visited_20_Internet_20_Link">Annex B: Terms and Definitions</text:a>
      <text:a xlink:type="simple" xlink:href="https://wiki.didosolutions.com/dido/03-dido-te/99-annexes/annex-c-requirements/start" text:style-name="Internet_20_link" text:visited-style-name="Visited_20_Internet_20_Link">Annex C: Requirements</text:a>
      <text:a xlink:type="simple" xlink:href="https://wiki.didosolutions.com/dido/03-dido-te/99-annexes/annex-c-requirements/01-mission-objectives/start" text:style-name="Internet_20_link" text:visited-style-name="Visited_20_Internet_20_Link">C.1 Mission Objectives</text:a>
      <text:a xlink:type="simple" xlink:href="https://wiki.didosolutions.com/dido/03-dido-te/99-annexes/annex-c-requirements/02-operational-requirements/start" text:style-name="Internet_20_link" text:visited-style-name="Visited_20_Internet_20_Link">C.2 Operational Requirements</text:a>
      <text:a xlink:type="simple" xlink:href="https://wiki.didosolutions.com/dido/03-dido-te/99-annexes/annex-c-requirements/03-functional-requirements/start" text:style-name="Internet_20_link" text:visited-style-name="Visited_20_Internet_20_Link">C.3 Functional Requirements</text:a>
      <text:a xlink:type="simple" xlink:href="https://wiki.didosolutions.com/dido/03-dido-te/99-annexes/annex-c-requirements/04-security-requirements/start" text:style-name="Internet_20_link" text:visited-style-name="Visited_20_Internet_20_Link">C.4 Security Requirements</text:a>
      <text:a xlink:type="simple" xlink:href="https://wiki.didosolutions.com/dido/03-dido-te/99-annexes/annex-c-requirements/05-logging-and-auditing-requirements/start" text:style-name="Internet_20_link" text:visited-style-name="Visited_20_Internet_20_Link">C.5 Logging and Auditing Requirements</text:a>
      <text:a xlink:type="simple" xlink:href="https://wiki.didosolutions.com/dido/03-dido-te/99-annexes/annex-c-requirements/06-reliability-requirements/start" text:style-name="Internet_20_link" text:visited-style-name="Visited_20_Internet_20_Link">C.6 Reliability Requirements</text:a>
      <text:a xlink:type="simple" xlink:href="https://wiki.didosolutions.com/dido/03-dido-te/99-annexes/annex-c-requirements/07-performance-requirements/start" text:style-name="Internet_20_link" text:visited-style-name="Visited_20_Internet_20_Link">C.7 Performance Requirements</text:a>
      <text:a xlink:type="simple" xlink:href="https://wiki.didosolutions.com/dido/03-dido-te/99-annexes/annex-c-requirements/08-maintainability-requirements/start" text:style-name="Internet_20_link" text:visited-style-name="Visited_20_Internet_20_Link">C.8 Maintainability Requirements</text:a>
      <text:a xlink:type="simple" xlink:href="https://wiki.didosolutions.com/dido/03-dido-te/99-annexes/annex-c-requirements/09-data-management-requirements/start" text:style-name="Internet_20_link" text:visited-style-name="Visited_20_Internet_20_Link">C.9 Data Management Requirements</text:a>
      <text:a xlink:type="simple" xlink:href="https://wiki.didosolutions.com/dido/03-dido-te/99-annexes/annex-c-requirements/10-interoperability-requirements/start" text:style-name="Internet_20_link" text:visited-style-name="Visited_20_Internet_20_Link">C.10 Interoperability Requirements</text:a>
      <text:a xlink:type="simple" xlink:href="https://wiki.didosolutions.com/dido/03-dido-te/99-annexes/annex-c-requirements/11-future-capability-requirements/start" text:style-name="Internet_20_link" text:visited-style-name="Visited_20_Internet_20_Link">C.11 Future Capability Requirements</text:a>
      <text:a xlink:type="simple" xlink:href="https://wiki.didosolutions.com/dido/03-dido-te/99-annexes/annex-c-requirements/12-key-value-proposition-requirements/start" text:style-name="Internet_20_link" text:visited-style-name="Visited_20_Internet_20_Link">C.12 Key Value Proposition Requirements</text:a>
      <text:a xlink:type="simple" xlink:href="https://wiki.didosolutions.com/dido/03-dido-te/99-annexes/annex-d-patent-traceability/start" text:style-name="Internet_20_link" text:visited-style-name="Visited_20_Internet_20_Link">Annex D: Patent Traceability</text:a>
      <text:a xlink:type="simple" xlink:href="https://wiki.didosolutions.com/dido/03-dido-te/99-annexes/annex-d-patent-traceability/d-01-patent-family" text:style-name="Internet_20_link" text:visited-style-name="Visited_20_Internet_20_Link">D.1 Patent Family</text:a>
      <text:a xlink:type="simple" xlink:href="https://wiki.didosolutions.com/dido/03-dido-te/99-annexes/annex-d-patent-traceability/d-02-patent-concepts" text:style-name="Internet_20_link" text:visited-style-name="Visited_20_Internet_20_Link">D.2 Patent Concepts</text:a>
      <text:a xlink:type="simple" xlink:href="https://wiki.didosolutions.com/dido/03-dido-te/99-annexes/annex-d-patent-traceability/d-03-claim-traceability" text:style-name="Internet_20_link" text:visited-style-name="Visited_20_Internet_20_Link">D.3 Claim Traceability</text:a>
      <text:a xlink:type="simple" xlink:href="https://wiki.didosolutions.com/dido/03-dido-te/99-annexes/annex-d-patent-traceability/d-04-requirement-traceability" text:style-name="Internet_20_link" text:visited-style-name="Visited_20_Internet_20_Link">D.4 Requirement Traceability</text:a>
      <text:a xlink:type="simple" xlink:href="https://wiki.didosolutions.com/dido/03-dido-te/99-annexes/annex-d-patent-traceability/d-05-architecture-traceability" text:style-name="Internet_20_link" text:visited-style-name="Visited_20_Internet_20_Link">D.5 Architecture Traceability</text:a>
      <text:a xlink:type="simple" xlink:href="https://wiki.didosolutions.com/dido/03-dido-te/99-annexes/annex-e-information-model/start" text:style-name="Internet_20_link" text:visited-style-name="Visited_20_Internet_20_Link">Annex E: Information Model</text:a>
      <text:a xlink:type="simple" xlink:href="https://wiki.didosolutions.com/dido/03-dido-te/99-annexes/annex-e-information-model/e-01-information-model-overview" text:style-name="Internet_20_link" text:visited-style-name="Visited_20_Internet_20_Link">E.1 Information Model Overview</text:a>
      <text:a xlink:type="simple" xlink:href="https://wiki.didosolutions.com/dido/03-dido-te/99-annexes/annex-e-information-model/e-02-core-concepts" text:style-name="Internet_20_link" text:visited-style-name="Visited_20_Internet_20_Link">E.2 Core Concepts</text:a>
      <text:a xlink:type="simple" xlink:href="https://wiki.didosolutions.com/dido/03-dido-te/99-annexes/annex-e-information-model/e-03-governance-concepts" text:style-name="Internet_20_link" text:visited-style-name="Visited_20_Internet_20_Link">E.3 Governance Concepts</text:a>
      <text:a xlink:type="simple" xlink:href="https://wiki.didosolutions.com/dido/03-dido-te/99-annexes/annex-e-information-model/e-04-environment-and-node-concepts" text:style-name="Internet_20_link" text:visited-style-name="Visited_20_Internet_20_Link">E.4 Environment and Node Concepts</text:a>
      <text:a xlink:type="simple" xlink:href="https://wiki.didosolutions.com/dido/03-dido-te/99-annexes/annex-e-information-model/e-05-test-concepts" text:style-name="Internet_20_link" text:visited-style-name="Visited_20_Internet_20_Link">E.5 Test Concepts</text:a>
      <text:a xlink:type="simple" xlink:href="https://wiki.didosolutions.com/dido/03-dido-te/99-annexes/annex-e-information-model/e-06-result-and-evidence-concepts" text:style-name="Internet_20_link" text:visited-style-name="Visited_20_Internet_20_Link">E.6 Result and Evidence Concepts</text:a>
      <text:a xlink:type="simple" xlink:href="https://wiki.didosolutions.com/dido/03-dido-te/99-annexes/annex-e-information-model/e-07-validation-concepts" text:style-name="Internet_20_link" text:visited-style-name="Visited_20_Internet_20_Link">E.7 Validation Concepts</text:a>
      <text:a xlink:type="simple" xlink:href="https://wiki.didosolutions.com/dido/03-dido-te/99-annexes/annex-e-information-model/e-08-concept-relationships" text:style-name="Internet_20_link" text:visited-style-name="Visited_20_Internet_20_Link">E.8 Concept Relationships</text:a>
      <text:a xlink:type="simple" xlink:href="https://wiki.didosolutions.com/dido/03-dido-te/99-annexes/annex-f-test-and-evidence-formats/start" text:style-name="Internet_20_link" text:visited-style-name="Visited_20_Internet_20_Link">Annex F: Test and Evidence Formats</text:a>
      <text:a xlink:type="simple" xlink:href="https://wiki.didosolutions.com/dido/03-dido-te/99-annexes/annex-f-test-and-evidence-formats/f-01-test-definition-format" text:style-name="Internet_20_link" text:visited-style-name="Visited_20_Internet_20_Link">F.1 Test Definition Format</text:a>
      <text:a xlink:type="simple" xlink:href="https://wiki.didosolutions.com/dido/03-dido-te/99-annexes/annex-f-test-and-evidence-formats/f-02-test-execution-format" text:style-name="Internet_20_link" text:visited-style-name="Visited_20_Internet_20_Link">F.2 Test Execution Format</text:a>
      <text:a xlink:type="simple" xlink:href="https://wiki.didosolutions.com/dido/03-dido-te/99-annexes/annex-f-test-and-evidence-formats/f-03-test-result-format" text:style-name="Internet_20_link" text:visited-style-name="Visited_20_Internet_20_Link">F.3 Test Result Format</text:a>
      <text:a xlink:type="simple" xlink:href="https://wiki.didosolutions.com/dido/03-dido-te/99-annexes/annex-f-test-and-evidence-formats/f-04-baseline-format" text:style-name="Internet_20_link" text:visited-style-name="Visited_20_Internet_20_Link">F.4 Baseline Format</text:a>
      <text:a xlink:type="simple" xlink:href="https://wiki.didosolutions.com/dido/03-dido-te/99-annexes/annex-f-test-and-evidence-formats/f-05-comparison-format" text:style-name="Internet_20_link" text:visited-style-name="Visited_20_Internet_20_Link">F.5 Comparison Format</text:a>
      <text:a xlink:type="simple" xlink:href="https://wiki.didosolutions.com/dido/03-dido-te/99-annexes/annex-f-test-and-evidence-formats/f-06-validation-evidence-format" text:style-name="Internet_20_link" text:visited-style-name="Visited_20_Internet_20_Link">F.6 Validation Evidence Format</text:a>
      <text:a xlink:type="simple" xlink:href="https://wiki.didosolutions.com/dido/03-dido-te/99-annexes/annex-f-test-and-evidence-formats/f-07-verdict-format" text:style-name="Internet_20_link" text:visited-style-name="Visited_20_Internet_20_Link">F.7 Verdict Format</text:a>
      <text:a xlink:type="simple" xlink:href="https://wiki.didosolutions.com/dido/03-dido-te/99-annexes/annex-g-operational-scenarios/start" text:style-name="Internet_20_link" text:visited-style-name="Visited_20_Internet_20_Link">Annex G: Operational Scenarios</text:a>
      <text:a xlink:type="simple" xlink:href="https://wiki.didosolutions.com/dido/03-dido-te/99-annexes/annex-g-operational-scenarios/g-01-baseline-generation-scenario" text:style-name="Internet_20_link" text:visited-style-name="Visited_20_Internet_20_Link">G.1 Baseline Generation Scenario</text:a>
      <text:a xlink:type="simple" xlink:href="https://wiki.didosolutions.com/dido/03-dido-te/99-annexes/annex-g-operational-scenarios/g-02-node-change-validation-scenario" text:style-name="Internet_20_link" text:visited-style-name="Visited_20_Internet_20_Link">G.2 Node-Change Validation Scenario</text:a>
      <text:a xlink:type="simple" xlink:href="https://wiki.didosolutions.com/dido/03-dido-te/99-annexes/annex-g-operational-scenarios/g-03-platform-comparison-scenario" text:style-name="Internet_20_link" text:visited-style-name="Visited_20_Internet_20_Link">G.3 Platform Comparison Scenario</text:a>
      <text:a xlink:type="simple" xlink:href="https://wiki.didosolutions.com/dido/03-dido-te/99-annexes/annex-g-operational-scenarios/g-04-interoperability-testing-scenario" text:style-name="Internet_20_link" text:visited-style-name="Visited_20_Internet_20_Link">G.4 Interoperability Testing Scenario</text:a>
      <text:a xlink:type="simple" xlink:href="https://wiki.didosolutions.com/dido/03-dido-te/99-annexes/annex-g-operational-scenarios/g-05-cyber-testing-scenario" text:style-name="Internet_20_link" text:visited-style-name="Visited_20_Internet_20_Link">G.5 Cyber Testing Scenario</text:a>
      <text:a xlink:type="simple" xlink:href="https://wiki.didosolutions.com/dido/03-dido-te/99-annexes/annex-g-operational-scenarios/g-06-resilience-testing-scenario" text:style-name="Internet_20_link" text:visited-style-name="Visited_20_Internet_20_Link">G.6 Resilience Testing Scenario</text:a>
      <text:a xlink:type="simple" xlink:href="https://wiki.didosolutions.com/dido/03-dido-te/99-annexes/annex-g-operational-scenarios/g-07-record-and-playback-scenario" text:style-name="Internet_20_link" text:visited-style-name="Visited_20_Internet_20_Link">G.7 Record and Playback Scenario</text:a>
      <text:a xlink:type="simple" xlink:href="https://wiki.didosolutions.com/dido/03-dido-te/99-annexes/annex-g-operational-scenarios/g-08-disconnected-operation-scenario" text:style-name="Internet_20_link" text:visited-style-name="Visited_20_Internet_20_Link">G.8 Disconnected Operation Scenario</text:a>
      <text:a xlink:type="simple" xlink:href="https://wiki.didosolutions.com/dido/03-dido-te/99-annexes/annex-g-operational-scenarios/g-09-air-gapped-operation-scenario" text:style-name="Internet_20_link" text:visited-style-name="Visited_20_Internet_20_Link">G.9 Air-Gapped Operation Scenario</text:a>
      <text:a xlink:type="simple" xlink:href="https://wiki.didosolutions.com/dido/03-dido-te/99-annexes/annex-h-prototype-demonstration/start" text:style-name="Internet_20_link" text:visited-style-name="Visited_20_Internet_20_Link">Annex H: Prototype Demonstration</text:a>
      <text:a xlink:type="simple" xlink:href="https://wiki.didosolutions.com/dido/03-dido-te/99-annexes/annex-h-prototype-demonstration/h-01-demonstration-objectives" text:style-name="Internet_20_link" text:visited-style-name="Visited_20_Internet_20_Link">H.1 Demonstration Objectives</text:a>
      <text:a xlink:type="simple" xlink:href="https://wiki.didosolutions.com/dido/03-dido-te/99-annexes/annex-h-prototype-demonstration/h-02-demonstration-environment" text:style-name="Internet_20_link" text:visited-style-name="Visited_20_Internet_20_Link">H.2 Demonstration Environment</text:a>
      <text:a xlink:type="simple" xlink:href="https://wiki.didosolutions.com/dido/03-dido-te/99-annexes/annex-h-prototype-demonstration/h-03-demonstration-configuration" text:style-name="Internet_20_link" text:visited-style-name="Visited_20_Internet_20_Link">H.3 Demonstration Configuration</text:a>
      <text:a xlink:type="simple" xlink:href="https://wiki.didosolutions.com/dido/03-dido-te/99-annexes/annex-h-prototype-demonstration/h-04-demonstration-procedure" text:style-name="Internet_20_link" text:visited-style-name="Visited_20_Internet_20_Link">H.4 Demonstration Procedure</text:a>
      <text:a xlink:type="simple" xlink:href="https://wiki.didosolutions.com/dido/03-dido-te/99-annexes/annex-h-prototype-demonstration/h-05-expected-results" text:style-name="Internet_20_link" text:visited-style-name="Visited_20_Internet_20_Link">H.5 Expected Results</text:a>
      <text:a xlink:type="simple" xlink:href="https://wiki.didosolutions.com/dido/03-dido-te/99-annexes/annex-h-prototype-demonstration/h-06-demonstration-evidence" text:style-name="Internet_20_link" text:visited-style-name="Visited_20_Internet_20_Link">H.6 Demonstration Evidence</text:a>
      <text:a xlink:type="simple" xlink:href="https://wiki.didosolutions.com/dido/03-dido-te/99-annexes/annex-h-prototype-demonstration/h-07-evaluation-criteria" text:style-name="Internet_20_link" text:visited-style-name="Visited_20_Internet_20_Link">H.7 Evaluation Criteria</text:a>
      <text:a xlink:type="simple" xlink:href="https://wiki.didosolutions.com/dido/03-dido-te/99-annexes/annex-i-implementation-profiles/start" text:style-name="Internet_20_link" text:visited-style-name="Visited_20_Internet_20_Link">Annex I: Implementation Profiles</text:a>
      <text:a xlink:type="simple" xlink:href="https://wiki.didosolutions.com/dido/03-dido-te/99-annexes/annex-i-implementation-profiles/i-01-profile-model" text:style-name="Internet_20_link" text:visited-style-name="Visited_20_Internet_20_Link">I.1 Profile Model</text:a>
      <text:a xlink:type="simple" xlink:href="https://wiki.didosolutions.com/dido/03-dido-te/99-annexes/annex-i-implementation-profiles/i-02-local-development-profile" text:style-name="Internet_20_link" text:visited-style-name="Visited_20_Internet_20_Link">I.2 Local Development Profile</text:a>
      <text:a xlink:type="simple" xlink:href="https://wiki.didosolutions.com/dido/03-dido-te/99-annexes/annex-i-implementation-profiles/i-03-connected-environment-profile" text:style-name="Internet_20_link" text:visited-style-name="Visited_20_Internet_20_Link">I.3 Connected Environment Profile</text:a>
      <text:a xlink:type="simple" xlink:href="https://wiki.didosolutions.com/dido/03-dido-te/99-annexes/annex-i-implementation-profiles/i-04-disconnected-environment-profile" text:style-name="Internet_20_link" text:visited-style-name="Visited_20_Internet_20_Link">I.4 Disconnected Environment Profile</text:a>
      <text:a xlink:type="simple" xlink:href="https://wiki.didosolutions.com/dido/03-dido-te/99-annexes/annex-i-implementation-profiles/i-05-air-gapped-environment-profile" text:style-name="Internet_20_link" text:visited-style-name="Visited_20_Internet_20_Link">I.5 Air-Gapped Environment Profile</text:a>
      <text:a xlink:type="simple" xlink:href="https://wiki.didosolutions.com/dido/03-dido-te/99-annexes/annex-i-implementation-profiles/i-06-federated-execution-profile" text:style-name="Internet_20_link" text:visited-style-name="Visited_20_Internet_20_Link">I.6 Federated Execution Profile</text:a>
      <text:a xlink:type="simple" xlink:href="https://wiki.didosolutions.com/dido/03-dido-te/99-annexes/annex-i-implementation-profiles/i-07-profile-conformance" text:style-name="Internet_20_link" text:visited-style-name="Visited_20_Internet_20_Link">I.7 Profile Conformance</text:a>
      <text:h text:style-name="Heading_20_2" text:outline-level="2"><text:bookmark-start text:name="__RefHeading___document_navigation_3"/><text:bookmark-start text:name="document_navigation"/>Document Navigation<text:bookmark-end text:name="__RefHeading___document_navigation_3"/><text:bookmark-end text:name="document_navigation"/></text:h>
      <text:p text:style-name="Horizontal_20_Line"/>
      <text:h text:style-name="Heading_20_2" text:outline-level="2"><text:bookmark-start text:name="__RefHeading___notes_for_editors_4"/><text:bookmark-start text:name="notes_for_editors"/>Notes for Editors<text:bookmark-end text:name="__RefHeading___notes_for_editors_4"/><text:bookmark-end text:name="notes_for_editors"/></text:h>
      <text:p text:style-name="Text_20_body">This page defines the overall organization of the DIDO-TE document set.</text:p>
      <text:p text:style-name="Text_20_body">Major sections and annexes use namespace index pages with a trailing <text:span text:style-name="Source_20_Text">:start</text:span>.</text:p>
      <text:p text:style-name="Text_20_body">Leaf pages omit a trailing <text:span text:style-name="Source_20_Text">:start</text:span>.</text:p>
      <text:p text:style-name="Text_20_body">Maintain stable page names and URIs after external citation. Do not rename a cited page without a redirect or move plan.</text:p>
      <text:p text:style-name="Text_20_body">Annex C contains the authoritative DIDO-TE requirements. Body sections explain the concepts, architecture, operations, and supporting information associated with those requirements.</text:p>
      <text:p text:style-name="Text_20_body">Annex B identifies terms used by DIDO-TE and references the controlling definitions in the shared DIDO Solutions Terms and Definitions corpus. Annex B does not duplicate the controlling definitions.</text:p>
      <text:p text:style-name="Text_20_body">Annex D preserves traceability between the DIDO-TE patent family, patent concepts, normative requirements, architecture, test procedures, and Evidence.</text:p>
      <text:p text:style-name="Horizontal_20_Line"/>
      <text:p text:style-name="Plugin_Wrap_Paragraph_Centered">© 2026 Dido Solutions, Inc. and Jackrabbit Consulting, Inc.</text:p>
      <text:p text:style-name="Horizontal_20_Line"/>
      <text:p text:style-name="Horizontal_20_Line"/>
      <text:p text:style-name="Plugin_Wrap_Paragraph_Centered">© 2026 Dido Solutions. All Rights Reserv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2::08:49</meta:creation-date>
    <dc:creator>Generated</dc:creator>
    <dc:date>2026-08-24T02::08:49</dc:date>
    <dc:language>en-US</dc:language>
    <meta:editing-cycles>1</meta:editing-cycles>
    <meta:editing-duration>PT0S</meta:editing-duration>
    <dc:title>dido:03-dido-te:start</dc:title>
  </office:meta>
</office:document-meta>
</file>