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start"/><text:bookmark-start text:name="__RefHeading___annexes_1"/><text:bookmark-start text:name="annexes"/>Annexes<text:bookmark-end text:name="__RefHeading___annexes_1"/><text:bookmark-end text:name="annexes"/></text:h>
      <text:p text:style-name="Text_20_body"><text:a xlink:type="simple" xlink:href="https://wiki.didosolutions.com/dido/03-dido-te/start" text:style-name="Internet_20_link" text:visited-style-name="Visited_20_Internet_20_Link">Go to DIDO-TE</text:a></text:p>
      <text:p text:style-name="Text_20_body">The DIDO-TE annexes contain supporting reference material, controlled registers, traceability information, information models, formats, operational scenarios, demonstration information, and implementation profiles used by the main body of the documentation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a xlink:type="simple" xlink:href="https://wiki.didosolutions.com/dido/03-dido-te/99-annexes/annex-a-acronyms/start" text:style-name="Internet_20_link" text:visited-style-name="Visited_20_Internet_20_Link">Annex A: Acronyms</text:a>
      <text:a xlink:type="simple" xlink:href="https://wiki.didosolutions.com/dido/03-dido-te/99-annexes/annex-b-terms-and-definitions/start" text:style-name="Internet_20_link" text:visited-style-name="Visited_20_Internet_20_Link">Annex B: Terms and Definitions</text:a>
      <text:a xlink:type="simple" xlink:href="https://wiki.didosolutions.com/dido/03-dido-te/99-annexes/annex-c-requirements/start" text:style-name="Internet_20_link" text:visited-style-name="Visited_20_Internet_20_Link">Annex C: Requirements</text:a>
      <text:a xlink:type="simple" xlink:href="https://wiki.didosolutions.com/dido/03-dido-te/99-annexes/annex-c-requirements/01-mission-objectives/start" text:style-name="Internet_20_link" text:visited-style-name="Visited_20_Internet_20_Link">C.1 Mission Objectives</text:a>
      <text:a xlink:type="simple" xlink:href="https://wiki.didosolutions.com/dido/03-dido-te/99-annexes/annex-c-requirements/02-operational-requirements/start" text:style-name="Internet_20_link" text:visited-style-name="Visited_20_Internet_20_Link">C.2 Operational Requirements</text:a>
      <text:a xlink:type="simple" xlink:href="https://wiki.didosolutions.com/dido/03-dido-te/99-annexes/annex-c-requirements/03-functional-requirements/start" text:style-name="Internet_20_link" text:visited-style-name="Visited_20_Internet_20_Link">C.3 Functional Requirements</text:a>
      <text:a xlink:type="simple" xlink:href="https://wiki.didosolutions.com/dido/03-dido-te/99-annexes/annex-c-requirements/03-functional-requirements/03-01-test-environment-configuration/start" text:style-name="Internet_20_link" text:visited-style-name="Visited_20_Internet_20_Link">C.3.1 Test Environment Configuration</text:a>
      <text:a xlink:type="simple" xlink:href="https://wiki.didosolutions.com/dido/03-dido-te/99-annexes/annex-c-requirements/03-functional-requirements/03-02-nodes-and-deployment-targets/start" text:style-name="Internet_20_link" text:visited-style-name="Visited_20_Internet_20_Link">C.3.2 Nodes and Deployment Targets</text:a>
      <text:a xlink:type="simple" xlink:href="https://wiki.didosolutions.com/dido/03-dido-te/99-annexes/annex-c-requirements/03-functional-requirements/03-03-twin-nodes/start" text:style-name="Internet_20_link" text:visited-style-name="Visited_20_Internet_20_Link">C.3.3 Twin Nodes</text:a>
      <text:a xlink:type="simple" xlink:href="https://wiki.didosolutions.com/dido/03-dido-te/99-annexes/annex-c-requirements/03-functional-requirements/03-04-virtual-networks-and-communication/start" text:style-name="Internet_20_link" text:visited-style-name="Visited_20_Internet_20_Link">C.3.4 Virtual Networks and Communication</text:a>
      <text:a xlink:type="simple" xlink:href="https://wiki.didosolutions.com/dido/03-dido-te/99-annexes/annex-c-requirements/03-functional-requirements/03-05-state-and-time-control/start" text:style-name="Internet_20_link" text:visited-style-name="Visited_20_Internet_20_Link">C.3.5 State and Time Control</text:a>
      <text:a xlink:type="simple" xlink:href="https://wiki.didosolutions.com/dido/03-dido-te/99-annexes/annex-c-requirements/03-functional-requirements/03-06-test-definition/start" text:style-name="Internet_20_link" text:visited-style-name="Visited_20_Internet_20_Link">C.3.6 Test Definition</text:a>
      <text:a xlink:type="simple" xlink:href="https://wiki.didosolutions.com/dido/03-dido-te/99-annexes/annex-c-requirements/03-functional-requirements/03-07-test-execution/start" text:style-name="Internet_20_link" text:visited-style-name="Visited_20_Internet_20_Link">C.3.7 Test Execution</text:a>
      <text:a xlink:type="simple" xlink:href="https://wiki.didosolutions.com/dido/03-dido-te/99-annexes/annex-c-requirements/03-functional-requirements/03-08-record-and-playback/start" text:style-name="Internet_20_link" text:visited-style-name="Visited_20_Internet_20_Link">C.3.8 Record and Playback</text:a>
      <text:a xlink:type="simple" xlink:href="https://wiki.didosolutions.com/dido/03-dido-te/99-annexes/annex-c-requirements/03-functional-requirements/03-09-baseline-and-comparison/start" text:style-name="Internet_20_link" text:visited-style-name="Visited_20_Internet_20_Link">C.3.9 Baseline and Comparison</text:a>
      <text:a xlink:type="simple" xlink:href="https://wiki.didosolutions.com/dido/03-dido-te/99-annexes/annex-c-requirements/03-functional-requirements/03-10-validation/start" text:style-name="Internet_20_link" text:visited-style-name="Visited_20_Internet_20_Link">C.3.10 Validation</text:a>
      <text:a xlink:type="simple" xlink:href="https://wiki.didosolutions.com/dido/03-dido-te/99-annexes/annex-c-requirements/03-functional-requirements/03-11-monitoring-and-evidence/start" text:style-name="Internet_20_link" text:visited-style-name="Visited_20_Internet_20_Link">C.3.11 Monitoring and Evidence</text:a>
      <text:a xlink:type="simple" xlink:href="https://wiki.didosolutions.com/dido/03-dido-te/99-annexes/annex-c-requirements/03-functional-requirements/03-12-catalogs-and-reuse/start" text:style-name="Internet_20_link" text:visited-style-name="Visited_20_Internet_20_Link">C.3.12 Catalogs and Reuse</text:a>
      <text:a xlink:type="simple" xlink:href="https://wiki.didosolutions.com/dido/03-dido-te/99-annexes/annex-c-requirements/03-functional-requirements/03-13-governance-and-communities-of-interest/start" text:style-name="Internet_20_link" text:visited-style-name="Visited_20_Internet_20_Link">C.3.13 Governance and Communities of Interest</text:a>
      <text:a xlink:type="simple" xlink:href="https://wiki.didosolutions.com/dido/03-dido-te/99-annexes/annex-c-requirements/03-functional-requirements/03-14-dido-te-operations/start" text:style-name="Internet_20_link" text:visited-style-name="Visited_20_Internet_20_Link">C.3.14 DIDO-TE Operations</text:a>
      <text:a xlink:type="simple" xlink:href="https://wiki.didosolutions.com/dido/03-dido-te/99-annexes/annex-c-requirements/04-security-requirements/start" text:style-name="Internet_20_link" text:visited-style-name="Visited_20_Internet_20_Link">C.4 Security Requirements</text:a>
      <text:a xlink:type="simple" xlink:href="https://wiki.didosolutions.com/dido/03-dido-te/99-annexes/annex-c-requirements/05-logging-and-auditing-requirements/start" text:style-name="Internet_20_link" text:visited-style-name="Visited_20_Internet_20_Link">C.5 Logging and Auditing Requirements</text:a>
      <text:a xlink:type="simple" xlink:href="https://wiki.didosolutions.com/dido/03-dido-te/99-annexes/annex-c-requirements/06-reliability-requirements/start" text:style-name="Internet_20_link" text:visited-style-name="Visited_20_Internet_20_Link">C.6 Reliability Requirements</text:a>
      <text:a xlink:type="simple" xlink:href="https://wiki.didosolutions.com/dido/03-dido-te/99-annexes/annex-c-requirements/07-performance-requirements/start" text:style-name="Internet_20_link" text:visited-style-name="Visited_20_Internet_20_Link">C.7 Performance Requirements</text:a>
      <text:a xlink:type="simple" xlink:href="https://wiki.didosolutions.com/dido/03-dido-te/99-annexes/annex-c-requirements/08-maintainability-requirements/start" text:style-name="Internet_20_link" text:visited-style-name="Visited_20_Internet_20_Link">C.8 Maintainability Requirements</text:a>
      <text:a xlink:type="simple" xlink:href="https://wiki.didosolutions.com/dido/03-dido-te/99-annexes/annex-c-requirements/09-data-management-requirements/start" text:style-name="Internet_20_link" text:visited-style-name="Visited_20_Internet_20_Link">C.9 Data Management Requirements</text:a>
      <text:a xlink:type="simple" xlink:href="https://wiki.didosolutions.com/dido/03-dido-te/99-annexes/annex-c-requirements/10-interoperability-requirements/start" text:style-name="Internet_20_link" text:visited-style-name="Visited_20_Internet_20_Link">C.10 Interoperability Requirements</text:a>
      <text:a xlink:type="simple" xlink:href="https://wiki.didosolutions.com/dido/03-dido-te/99-annexes/annex-c-requirements/11-future-capability-requirements/start" text:style-name="Internet_20_link" text:visited-style-name="Visited_20_Internet_20_Link">C.11 Future Capability Requirements</text:a>
      <text:a xlink:type="simple" xlink:href="https://wiki.didosolutions.com/dido/03-dido-te/99-annexes/annex-c-requirements/12-key-value-proposition-requirements/start" text:style-name="Internet_20_link" text:visited-style-name="Visited_20_Internet_20_Link">C.12 Key Value Proposition Requirements</text:a>
      <text:a xlink:type="simple" xlink:href="https://wiki.didosolutions.com/dido/03-dido-te/99-annexes/annex-d-patent-traceability/start" text:style-name="Internet_20_link" text:visited-style-name="Visited_20_Internet_20_Link">Annex D: Patent Traceability</text:a>
      <text:a xlink:type="simple" xlink:href="https://wiki.didosolutions.com/dido/03-dido-te/99-annexes/annex-d-patent-traceability/d-01-patent-family" text:style-name="Internet_20_link" text:visited-style-name="Visited_20_Internet_20_Link">D.1 Patent Family</text:a>
      <text:a xlink:type="simple" xlink:href="https://wiki.didosolutions.com/dido/03-dido-te/99-annexes/annex-d-patent-traceability/d-02-patent-concepts" text:style-name="Internet_20_link" text:visited-style-name="Visited_20_Internet_20_Link">D.2 Patent Concepts</text:a>
      <text:a xlink:type="simple" xlink:href="https://wiki.didosolutions.com/dido/03-dido-te/99-annexes/annex-d-patent-traceability/d-03-claim-traceability" text:style-name="Internet_20_link" text:visited-style-name="Visited_20_Internet_20_Link">D.3 Claim Traceability</text:a>
      <text:a xlink:type="simple" xlink:href="https://wiki.didosolutions.com/dido/03-dido-te/99-annexes/annex-d-patent-traceability/d-04-requirement-traceability" text:style-name="Internet_20_link" text:visited-style-name="Visited_20_Internet_20_Link">D.4 Requirement Traceability</text:a>
      <text:a xlink:type="simple" xlink:href="https://wiki.didosolutions.com/dido/03-dido-te/99-annexes/annex-d-patent-traceability/d-05-architecture-traceability" text:style-name="Internet_20_link" text:visited-style-name="Visited_20_Internet_20_Link">D.5 Architecture Traceability</text:a>
      <text:a xlink:type="simple" xlink:href="https://wiki.didosolutions.com/dido/03-dido-te/99-annexes/annex-e-information-model/start" text:style-name="Internet_20_link" text:visited-style-name="Visited_20_Internet_20_Link">Annex E: Information Model</text:a>
      <text:a xlink:type="simple" xlink:href="https://wiki.didosolutions.com/dido/03-dido-te/99-annexes/annex-e-information-model/e-01-information-model-overview" text:style-name="Internet_20_link" text:visited-style-name="Visited_20_Internet_20_Link">E.1 Information Model Overview</text:a>
      <text:a xlink:type="simple" xlink:href="https://wiki.didosolutions.com/dido/03-dido-te/99-annexes/annex-e-information-model/e-02-core-concepts" text:style-name="Internet_20_link" text:visited-style-name="Visited_20_Internet_20_Link">E.2 Core Concepts</text:a>
      <text:a xlink:type="simple" xlink:href="https://wiki.didosolutions.com/dido/03-dido-te/99-annexes/annex-e-information-model/e-03-governance-concepts" text:style-name="Internet_20_link" text:visited-style-name="Visited_20_Internet_20_Link">E.3 Governance Concepts</text:a>
      <text:a xlink:type="simple" xlink:href="https://wiki.didosolutions.com/dido/03-dido-te/99-annexes/annex-e-information-model/e-04-environment-and-node-concepts" text:style-name="Internet_20_link" text:visited-style-name="Visited_20_Internet_20_Link">E.4 Environment and Node Concepts</text:a>
      <text:a xlink:type="simple" xlink:href="https://wiki.didosolutions.com/dido/03-dido-te/99-annexes/annex-e-information-model/e-05-test-concepts" text:style-name="Internet_20_link" text:visited-style-name="Visited_20_Internet_20_Link">E.5 Test Concepts</text:a>
      <text:a xlink:type="simple" xlink:href="https://wiki.didosolutions.com/dido/03-dido-te/99-annexes/annex-e-information-model/e-06-result-and-evidence-concepts" text:style-name="Internet_20_link" text:visited-style-name="Visited_20_Internet_20_Link">E.6 Result and Evidence Concepts</text:a>
      <text:a xlink:type="simple" xlink:href="https://wiki.didosolutions.com/dido/03-dido-te/99-annexes/annex-e-information-model/e-07-validation-concepts" text:style-name="Internet_20_link" text:visited-style-name="Visited_20_Internet_20_Link">E.7 Validation Concepts</text:a>
      <text:a xlink:type="simple" xlink:href="https://wiki.didosolutions.com/dido/03-dido-te/99-annexes/annex-e-information-model/e-08-concept-relationships" text:style-name="Internet_20_link" text:visited-style-name="Visited_20_Internet_20_Link">E.8 Concept Relationships</text:a>
      <text:a xlink:type="simple" xlink:href="https://wiki.didosolutions.com/dido/03-dido-te/99-annexes/annex-f-test-and-evidence-formats/start" text:style-name="Internet_20_link" text:visited-style-name="Visited_20_Internet_20_Link">Annex F: Test and Evidence Formats</text:a>
      <text:a xlink:type="simple" xlink:href="https://wiki.didosolutions.com/dido/03-dido-te/99-annexes/annex-f-test-and-evidence-formats/f-01-test-definition-format" text:style-name="Internet_20_link" text:visited-style-name="Visited_20_Internet_20_Link">F.1 Test Definition Format</text:a>
      <text:a xlink:type="simple" xlink:href="https://wiki.didosolutions.com/dido/03-dido-te/99-annexes/annex-f-test-and-evidence-formats/f-02-test-execution-format" text:style-name="Internet_20_link" text:visited-style-name="Visited_20_Internet_20_Link">F.2 Test Execution Format</text:a>
      <text:a xlink:type="simple" xlink:href="https://wiki.didosolutions.com/dido/03-dido-te/99-annexes/annex-f-test-and-evidence-formats/f-03-test-result-format" text:style-name="Internet_20_link" text:visited-style-name="Visited_20_Internet_20_Link">F.3 Test Result Format</text:a>
      <text:a xlink:type="simple" xlink:href="https://wiki.didosolutions.com/dido/03-dido-te/99-annexes/annex-f-test-and-evidence-formats/f-04-baseline-format" text:style-name="Internet_20_link" text:visited-style-name="Visited_20_Internet_20_Link">F.4 Baseline Format</text:a>
      <text:a xlink:type="simple" xlink:href="https://wiki.didosolutions.com/dido/03-dido-te/99-annexes/annex-f-test-and-evidence-formats/f-05-comparison-format" text:style-name="Internet_20_link" text:visited-style-name="Visited_20_Internet_20_Link">F.5 Comparison Format</text:a>
      <text:a xlink:type="simple" xlink:href="https://wiki.didosolutions.com/dido/03-dido-te/99-annexes/annex-f-test-and-evidence-formats/f-06-validation-evidence-format" text:style-name="Internet_20_link" text:visited-style-name="Visited_20_Internet_20_Link">F.6 Validation Evidence Format</text:a>
      <text:a xlink:type="simple" xlink:href="https://wiki.didosolutions.com/dido/03-dido-te/99-annexes/annex-f-test-and-evidence-formats/f-07-verdict-format" text:style-name="Internet_20_link" text:visited-style-name="Visited_20_Internet_20_Link">F.7 Verdict Format</text:a>
      <text:a xlink:type="simple" xlink:href="https://wiki.didosolutions.com/dido/03-dido-te/99-annexes/annex-g-operational-scenarios/start" text:style-name="Internet_20_link" text:visited-style-name="Visited_20_Internet_20_Link">Annex G: Operational Scenarios</text:a>
      <text:a xlink:type="simple" xlink:href="https://wiki.didosolutions.com/dido/03-dido-te/99-annexes/annex-g-operational-scenarios/g-01-baseline-generation-scenario" text:style-name="Internet_20_link" text:visited-style-name="Visited_20_Internet_20_Link">G.1 Baseline Generation Scenario</text:a>
      <text:a xlink:type="simple" xlink:href="https://wiki.didosolutions.com/dido/03-dido-te/99-annexes/annex-g-operational-scenarios/g-02-node-change-validation-scenario" text:style-name="Internet_20_link" text:visited-style-name="Visited_20_Internet_20_Link">G.2 Node-Change Validation Scenario</text:a>
      <text:a xlink:type="simple" xlink:href="https://wiki.didosolutions.com/dido/03-dido-te/99-annexes/annex-g-operational-scenarios/g-03-platform-comparison-scenario" text:style-name="Internet_20_link" text:visited-style-name="Visited_20_Internet_20_Link">G.3 Platform Comparison Scenario</text:a>
      <text:a xlink:type="simple" xlink:href="https://wiki.didosolutions.com/dido/03-dido-te/99-annexes/annex-g-operational-scenarios/g-04-interoperability-testing-scenario" text:style-name="Internet_20_link" text:visited-style-name="Visited_20_Internet_20_Link">G.4 Interoperability Testing Scenario</text:a>
      <text:a xlink:type="simple" xlink:href="https://wiki.didosolutions.com/dido/03-dido-te/99-annexes/annex-g-operational-scenarios/g-05-cyber-testing-scenario" text:style-name="Internet_20_link" text:visited-style-name="Visited_20_Internet_20_Link">G.5 Cyber Testing Scenario</text:a>
      <text:a xlink:type="simple" xlink:href="https://wiki.didosolutions.com/dido/03-dido-te/99-annexes/annex-g-operational-scenarios/g-06-resilience-testing-scenario" text:style-name="Internet_20_link" text:visited-style-name="Visited_20_Internet_20_Link">G.6 Resilience Testing Scenario</text:a>
      <text:a xlink:type="simple" xlink:href="https://wiki.didosolutions.com/dido/03-dido-te/99-annexes/annex-g-operational-scenarios/g-07-record-and-playback-scenario" text:style-name="Internet_20_link" text:visited-style-name="Visited_20_Internet_20_Link">G.7 Record and Playback Scenario</text:a>
      <text:a xlink:type="simple" xlink:href="https://wiki.didosolutions.com/dido/03-dido-te/99-annexes/annex-g-operational-scenarios/g-08-disconnected-operation-scenario" text:style-name="Internet_20_link" text:visited-style-name="Visited_20_Internet_20_Link">G.8 Disconnected Operation Scenario</text:a>
      <text:a xlink:type="simple" xlink:href="https://wiki.didosolutions.com/dido/03-dido-te/99-annexes/annex-g-operational-scenarios/g-09-air-gapped-operation-scenario" text:style-name="Internet_20_link" text:visited-style-name="Visited_20_Internet_20_Link">G.9 Air-Gapped Operation Scenario</text:a>
      <text:a xlink:type="simple" xlink:href="https://wiki.didosolutions.com/dido/03-dido-te/99-annexes/annex-h-prototype-demonstration/start" text:style-name="Internet_20_link" text:visited-style-name="Visited_20_Internet_20_Link">Annex H: Prototype Demonstration</text:a>
      <text:a xlink:type="simple" xlink:href="https://wiki.didosolutions.com/dido/03-dido-te/99-annexes/annex-h-prototype-demonstration/h-01-demonstration-objectives" text:style-name="Internet_20_link" text:visited-style-name="Visited_20_Internet_20_Link">H.1 Demonstration Objectives</text:a>
      <text:a xlink:type="simple" xlink:href="https://wiki.didosolutions.com/dido/03-dido-te/99-annexes/annex-h-prototype-demonstration/h-02-demonstration-environment" text:style-name="Internet_20_link" text:visited-style-name="Visited_20_Internet_20_Link">H.2 Demonstration Environment</text:a>
      <text:a xlink:type="simple" xlink:href="https://wiki.didosolutions.com/dido/03-dido-te/99-annexes/annex-h-prototype-demonstration/h-03-demonstration-configuration" text:style-name="Internet_20_link" text:visited-style-name="Visited_20_Internet_20_Link">H.3 Demonstration Configuration</text:a>
      <text:a xlink:type="simple" xlink:href="https://wiki.didosolutions.com/dido/03-dido-te/99-annexes/annex-h-prototype-demonstration/h-04-demonstration-procedure" text:style-name="Internet_20_link" text:visited-style-name="Visited_20_Internet_20_Link">H.4 Demonstration Procedure</text:a>
      <text:a xlink:type="simple" xlink:href="https://wiki.didosolutions.com/dido/03-dido-te/99-annexes/annex-h-prototype-demonstration/h-05-expected-results" text:style-name="Internet_20_link" text:visited-style-name="Visited_20_Internet_20_Link">H.5 Expected Results</text:a>
      <text:a xlink:type="simple" xlink:href="https://wiki.didosolutions.com/dido/03-dido-te/99-annexes/annex-h-prototype-demonstration/h-06-demonstration-evidence" text:style-name="Internet_20_link" text:visited-style-name="Visited_20_Internet_20_Link">H.6 Demonstration Evidence</text:a>
      <text:a xlink:type="simple" xlink:href="https://wiki.didosolutions.com/dido/03-dido-te/99-annexes/annex-h-prototype-demonstration/h-07-evaluation-criteria" text:style-name="Internet_20_link" text:visited-style-name="Visited_20_Internet_20_Link">H.7 Evaluation Criteria</text:a>
      <text:a xlink:type="simple" xlink:href="https://wiki.didosolutions.com/dido/03-dido-te/99-annexes/annex-i-implementation-profiles/start" text:style-name="Internet_20_link" text:visited-style-name="Visited_20_Internet_20_Link">Annex I: Implementation Profiles</text:a>
      <text:a xlink:type="simple" xlink:href="https://wiki.didosolutions.com/dido/03-dido-te/99-annexes/annex-i-implementation-profiles/i-01-profile-model" text:style-name="Internet_20_link" text:visited-style-name="Visited_20_Internet_20_Link">I.1 Profile Model</text:a>
      <text:a xlink:type="simple" xlink:href="https://wiki.didosolutions.com/dido/03-dido-te/99-annexes/annex-i-implementation-profiles/i-02-local-development-profile" text:style-name="Internet_20_link" text:visited-style-name="Visited_20_Internet_20_Link">I.2 Local Development Profile</text:a>
      <text:a xlink:type="simple" xlink:href="https://wiki.didosolutions.com/dido/03-dido-te/99-annexes/annex-i-implementation-profiles/i-03-connected-environment-profile" text:style-name="Internet_20_link" text:visited-style-name="Visited_20_Internet_20_Link">I.3 Connected Environment Profile</text:a>
      <text:a xlink:type="simple" xlink:href="https://wiki.didosolutions.com/dido/03-dido-te/99-annexes/annex-i-implementation-profiles/i-04-disconnected-environment-profile" text:style-name="Internet_20_link" text:visited-style-name="Visited_20_Internet_20_Link">I.4 Disconnected Environment Profile</text:a>
      <text:a xlink:type="simple" xlink:href="https://wiki.didosolutions.com/dido/03-dido-te/99-annexes/annex-i-implementation-profiles/i-05-air-gapped-environment-profile" text:style-name="Internet_20_link" text:visited-style-name="Visited_20_Internet_20_Link">I.5 Air-Gapped Environment Profile</text:a>
      <text:a xlink:type="simple" xlink:href="https://wiki.didosolutions.com/dido/03-dido-te/99-annexes/annex-i-implementation-profiles/i-06-federated-execution-profile" text:style-name="Internet_20_link" text:visited-style-name="Visited_20_Internet_20_Link">I.6 Federated Execution Profile</text:a>
      <text:a xlink:type="simple" xlink:href="https://wiki.didosolutions.com/dido/03-dido-te/99-annexes/annex-i-implementation-profiles/i-07-profile-conformance" text:style-name="Internet_20_link" text:visited-style-name="Visited_20_Internet_20_Link">I.7 Profile Conformance</text:a>
      <text:p text:style-name="Horizontal_20_Line"/>
      <text:h text:style-name="Heading_20_2" text:outline-level="2"><text:bookmark-start text:name="__RefHeading___notes_for_editors_3"/><text:bookmark-start text:name="notes_for_editors"/>Notes for Editors<text:bookmark-end text:name="__RefHeading___notes_for_editors_3"/><text:bookmark-end text:name="notes_for_editors"/></text:h>
      <text:p text:style-name="Text_20_body">The DIDO-TE annexes provide supporting information for the main body of the DIDO-TE documentation.</text:p>
      <text:p text:style-name="Text_20_body">Annex B identifies terms used by DIDO-TE and references the controlling definitions in the shared DIDO Solutions Terms and Definitions corpus.</text:p>
      <text:p text:style-name="Text_20_body">Annex C contains the authoritative DIDO-TE requirements register.</text:p>
      <text:p text:style-name="Text_20_body">Annex D preserves traceability between the DIDO-TE patent family, patent concepts, requirements, architecture, test procedures, and Evidence.</text:p>
      <text:p text:style-name="Text_20_body">Major annexes and annex sections that contain subordinate pages retain a trailing <text:span text:style-name="Source_20_Text">:start</text:span> in their namespaces.</text:p>
      <text:p text:style-name="Text_20_body">Leaf annex pages omit a trailing <text:span text:style-name="Source_20_Text">:start</text:span>.</text:p>
      <text:p text:style-name="Text_20_body">Do not rename a cited annex page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20:09</meta:creation-date>
    <dc:creator>Generated</dc:creator>
    <dc:date>2026-08-24T07::20:09</dc:date>
    <dc:language>en-US</dc:language>
    <meta:editing-cycles>1</meta:editing-cycles>
    <meta:editing-duration>PT0S</meta:editing-duration>
    <dc:title>dido:03-dido-te:99-annexes:start</dc:title>
  </office:meta>
</office:document-meta>
</file>