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d-patent-traceability:start"/><text:bookmark-start text:name="__RefHeading___annex_e._issues_1"/><text:bookmark-start text:name="annex_e._issues"/>Annex E. Issues<text:bookmark-end text:name="__RefHeading___annex_e._issues_1"/><text:bookmark-end text:name="annex_e._issues"/></text:h>
      <text:p text:style-name="Text_20_body"><text:a xlink:type="simple" xlink:href="https://wiki.didosolutions.com/dido/03-dido-te/99-annexes/start" text:style-name="Internet_20_link" text:visited-style-name="Visited_20_Internet_20_Link">Go to Annexes</text:a></text:p>
      <text:p text:style-name="Horizontal_20_Line"/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6:24</meta:creation-date>
    <dc:creator>Generated</dc:creator>
    <dc:date>2026-08-22T15::16:24</dc:date>
    <dc:language>en-US</dc:language>
    <meta:editing-cycles>1</meta:editing-cycles>
    <meta:editing-duration>PT0S</meta:editing-duration>
    <dc:title>dido:03-dido-te:99-annexes:annex-d-patent-traceability:start</dc:title>
  </office:meta>
</office:document-meta>
</file>