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start"/><text:bookmark-start text:name="__RefHeading___annex_crequirements_1"/><text:bookmark-start text:name="annex_crequirements"/>Annex C: Requirements<text:bookmark-end text:name="__RefHeading___annex_crequirements_1"/><text:bookmark-end text:name="annex_crequirements"/></text:h>
      <text:p text:style-name="Text_20_body"><text:a xlink:type="simple" xlink:href="https://wiki.didosolutions.com/dido/03-dido-te/99-annexes/start" text:style-name="Internet_20_link" text:visited-style-name="Visited_20_Internet_20_Link">Go to Annexes</text:a></text:p>
      <text:p text:style-name="Text_20_body">Annex C contains the canonical requirements register for the Distributed Immutable Data Object Test Environment (DIDO-TE).</text:p>
      <text:p text:style-name="Text_20_body">Annex C organises requirements by requirement class. Each normative requirement receives a stable identifier and resides on a separate wiki page. Architecture pages, implementation artifacts, tests, Evidence, verification records, and other records reference each requirement through its stable identifier and URI.</text:p>
      <text:p text:style-name="Text_20_body">The draft Requirements Register provides one source of requirements and supporting information for this annex. The identifiers <text:span text:style-name="Source_20_Text">REQ-0001</text:span> through <text:span text:style-name="Source_20_Text">REQ-0091</text:span> identify requirements in that source register. Annex C preserves those identifiers for traceability but assigns canonical DIDO-TE identifiers to requirements derived from the register.</text:p>
      <text:p text:style-name="Text_20_body">Additional requirements may derive from the references identified in <text:a xlink:type="simple" xlink:href="https://wiki.didosolutions.com/dido/03-dido-te/99-annexes/annex-b-references/start" text:style-name="Internet_20_link" text:visited-style-name="Visited_20_Internet_20_Link">Annex B: References</text:a>, including:</text:p>
      <text:a xlink:type="simple" xlink:href="https://wiki.didosolutions.com/dido/03-dido-te/99-annexes/annex-b-references/dte-001" text:style-name="Internet_20_link" text:visited-style-name="Visited_20_Internet_20_Link">[DTE1] U.S. Patent Application US20220237111A1</text:a>
      <text:a xlink:type="simple" xlink:href="https://wiki.didosolutions.com/dido/03-dido-te/99-annexes/annex-b-references/dte-002" text:style-name="Internet_20_link" text:visited-style-name="Visited_20_Internet_20_Link">[DTE2] Non-Traditional BAA Submission</text:a>
      <text:a xlink:type="simple" xlink:href="https://wiki.didosolutions.com/dido/03-dido-te/99-annexes/annex-b-references/dte-003" text:style-name="Internet_20_link" text:visited-style-name="Visited_20_Internet_20_Link">[DTE3] Draft BAA White Paper</text:a>
      <text:a xlink:type="simple" xlink:href="https://wiki.didosolutions.com/dido/03-dido-te/99-annexes/annex-b-references/dte-004" text:style-name="Internet_20_link" text:visited-style-name="Visited_20_Internet_20_Link">[DTE4] DIDO Reference Data Model</text:a>
      <text:p text:style-name="Text_20_body">DIDO-TE requirements conform to the:</text:p>
      <text:p text:style-name="Text_20_body">Common Specification Weakness Enumeration (CWE)OMG Specification Discipline and Authoring (SDA)DIDO Solutions shared <text:a xlink:type="simple" xlink:href="https://wiki.didosolutions.com/dido/99_annexes/annex-b-terms-and-definitions/start" text:style-name="Internet_20_link" text:visited-style-name="Visited_20_Internet_20_Link">Terms and Definitions</text:a>SDA provides the detection layer for candidate specification weaknesses. CWE provides the authoritative evaluation layer for confirming defects, identifying governing rules, assigning classifications and severity, selecting applicable defect patterns, and recording traceable findings.</text:p>
      <text:p text:style-name="Text_20_body">Annex C distinguishes among:</text:p>
      <text:p text:style-name="Text_20_body">The canonical DIDO-TE requirementThe source materialThe requirement lineageThe requirement classThe governance status of the requirementThe delivery phase associated with the requirementThe implementation status of DIDO-TE relative to the requirementThe verification activities used to determine whether DIDO-TE satisfies the requirementThe Evidence required to support the verification resultThe architecture, ConOps, and operational concepts that support the requirement</text:p>
      <text:h text:style-name="Heading_20_2" text:outline-level="2"><text:bookmark-start text:name="__RefHeading___requirement_categories_2"/><text:bookmark-start text:name="requirement_categories"/>Requirement Categories<text:bookmark-end text:name="__RefHeading___requirement_categories_2"/><text:bookmark-end text:name="requirement_categories"/></text:h>
      <text:a xlink:type="simple" xlink:href="https://wiki.didosolutions.com/dido/03-dido-te/99-annexes/annex-c-requirements/01-mission-objectives/start" text:style-name="Internet_20_link" text:visited-style-name="Visited_20_Internet_20_Link">C.1 Mission Objectives</text:a>
      <text:a xlink:type="simple" xlink:href="https://wiki.didosolutions.com/dido/03-dido-te/99-annexes/annex-c-requirements/02-functional-requirements/start" text:style-name="Internet_20_link" text:visited-style-name="Visited_20_Internet_20_Link">C.2 Functional Requirements</text:a>
      <text:a xlink:type="simple" xlink:href="https://wiki.didosolutions.com/dido/03-dido-te/99-annexes/annex-c-requirements/02-functional-requirements/02-01-test-environment-configuration/start" text:style-name="Internet_20_link" text:visited-style-name="Visited_20_Internet_20_Link">C.2.1 Test Environment Configuration</text:a>
      <text:a xlink:type="simple" xlink:href="https://wiki.didosolutions.com/dido/03-dido-te/99-annexes/annex-c-requirements/02-functional-requirements/02-02-nodes-and-deployment-targets/start" text:style-name="Internet_20_link" text:visited-style-name="Visited_20_Internet_20_Link">C.2.2 Nodes and Deployment Targets</text:a>
      <text:a xlink:type="simple" xlink:href="https://wiki.didosolutions.com/dido/03-dido-te/99-annexes/annex-c-requirements/02-functional-requirements/02-03-twin-nodes/start" text:style-name="Internet_20_link" text:visited-style-name="Visited_20_Internet_20_Link">C.2.3 Twin Nodes</text:a>
      <text:a xlink:type="simple" xlink:href="https://wiki.didosolutions.com/dido/03-dido-te/99-annexes/annex-c-requirements/02-functional-requirements/02-04-virtual-networks-and-communication/start" text:style-name="Internet_20_link" text:visited-style-name="Visited_20_Internet_20_Link">C.2.4 Virtual Networks and Communication</text:a>
      <text:a xlink:type="simple" xlink:href="https://wiki.didosolutions.com/dido/03-dido-te/99-annexes/annex-c-requirements/02-functional-requirements/02-05-state-and-time-control/start" text:style-name="Internet_20_link" text:visited-style-name="Visited_20_Internet_20_Link">C.2.5 State and Time Control</text:a>
      <text:a xlink:type="simple" xlink:href="https://wiki.didosolutions.com/dido/03-dido-te/99-annexes/annex-c-requirements/02-functional-requirements/02-06-test-definition/start" text:style-name="Internet_20_link" text:visited-style-name="Visited_20_Internet_20_Link">C.2.6 Test Definition</text:a>
      <text:a xlink:type="simple" xlink:href="https://wiki.didosolutions.com/dido/03-dido-te/99-annexes/annex-c-requirements/02-functional-requirements/02-07-test-execution/start" text:style-name="Internet_20_link" text:visited-style-name="Visited_20_Internet_20_Link">C.2.7 Test Execution</text:a>
      <text:a xlink:type="simple" xlink:href="https://wiki.didosolutions.com/dido/03-dido-te/99-annexes/annex-c-requirements/02-functional-requirements/02-08-record-and-playback/start" text:style-name="Internet_20_link" text:visited-style-name="Visited_20_Internet_20_Link">C.2.8 Record and Playback</text:a>
      <text:a xlink:type="simple" xlink:href="https://wiki.didosolutions.com/dido/03-dido-te/99-annexes/annex-c-requirements/02-functional-requirements/02-09-baseline-and-comparison/start" text:style-name="Internet_20_link" text:visited-style-name="Visited_20_Internet_20_Link">C.2.9 Baseline and Comparison</text:a>
      <text:a xlink:type="simple" xlink:href="https://wiki.didosolutions.com/dido/03-dido-te/99-annexes/annex-c-requirements/02-functional-requirements/02-10-validation/start" text:style-name="Internet_20_link" text:visited-style-name="Visited_20_Internet_20_Link">C.2.10 Validation</text:a>
      <text:a xlink:type="simple" xlink:href="https://wiki.didosolutions.com/dido/03-dido-te/99-annexes/annex-c-requirements/02-functional-requirements/02-11-monitoring-and-evidence/start" text:style-name="Internet_20_link" text:visited-style-name="Visited_20_Internet_20_Link">C.2.11 Monitoring and Evidence</text:a>
      <text:a xlink:type="simple" xlink:href="https://wiki.didosolutions.com/dido/03-dido-te/99-annexes/annex-c-requirements/02-functional-requirements/02-12-catalogs-and-reuse/start" text:style-name="Internet_20_link" text:visited-style-name="Visited_20_Internet_20_Link">C.2.12 Catalogs and Reuse</text:a>
      <text:a xlink:type="simple" xlink:href="https://wiki.didosolutions.com/dido/03-dido-te/99-annexes/annex-c-requirements/02-functional-requirements/02-13-governance-and-communities-of-interest/start" text:style-name="Internet_20_link" text:visited-style-name="Visited_20_Internet_20_Link">C.2.13 Governance and Communities of Interest</text:a>
      <text:a xlink:type="simple" xlink:href="https://wiki.didosolutions.com/dido/03-dido-te/99-annexes/annex-c-requirements/02-functional-requirements/02-14-dido-te-operations/start" text:style-name="Internet_20_link" text:visited-style-name="Visited_20_Internet_20_Link">C.2.14 DIDO-TE Operations</text:a>
      <text:a xlink:type="simple" xlink:href="https://wiki.didosolutions.com/dido/03-dido-te/99-annexes/annex-c-requirements/03-security-requirements/start" text:style-name="Internet_20_link" text:visited-style-name="Visited_20_Internet_20_Link">C.3 Security Requirements</text:a>
      <text:a xlink:type="simple" xlink:href="https://wiki.didosolutions.com/dido/03-dido-te/99-annexes/annex-c-requirements/04-logging-and-auditing-requirements/start" text:style-name="Internet_20_link" text:visited-style-name="Visited_20_Internet_20_Link">C.4 Logging and Auditing Requirements</text:a>
      <text:a xlink:type="simple" xlink:href="https://wiki.didosolutions.com/dido/03-dido-te/99-annexes/annex-c-requirements/05-reliability-requirements/start" text:style-name="Internet_20_link" text:visited-style-name="Visited_20_Internet_20_Link">C.5 Reliability Requirements</text:a>
      <text:a xlink:type="simple" xlink:href="https://wiki.didosolutions.com/dido/03-dido-te/99-annexes/annex-c-requirements/06-performance-requirements/start" text:style-name="Internet_20_link" text:visited-style-name="Visited_20_Internet_20_Link">C.6 Performance Requirements</text:a>
      <text:a xlink:type="simple" xlink:href="https://wiki.didosolutions.com/dido/03-dido-te/99-annexes/annex-c-requirements/07-maintainability-requirements/start" text:style-name="Internet_20_link" text:visited-style-name="Visited_20_Internet_20_Link">C.7 Maintainability Requirements</text:a>
      <text:a xlink:type="simple" xlink:href="https://wiki.didosolutions.com/dido/03-dido-te/99-annexes/annex-c-requirements/08-data-management-requirements/start" text:style-name="Internet_20_link" text:visited-style-name="Visited_20_Internet_20_Link">C.8 Data Management Requirements</text:a>
      <text:a xlink:type="simple" xlink:href="https://wiki.didosolutions.com/dido/03-dido-te/99-annexes/annex-c-requirements/09-interoperability-requirements/start" text:style-name="Internet_20_link" text:visited-style-name="Visited_20_Internet_20_Link">C.9 Interoperability Requirements</text:a>
      <text:h text:style-name="Heading_20_2" text:outline-level="2"><text:bookmark-start text:name="__RefHeading___requirement_identifiers_3"/><text:bookmark-start text:name="requirement_identifiers"/>Requirement Identifiers<text:bookmark-end text:name="__RefHeading___requirement_identifiers_3"/><text:bookmark-end text:name="requirement_identifiers"/></text:h>
      <text:p text:style-name="Text_20_body">DIDO-TE uses the following requirement-class identifiers:</text:p>
      <table:table table:style-name="Table">
        <table:table-column/>
        <table:table-column/>
        <table:table-row>
          <table:table-cell office:value-type="string" table:style-name="tableheader">
            <text:p text:style-name="Table_20_Heading"> Requirement Class </text:p>
          </table:table-cell>
          <table:table-cell office:value-type="string" table:style-name="tableheader">
            <text:p text:style-name="Table_20_Heading"> Prefix </text:p>
          </table:table-cell>
        </table:table-row>
        <table:table-row>
          <table:table-cell office:value-type="string" table:style-name="tablecell">
            <text:p text:style-name="tablealignleft"> Mission Objective </text:p>
          </table:table-cell>
          <table:table-cell office:value-type="string" table:style-name="tablecell">
            <text:p text:style-name="tablealignleft"> <text:span text:style-name="Source_20_Text">MO</text:span> </text:p>
          </table:table-cell>
        </table:table-row>
        <table:table-row>
          <table:table-cell office:value-type="string" table:style-name="tablecell">
            <text:p text:style-name="tablealignleft"> Operational Requirement </text:p>
          </table:table-cell>
          <table:table-cell office:value-type="string" table:style-name="tablecell">
            <text:p text:style-name="tablealignleft"> <text:span text:style-name="Source_20_Text">OR</text:span> </text:p>
          </table:table-cell>
        </table:table-row>
        <table:table-row>
          <table:table-cell office:value-type="string" table:style-name="tablecell">
            <text:p text:style-name="tablealignleft"> Functional Requirement </text:p>
          </table:table-cell>
          <table:table-cell office:value-type="string" table:style-name="tablecell">
            <text:p text:style-name="tablealignleft"> <text:span text:style-name="Source_20_Text">FR</text:span> </text:p>
          </table:table-cell>
        </table:table-row>
        <table:table-row>
          <table:table-cell office:value-type="string" table:style-name="tablecell">
            <text:p text:style-name="tablealignleft"> Security Requirement </text:p>
          </table:table-cell>
          <table:table-cell office:value-type="string" table:style-name="tablecell">
            <text:p text:style-name="tablealignleft"> <text:span text:style-name="Source_20_Text">SEC</text:span> </text:p>
          </table:table-cell>
        </table:table-row>
        <table:table-row>
          <table:table-cell office:value-type="string" table:style-name="tablecell">
            <text:p text:style-name="tablealignleft"> Logging and Auditing Requirement </text:p>
          </table:table-cell>
          <table:table-cell office:value-type="string" table:style-name="tablecell">
            <text:p text:style-name="tablealignleft"> <text:span text:style-name="Source_20_Text">LOG</text:span> </text:p>
          </table:table-cell>
        </table:table-row>
        <table:table-row>
          <table:table-cell office:value-type="string" table:style-name="tablecell">
            <text:p text:style-name="tablealignleft"> Reliability Requirement </text:p>
          </table:table-cell>
          <table:table-cell office:value-type="string" table:style-name="tablecell">
            <text:p text:style-name="tablealignleft"> <text:span text:style-name="Source_20_Text">REL</text:span> </text:p>
          </table:table-cell>
        </table:table-row>
        <table:table-row>
          <table:table-cell office:value-type="string" table:style-name="tablecell">
            <text:p text:style-name="tablealignleft"> Performance Requirement </text:p>
          </table:table-cell>
          <table:table-cell office:value-type="string" table:style-name="tablecell">
            <text:p text:style-name="tablealignleft"> <text:span text:style-name="Source_20_Text">PER</text:span> </text:p>
          </table:table-cell>
        </table:table-row>
        <table:table-row>
          <table:table-cell office:value-type="string" table:style-name="tablecell">
            <text:p text:style-name="tablealignleft"> Maintainability Requirement </text:p>
          </table:table-cell>
          <table:table-cell office:value-type="string" table:style-name="tablecell">
            <text:p text:style-name="tablealignleft"> <text:span text:style-name="Source_20_Text">MNT</text:span> </text:p>
          </table:table-cell>
        </table:table-row>
        <table:table-row>
          <table:table-cell office:value-type="string" table:style-name="tablecell">
            <text:p text:style-name="tablealignleft"> Data Management Requirement </text:p>
          </table:table-cell>
          <table:table-cell office:value-type="string" table:style-name="tablecell">
            <text:p text:style-name="tablealignleft"> <text:span text:style-name="Source_20_Text">DAT</text:span> </text:p>
          </table:table-cell>
        </table:table-row>
        <table:table-row>
          <table:table-cell office:value-type="string" table:style-name="tablecell">
            <text:p text:style-name="tablealignleft"> Interoperability Requirement </text:p>
          </table:table-cell>
          <table:table-cell office:value-type="string" table:style-name="tablecell">
            <text:p text:style-name="tablealignleft"> <text:span text:style-name="Source_20_Text">INT</text:span> </text:p>
          </table:table-cell>
        </table:table-row>
        <table:table-row>
          <table:table-cell office:value-type="string" table:style-name="tablecell">
            <text:p text:style-name="tablealignleft"> Future Capability Requirement </text:p>
          </table:table-cell>
          <table:table-cell office:value-type="string" table:style-name="tablecell">
            <text:p text:style-name="tablealignleft"> <text:span text:style-name="Source_20_Text">FUT</text:span> </text:p>
          </table:table-cell>
        </table:table-row>
        <table:table-row>
          <table:table-cell office:value-type="string" table:style-name="tablecell">
            <text:p text:style-name="tablealignleft"> Key Value Proposition Requirement </text:p>
          </table:table-cell>
          <table:table-cell office:value-type="string" table:style-name="tablecell">
            <text:p text:style-name="tablealignleft"> <text:span text:style-name="Source_20_Text">KVP</text:span> </text:p>
          </table:table-cell>
        </table:table-row>
      </table:table>
      <text:p text:style-name="Text_20_body">Each requirement identifier consists of the requirement-class prefix followed by a three-digit number.</text:p>
      <text:p text:style-name="Text_20_body">Examples include:</text:p>
      <text:p text:style-name="Text_20_body"><text:span text:style-name="Source_20_Text">MO-001</text:span><text:span text:style-name="Source_20_Text">OR-001</text:span><text:span text:style-name="Source_20_Text">FR-001</text:span><text:span text:style-name="Source_20_Text">SEC-001</text:span><text:span text:style-name="Source_20_Text">PER-001</text:span>A requirement identifier remains stable when the requirement moves to another section or undergoes an editorial revision that does not substantively change the requirement.</text:p>
      <text:p text:style-name="Text_20_body">Annex C does not reassign a retired, withdrawn, deprecated, or superseded identifier to another requirement.</text:p>
      <text:h text:style-name="Heading_20_2" text:outline-level="2"><text:bookmark-start text:name="__RefHeading___requirement_decomposition_4"/><text:bookmark-start text:name="requirement_decomposition"/>Requirement Decomposition<text:bookmark-end text:name="__RefHeading___requirement_decomposition_4"/><text:bookmark-end text:name="requirement_decomposition"/></text:h>
      <text:p text:style-name="Text_20_body">Each normative requirement expresses one independently interpretable and independently verifiable obligation.</text:p>
      <text:p text:style-name="Text_20_body">When a source requirement contains multiple normative obligations, Annex C preserves the composite requirement on a non-leaf parent page and assigns a lowercase suffix to each derived leaf requirement.</text:p>
      <text:p text:style-name="Text_20_body">For example:</text:p>
      <text:p text:style-name="Text_20_body"><text:span text:style-name="Source_20_Text">FR-040</text:span> identifies the composite requirement represented by the parent page<text:span text:style-name="Source_20_Text">FR-040a</text:span> identifies the first derived requirement<text:span text:style-name="Source_20_Text">FR-040b</text:span> identifies the second derived requirementThe non-leaf parent page retains a trailing <text:span text:style-name="Source_20_Text">:start</text:span> in its namespace. Each derived leaf requirement omits a trailing <text:span text:style-name="Source_20_Text">:start</text:span>.</text:p>
      <text:p text:style-name="Text_20_body">The parent page preserves the composite source statement and links to each derived leaf requirement. Each derived requirement identifies the parent requirement and the specific obligation preserved from the composite statement.</text:p>
      <text:p text:style-name="Text_20_body">Decomposition does not change the source provenance. A derived leaf requirement retains traceability to both its parent requirement and the external source material from which the requirement originated.</text:p>
      <text:h text:style-name="Heading_20_2" text:outline-level="2"><text:bookmark-start text:name="__RefHeading___source_and_derivation_traceability_5"/><text:bookmark-start text:name="source_and_derivation_traceability"/>Source and Derivation Traceability<text:bookmark-end text:name="__RefHeading___source_and_derivation_traceability_5"/><text:bookmark-end text:name="source_and_derivation_traceability"/></text:h>
      <text:p text:style-name="Text_20_body">The <text:span text:style-name="Strong_20_Emphasis">Source</text:span> section identifies the external source material supporting a requirement.</text:p>
      <text:p text:style-name="Text_20_body">Sources include:</text:p>
      <text:p text:style-name="Text_20_body">The draft Requirements RegisterAnnex B referencesApproved architecture contentApproved ConOps contentApproved governance decisionsOther authoritative source artifactsA citation identifies the most precise available source location, such as a requirement identifier, section, clause, claim, page, figure, table, diagram, package, class, datatype, attribute, association, or model element.</text:p>
      <text:p text:style-name="Text_20_body">For example:</text:p>
      <table:table table:style-name="Table">
        <table:table-column table:style-name="odt_auto_style_table_column_2_1"/>
        <table:table-row>
          <table:table-cell office:value-type="string" table:style-name="tablecell">
            <text:p text:style-name="Preformatted_20_Text">[[dido:03-dido-te:99-annexes:annex-b-references:dte-002|[DTE2]]], Section 2.1.1, Key Tasks.</text:p>
          </table:table-cell>
        </table:table-row>
      </table:table>
      <text:p text:style-name="Text_20_body">The <text:span text:style-name="Strong_20_Emphasis">Derived From</text:span> section identifies requirement lineage within Annex C. It identifies the non-leaf parent requirement and the particular source obligation preserved by the derived leaf requirement.</text:p>
      <text:p text:style-name="Text_20_body">For example:</text:p>
      <table:table table:style-name="Table">
        <table:table-column table:style-name="odt_auto_style_table_column_3_1"/>
        <table:table-row>
          <table:table-cell office:value-type="string" table:style-name="tablecell">
            <text:p text:style-name="Preformatted_20_Text">[[dido:03-dido-te:99-annexes:annex-c-requirements:02-functional-requirements:02-06-test-definition:fr-040:start|FR-040]], source obligation concerning test-step sequencing.</text:p>
          </table:table-cell>
        </table:table-row>
      </table:table>
      <text:p text:style-name="Text_20_body">The <text:span text:style-name="Strong_20_Emphasis">Source</text:span> and <text:span text:style-name="Strong_20_Emphasis">Derived From</text:span> sections serve different purposes and are not mutually exclusive. A decomposed requirement normally uses both:</text:p>
      <text:p text:style-name="Text_20_body"><text:span text:style-name="Strong_20_Emphasis">Source</text:span> records external provenance.<text:span text:style-name="Strong_20_Emphasis">Derived From</text:span> records requirement decomposition and lineage.A requirement that does not result from decomposition omits the <text:span text:style-name="Strong_20_Emphasis">Derived From</text:span> section.</text:p>
      <text:h text:style-name="Heading_20_2" text:outline-level="2"><text:bookmark-start text:name="__RefHeading___conceptual-model_derivation_6"/><text:bookmark-start text:name="conceptual-model_derivation"/>Conceptual-Model Derivation<text:bookmark-end text:name="__RefHeading___conceptual-model_derivation_6"/><text:bookmark-end text:name="conceptual-model_derivation"/></text:h>
      <text:p text:style-name="Text_20_body"><text:a xlink:type="simple" xlink:href="https://wiki.didosolutions.com/dido/03-dido-te/99-annexes/annex-b-references/dte-004" text:style-name="Internet_20_link" text:visited-style-name="Visited_20_Internet_20_Link">[DTE4]</text:a> records a historical Conceptual Model. Requirements derived from `[DTE4]` identify the precise package, diagram, model element, datatype, attribute, association, enumeration, or qualified model path supporting the requirement.</text:p>
      <text:p text:style-name="Text_20_body">For example:</text:p>
      <table:table table:style-name="Table">
        <table:table-column table:style-name="odt_auto_style_table_column_4_1"/>
        <table:table-row>
          <table:table-cell office:value-type="string" table:style-name="tablecell">
            <text:p text:style-name="Preformatted_20_Text">[[dido:03-dido-te:99-annexes:annex-b-references:dte-004|[DTE4]]], conceptual datatype //yes_no_type//.</text:p>
          </table:table-cell>
        </table:table-row>
      </table:table>
      <text:p text:style-name="Text_20_body">DIDO-TE preserves the following model progression:</text:p>
      <text:p text:style-name="Text_20_body">The Conceptual Model defines implementation-independent concepts, meanings, relationships, and semantic value spaces.A Logical Model maps applicable conceptual elements and datatypes to implementable logical representations.A Physical Model maps applicable logical representations to concrete platform-specific structures, datatypes, encodings, and constraints.A requirement derived from a conceptual-model element preserves the implementation-independent meaning of the source element. It does not prescribe a logical or physical representation unless an approved constraint expressly requires that representation.</text:p>
      <text:p text:style-name="Text_20_body">Conceptual-to-logical and logical-to-physical mappings remain explicit and traceable. Each mapping identifies:</text:p>
      <text:p text:style-name="Text_20_body">The source elementThe target elementThe value correspondenceApplicable constraintsNull semantics, when applicableAny information loss or semantic changeThe rationale for the selected mapping</text:p>
      <text:h text:style-name="Heading_20_2" text:outline-level="2"><text:bookmark-start text:name="__RefHeading___source_normalisation_7"/><text:bookmark-start text:name="source_normalisation"/>Source Normalisation<text:bookmark-end text:name="__RefHeading___source_normalisation_7"/><text:bookmark-end text:name="source_normalisation"/></text:h>
      <text:p text:style-name="Text_20_body">Annex C corrects spelling, spacing, capitalisation, and naming inconsistencies when incorporating historical source material into current DIDO-TE requirements.</text:p>
      <text:p text:style-name="Text_20_body">A derivation record preserves the original source expression and identifies the normalised expression when the correction affects traceability.</text:p>
      <text:p text:style-name="Text_20_body">For example:</text:p>
      <table:table table:style-name="Table">
        <table:table-column/>
        <table:table-column/>
        <table:table-row>
          <table:table-cell office:value-type="string" table:style-name="tableheader">
            <text:p text:style-name="Table_20_Heading"> Source name in [DTE4] </text:p>
          </table:table-cell>
          <table:table-cell office:value-type="string" table:style-name="tableheader">
            <text:p text:style-name="Table_20_Heading"> Normalised name </text:p>
          </table:table-cell>
        </table:table-row>
        <table:table-row>
          <table:table-cell office:value-type="string" table:style-name="tablecell">
            <text:p text:style-name="tablealignleft"> <text:span text:style-name="Source_20_Text">Parameter_Diretion_Type</text:span> </text:p>
          </table:table-cell>
          <table:table-cell office:value-type="string" table:style-name="tablecell">
            <text:p text:style-name="tablealignleft"> <text:span text:style-name="Source_20_Text">Parameter Direction Type</text:span> </text:p>
          </table:table-cell>
        </table:table-row>
        <table:table-row>
          <table:table-cell office:value-type="string" table:style-name="tablecell">
            <text:p text:style-name="tablealignleft"> <text:span text:style-name="Source_20_Text">ParameterLlist Type</text:span> </text:p>
          </table:table-cell>
          <table:table-cell office:value-type="string" table:style-name="tablecell">
            <text:p text:style-name="tablealignleft"> <text:span text:style-name="Source_20_Text">Parameter List Type</text:span> </text:p>
          </table:table-cell>
        </table:table-row>
        <table:table-row>
          <table:table-cell office:value-type="string" table:style-name="tablecell">
            <text:p text:style-name="tablealignleft"> <text:span text:style-name="Source_20_Text">Parameter_Definition_Type</text:span> </text:p>
          </table:table-cell>
          <table:table-cell office:value-type="string" table:style-name="tablecell">
            <text:p text:style-name="tablealignleft"> <text:span text:style-name="Source_20_Text">Parameter Definition Type</text:span> </text:p>
          </table:table-cell>
        </table:table-row>
      </table:table>
      <text:p text:style-name="Text_20_body">An editorial normalisation preserves the original meaning.</text:p>
      <text:p text:style-name="Text_20_body">A change to values, constraints, cardinality, relationships, or meaning constitutes a substantive model change. Annex C records the rationale and disposition for each substantive change.</text:p>
      <text:h text:style-name="Heading_20_2" text:outline-level="2"><text:bookmark-start text:name="__RefHeading___requirement_page_structure_8"/><text:bookmark-start text:name="requirement_page_structure"/>Requirement Page Structure<text:bookmark-end text:name="__RefHeading___requirement_page_structure_8"/><text:bookmark-end text:name="requirement_page_structure"/></text:h>
      <text:p text:style-name="Text_20_body">Each leaf requirement page uses the following sections where applicable:</text:p>
      <text:p text:style-name="Text_20_body">StatementSourceDerived FromRationaleApplies ToVerificationReferenced ByDelivery PhaseImplementation StatusRequirement StatusIssuesNotes for EditorsEvery leaf requirement contains a <text:span text:style-name="Strong_20_Emphasis">Source</text:span> section.</text:p>
      <text:p text:style-name="Text_20_body">A leaf requirement contains a <text:span text:style-name="Strong_20_Emphasis">Derived From</text:span> section when it results from the decomposition of a non-leaf parent requirement.</text:p>
      <text:p text:style-name="Text_20_body">The <text:span text:style-name="Strong_20_Emphasis">Statement</text:span> section contains only the normative requirement.</text:p>
      <text:p text:style-name="Text_20_body">The <text:span text:style-name="Strong_20_Emphasis">Verification</text:span> section identifies objective activities and results that determine whether DIDO-TE satisfies the requirement.</text:p>
      <text:p text:style-name="Text_20_body">The <text:span text:style-name="Strong_20_Emphasis">Referenced By</text:span> section uses backlinks to identify pages that reference the requirement.</text:p>
      <text:h text:style-name="Heading_20_2" text:outline-level="2"><text:bookmark-start text:name="__RefHeading___normative_language_9"/><text:bookmark-start text:name="normative_language"/>Normative Language<text:bookmark-end text:name="__RefHeading___normative_language_9"/><text:bookmark-end text:name="normative_language"/></text:h>
      <text:p text:style-name="Text_20_body">Requirement Statements use the following normative terms:</text:p>
      <text:p text:style-name="Text_20_body"><text:span text:style-name="Strong_20_Emphasis">SHALL</text:span> identifies a mandatory requirement<text:span text:style-name="Strong_20_Emphasis">SHALL NOT</text:span> identifies a mandatory prohibition<text:span text:style-name="Strong_20_Emphasis">MAY</text:span> identifies a permission<text:span text:style-name="Strong_20_Emphasis">SHOULD</text:span> identifies an advisory recommendation<text:span text:style-name="Strong_20_Emphasis">SHOULD NOT</text:span> identifies an advisory prohibitionOnly <text:span text:style-name="Strong_20_Emphasis">SHALL</text:span> and <text:span text:style-name="Strong_20_Emphasis">SHALL NOT</text:span> establish mandatory conformance obligations.</text:p>
      <text:p text:style-name="Text_20_body">The Statement section contains only the normative statement.</text:p>
      <text:p text:style-name="Text_20_body">Rationale, examples, implementation information, verification information, source information, derivation information, and editorial guidance remain outside the Statement section.</text:p>
      <text:h text:style-name="Heading_20_2" text:outline-level="2"><text:bookmark-start text:name="__RefHeading___requirement_quality_10"/><text:bookmark-start text:name="requirement_quality"/>Requirement Quality<text:bookmark-end text:name="__RefHeading___requirement_quality_10"/><text:bookmark-end text:name="requirement_quality"/></text:h>
      <text:p text:style-name="Text_20_body">Each DIDO-TE requirement conforms to the applicable CWE and SDA rules.</text:p>
      <text:p text:style-name="Text_20_body">Each requirement:</text:p>
      <text:p text:style-name="Text_20_body">Has a unique and stable identifierExpresses a single, independently interpretable obligationIdentifies the responsible actorIdentifies the required behaviour, outcome, permission, or prohibitionUses defined terminology consistentlyUses explicit normative languageAvoids vague, weak, open-ended, and logically ambiguous expressionsAvoids implementation-specific mechanisms unless an approved constraint requires the mechanismSupports objective verificationPreserves traceability to source materialPreserves traceability to architecture, implementation, tests, Evidence, and conformance artifactsSDA analysis identifies candidate weaknesses. CWE evaluation confirms defects and records:</text:p>
      <text:p text:style-name="Text_20_body">The governing ruleThe defect classificationThe assigned severityThe applicable defect patternThe affected requirementThe supporting rationaleThe required disposition</text:p>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Requirement Status identifies the governance state of the requirement.</text:p>
      <text:p text:style-name="Text_20_body">Possible states include:</text:p>
      <text:p text:style-name="Text_20_body">DraftProposedApprovedDeprecatedSupersededWithdrawn</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Implementation Status identifies the state of DIDO-TE relative to the requirement.</text:p>
      <text:p text:style-name="Text_20_body">Possible states include:</text:p>
      <text:p text:style-name="Text_20_body">ImplementedPartially ImplementedDemonstratedPlannedDeferredStrategic UnscheduledUnsupportedNot AssessedRequirement Status and Implementation Status remain separate.</text:p>
      <text:p text:style-name="Text_20_body">An approved requirement may remain planned, partially implemented, deferred, unsupported, or not assessed.</text:p>
      <text:h text:style-name="Heading_20_2" text:outline-level="2"><text:bookmark-start text:name="__RefHeading___contents_13"/><text:bookmark-start text:name="contents"/>Contents<text:bookmark-end text:name="__RefHeading___contents_13"/><text:bookmark-end text:name="contents"/></text:h>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Annex C is the authoritative source for DIDO-TE normative requirements.</text:p>
      <text:p text:style-name="Text_20_body">The draft Requirements Register remains source material. Its <text:span text:style-name="Source_20_Text">REQ-0001</text:span> through <text:span text:style-name="Source_20_Text">REQ-0091</text:span> identifiers remain source-reference identifiers and do not become canonical DIDO-TE requirement identifiers.</text:p>
      <text:p text:style-name="Text_20_body">Treat <text:a xlink:type="simple" xlink:href="https://wiki.didosolutions.com/dido/03-dido-te/99-annexes/annex-b-references/dte-004" text:style-name="Internet_20_link" text:visited-style-name="Visited_20_Internet_20_Link">[DTE4]</text:a> as a historical Conceptual Model and a source of conceptual-model provenance. Do not treat every class, datatype, relationship, or diagram in `[DTE4]` as a current normative DIDO-TE requirement.</text:p>
      <text:p text:style-name="Text_20_body">Identify the precise source location for every requirement. Do not cite only a reference identifier when a more precise location exists.</text:p>
      <text:p text:style-name="Text_20_body">Use <text:span text:style-name="Strong_20_Emphasis">Source</text:span> to record external provenance. Use <text:span text:style-name="Strong_20_Emphasis">Derived From</text:span> to record requirement decomposition and lineage. Do not use one section as a substitute for the other.</text:p>
      <text:p text:style-name="Text_20_body">Preserve original source identifiers, names, and expressions in traceability records.</text:p>
      <text:p text:style-name="Text_20_body">Correct spelling and naming defects in current DIDO-TE requirements. Record the original and normalised expressions when a correction affects traceability.</text:p>
      <text:p text:style-name="Text_20_body">Do not classify changes to values, constraints, cardinality, relationships, or meaning as editorial corrections.</text:p>
      <text:p text:style-name="Text_20_body">Preserve the distinction among Conceptual Models, Logical Models, and Physical Models.</text:p>
      <text:p text:style-name="Text_20_body">Do not place implementation-specific datatypes, encodings, products, or technologies in a conceptual-model requirement unless an approved constraint expressly requires them.</text:p>
      <text:p text:style-name="Text_20_body">Record conceptual-to-logical and logical-to-physical mappings explicitly and preserve required semantic distinctions through each mapping.</text:p>
      <text:p text:style-name="Text_20_body">Apply SDA pattern detection before performing CWE evaluation.</text:p>
      <text:p text:style-name="Text_20_body">Preserve traceability from each DIDO-TE requirement to:</text:p>
      <text:p text:style-name="Text_20_body">External source materialIts parent requirement, when decomposition appliesApplicable ConOps scenariosApplicable architecture sectionsImplementation artifactsVerification activitiesVerification resultsEvidenceIdentified issuesUse a non-leaf parent page only when requirement decomposition requires one.</text:p>
      <text:p text:style-name="Text_20_body">Leaf requirement pages omit a trailing <text:span text:style-name="Source_20_Text">:start</text:span> from their namespaces.</text:p>
      <text:p text:style-name="Text_20_body">Non-leaf requirement pages retain a trailing <text:span text:style-name="Source_20_Text">:start</text:span> in their namespaces.</text:p>
      <text:p text:style-name="Text_20_body">Do not change an assigned requirement identifier because the requirement moves to another section.</text:p>
      <text:p text:style-name="Text_20_body">Do not reuse an identifier assigned to a retired, withdrawn, deprecated, or superseded requirement.</text:p>
      <text:p text:style-name="Text_20_body">Do not rename a requirement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1:40</meta:creation-date>
    <dc:creator>Generated</dc:creator>
    <dc:date>2026-08-24T08::31:40</dc:date>
    <dc:language>en-US</dc:language>
    <meta:editing-cycles>1</meta:editing-cycles>
    <meta:editing-duration>PT0S</meta:editing-duration>
    <dc:title>dido:03-dido-te:99-annexes:annex-c-requirements:start</dc:title>
  </office:meta>
</office:document-meta>
</file>