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9-define-requirements-traceability"/><text:bookmark-start text:name="__RefHeading___con-009_define_requirements_traceability_1"/><text:bookmark-start text:name="con-009_define_requirements_traceability"/>CON-009 Define Requirements Traceability<text:bookmark-end text:name="__RefHeading___con-009_define_requirements_traceability_1"/><text:bookmark-end text:name="con-009_define_requirements_traceability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 Test Environment (DIDO-TE)</text:a> specification SHALL define <text:a xlink:type="simple" xlink:href="https://wiki.didosolutions.com/dido/99_annexes/annex-b-terms-and-definitions/t/traceability" text:style-name="Internet_20_link" text:visited-style-name="Visited_20_Internet_20_Link">Traceability</text:a> between each <text:a xlink:type="simple" xlink:href="https://wiki.didosolutions.com/dido/99_annexes/annex-b-terms-and-definitions/r/requirement" text:style-name="Internet_20_link" text:visited-style-name="Visited_20_Internet_20_Link">Requirement</text:a> and the specification content that satisfies it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7, <text:span text:style-name="Emphasis">RFP Traceability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equirements Traceability provides explicit correspondence between normative Requirements and the specification content that satisfies those Requirements.</text:p>
      <text:p text:style-name="Text_20_body">This correspondence supports review, conformance assessment, change analysis, and identification of Requirements that are not fully satisfied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each Requirement traces to the specification content that satisfies i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9-define-requirements-traceability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3:17</meta:creation-date>
    <dc:creator>Generated</dc:creator>
    <dc:date>2026-08-24T02::53:17</dc:date>
    <dc:language>en-US</dc:language>
    <meta:editing-cycles>1</meta:editing-cycles>
    <meta:editing-duration>PT0S</meta:editing-duration>
    <dc:title>dido:03-dido-te:99-annexes:annex-c-requirements:11-conformance-requirements:con-009-define-requirements-traceability</dc:title>
  </office:meta>
</office:document-meta>
</file>