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8-define-mandatory-and-optional-architectural-elements"/><text:bookmark-start text:name="__RefHeading___con-008_define_mandatory_and_optional_architectural_elements_1"/><text:bookmark-start text:name="con-008_define_mandatory_and_optional_architectural_elements"/>CON-008 Define Mandatory and Optional Architectural Elements<text:bookmark-end text:name="__RefHeading___con-008_define_mandatory_and_optional_architectural_elements_1"/><text:bookmark-end text:name="con-008_define_mandatory_and_optional_architectural_elements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identify mandatory and optional architectural elements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istinguishing mandatory from optional architectural elements establishes which elements contribute to a determination of <text:a xlink:type="simple" xlink:href="https://wiki.didosolutions.com/dido/99_annexes/annex-b-terms-and-definitions/c/conformance" text:style-name="Internet_20_link" text:visited-style-name="Visited_20_Internet_20_Link">Conformance</text:a>.</text:p>
      <text:p text:style-name="Text_20_body">The distinction prevents optional architectural elements from becoming implicit conditions of Conformance and makes mandatory architectural obligations explici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identifies mandatory and optional architectural elements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8-define-mandatory-and-optional-architectural-element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2:45</meta:creation-date>
    <dc:creator>Generated</dc:creator>
    <dc:date>2026-08-24T02::52:45</dc:date>
    <dc:language>en-US</dc:language>
    <meta:editing-cycles>1</meta:editing-cycles>
    <meta:editing-duration>PT0S</meta:editing-duration>
    <dc:title>dido:03-dido-te:99-annexes:annex-c-requirements:11-conformance-requirements:con-008-define-mandatory-and-optional-architectural-elements</dc:title>
  </office:meta>
</office:document-meta>
</file>