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11-conformance-requirements:con-007-technology-independent-conformance"/><text:bookmark-start text:name="__RefHeading___con-007_technology-independent_conformance_1"/><text:bookmark-start text:name="con-007_technology-independent_conformance"/>CON-007 Technology-Independent Conformance<text:bookmark-end text:name="__RefHeading___con-007_technology-independent_conformance_1"/><text:bookmark-end text:name="con-007_technology-independent_conformance"/></text:h>
      <text:p text:style-name="Text_20_body"><text:a xlink:type="simple" xlink:href="https://wiki.didosolutions.com/dido/03-dido-te/99-annexes/annex-c-requirements/11-conformance-requirements/start" text:style-name="Internet_20_link" text:visited-style-name="Visited_20_Internet_20_Link">Return to C.1 Conformance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c/conformance_model" text:style-name="Internet_20_link" text:visited-style-name="Visited_20_Internet_20_Link">Conformance Model</text:a> SHALL determine <text:a xlink:type="simple" xlink:href="https://wiki.didosolutions.com/dido/99_annexes/annex-b-terms-and-definitions/c/conformance" text:style-name="Internet_20_link" text:visited-style-name="Visited_20_Internet_20_Link">Conformance</text:a> independently of implementation technology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ection 6.4.6, <text:span text:style-name="Emphasis">Implementation Conformance Model</text:span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echnology-independent Conformance preserves the architectural nature of DIDO-TE by separating satisfaction of architectural <text:a xlink:type="simple" xlink:href="https://wiki.didosolutions.com/dido/99_annexes/annex-b-terms-and-definitions/r/requirement" text:style-name="Internet_20_link" text:visited-style-name="Visited_20_Internet_20_Link">Requirements</text:a> from the technologies used to realise them.</text:p>
      <text:p text:style-name="Text_20_body">This separation supports evaluation of heterogeneous implementations without making a particular product, platform, protocol, modelling language, deployment topology, or implementation mechanism a prerequisite for Conformanc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DIDO-TE specification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he Conformance Model determines Conformance independently of implementation technology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Text_20_body">None.</text:p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Reference this requirement from another wiki page using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1-conformance-requirements:con-007-technology-independent-conformance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16:28</meta:creation-date>
    <dc:creator>Generated</dc:creator>
    <dc:date>2026-08-23T01::16:28</dc:date>
    <dc:language>en-US</dc:language>
    <meta:editing-cycles>1</meta:editing-cycles>
    <meta:editing-duration>PT0S</meta:editing-duration>
    <dc:title>dido:03-dido-te:99-annexes:annex-c-requirements:11-conformance-requirements:con-007-technology-independent-conformance</dc:title>
  </office:meta>
</office:document-meta>
</file>