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5-define-conformance-evidence"/><text:bookmark-start text:name="__RefHeading___con-005_define_conformance_evidence_1"/><text:bookmark-start text:name="con-005_define_conformance_evidence"/>CON-005 Define Conformance Evidence<text:bookmark-end text:name="__RefHeading___con-005_define_conformance_evidence_1"/><text:bookmark-end text:name="con-005_define_conformance_evidence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c/conformance_model" text:style-name="Internet_20_link" text:visited-style-name="Visited_20_Internet_20_Link">Conformance Model</text:a> SHALL define the <text:a xlink:type="simple" xlink:href="https://wiki.didosolutions.com/dido/99_annexes/annex-b-terms-and-definitions/e/evidence" text:style-name="Internet_20_link" text:visited-style-name="Visited_20_Internet_20_Link">Evidence</text:a> required to determine <text:a xlink:type="simple" xlink:href="https://wiki.didosolutions.com/dido/99_annexes/annex-b-terms-and-definitions/c/conformance" text:style-name="Internet_20_link" text:visited-style-name="Visited_20_Internet_20_Link">Conformance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c-requirements/11-conformance-requirements/con-001-define-conformance-model" text:style-name="Internet_20_link" text:visited-style-name="Visited_20_Internet_20_Link">CON-001 — Define Conformance Model</text:a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<text:a xlink:type="simple" xlink:href="https://wiki.didosolutions.com/dido/99_annexes/annex-b-terms-and-definitions/e/evidence" text:style-name="Internet_20_link" text:visited-style-name="Visited_20_Internet_20_Link">Evidence</text:a> provides the objective basis for determining whether the <text:a xlink:type="simple" xlink:href="https://wiki.didosolutions.com/dido/99_annexes/annex-b-terms-and-definitions/r/requirement" text:style-name="Internet_20_link" text:visited-style-name="Visited_20_Internet_20_Link">Requirements</text:a> identified by the <text:a xlink:type="simple" xlink:href="https://wiki.didosolutions.com/dido/99_annexes/annex-b-terms-and-definitions/c/conformance_model" text:style-name="Internet_20_link" text:visited-style-name="Visited_20_Internet_20_Link">Conformance Model</text:a> have been satisfied.</text:p>
      <text:p text:style-name="Text_20_body">Defining the required Evidence supports objective, repeatable, and auditable determination of <text:a xlink:type="simple" xlink:href="https://wiki.didosolutions.com/dido/99_annexes/annex-b-terms-and-definitions/c/conformance" text:style-name="Internet_20_link" text:visited-style-name="Visited_20_Internet_20_Link">Conformance</text:a>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Conformance Model defines the Evidence required to determine Conformance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5-define-conformance-evidence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58:21</meta:creation-date>
    <dc:creator>Generated</dc:creator>
    <dc:date>2026-08-24T06::58:21</dc:date>
    <dc:language>en-US</dc:language>
    <meta:editing-cycles>1</meta:editing-cycles>
    <meta:editing-duration>PT0S</meta:editing-duration>
    <dc:title>dido:03-dido-te:99-annexes:annex-c-requirements:11-conformance-requirements:con-005-define-conformance-evidence</dc:title>
  </office:meta>
</office:document-meta>
</file>