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5-state-and-time-control-requirements:stc-006-reset-the-test-timeline"/><text:bookmark-start text:name="__RefHeading___stc-006_reset_the_test_timeline_1"/><text:bookmark-start text:name="stc-006_reset_the_test_timeline"/>STC-006 — Reset the Test Timeline<text:bookmark-end text:name="__RefHeading___stc-006_reset_the_test_timeline_1"/><text:bookmark-end text:name="stc-006_reset_the_test_timeline"/></text:h>
      <text:p text:style-name="Text_20_body"><text:a xlink:type="simple" xlink:href="https://wiki.didosolutions.com/dido/03-dido-te/99-annexes/annex-c-requirements/03-functional-requirements/03-05-state-and-time-control-requirements/start" text:style-name="Internet_20_link" text:visited-style-name="Visited_20_Internet_20_Link">Go to C.3.5 State and Time Control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et the <text:span text:style-name="Strong_20_Emphasis">test timeline</text:span> to the starting point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setting a test timeline to its starting point for repeated testing<text:a xlink:type="simple" xlink:href="https://wiki.didosolutions.com/dido/03-dido-te/99-annexes/annex-b-references/dte-003" text:style-name="Internet_20_link" text:visited-style-name="Visited_20_Internet_20_Link">[DTE3] Broad Agency Announcement White Paper</text:a>, State and Time Control<text:a xlink:type="simple" xlink:href="https://wiki.didosolutions.com/dido/03-dido-te/99-annexes/annex-b-references/dte-005" text:style-name="Internet_20_link" text:visited-style-name="Visited_20_Internet_20_Link">[DTE5] DIDO-TE Requirements Register</text:a>, State and Time Control sour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epeated <text:a xlink:type="simple" xlink:href="https://wiki.didosolutions.com/dido/99_annexes/annex-b-terms-and-definitions/t/test_execution" text:style-name="Internet_20_link" text:visited-style-name="Visited_20_Internet_20_Link">Test Execution</text:a> may require the same temporal starting conditions used by an earlier execution.</text:p>
      <text:p text:style-name="Text_20_body"><text:span text:style-name="Strong_20_Emphasis">Timeline reset</text:span> returns the test timeline to its specified starting point after the timeline has progressed.</text:p>
      <text:p text:style-name="Text_20_body">The governing <text:a xlink:type="simple" xlink:href="https://wiki.didosolutions.com/dido/99_annexes/annex-b-terms-and-definitions/t/test_definition" text:style-name="Internet_20_link" text:visited-style-name="Visited_20_Internet_20_Link">Test Definition</text:a> specifies the starting point used for reset. STC-004 initially sets that starting point, while STC-006 restores the test timeline to that point for subsequent use.</text:p>
      <text:p text:style-name="Text_20_body">Resetting the test timeline allows repeated Test Executions to use the same temporal reference even when the executions occur at different wall-clock times.</text:p>
      <text:p text:style-name="Text_20_body">Timeline reset remains distinct from restoration of test state under STC-002. STC-002 restores the state conditions of the Test Environment. STC-006 restores the temporal position of the test timeline.</text:p>
      <text:p text:style-name="Text_20_body">This requirement does not prescribe a clock service, simulation engine, checkpoint mechanism, operating-system clock, or other implementation mechanism.</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starting point used for timeline reset.The test timeline can advance from its specified starting point.The advanced test timeline can be reset to the specified starting point.The reset starting-point value is distinguishable from the wall-clock time at which the reset occurs.The reset is traceable to the governing Test Definition.Timeline reset does not require a particular clock service, simulation engine, checkpoint mechanism, or operating-system clock.Verification includes advancement of the test timeline away from its starting point, followed by reset, and confirms that the timeline returns to the specified starting point.</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resets the <text:span text:style-name="Strong_20_Emphasis">test timeline</text:span> to the starting point established under STC-004.</text:p>
      <text:p text:style-name="Text_20_body">STC-002 separately restores test state. Together, state restoration and timeline reset support repeatable Test Execution without combining those independently verifiable obligation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5-state-and-time-control-requirements:stc-006-reset-the-test-timelin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4:44</meta:creation-date>
    <dc:creator>Generated</dc:creator>
    <dc:date>2026-08-24T08::24:44</dc:date>
    <dc:language>en-US</dc:language>
    <meta:editing-cycles>1</meta:editing-cycles>
    <meta:editing-duration>PT0S</meta:editing-duration>
    <dc:title>dido:03-dido-te:99-annexes:annex-c-requirements:03-functional-requirements:03-05-state-and-time-control-requirements:stc-006-reset-the-test-timeline</dc:title>
  </office:meta>
</office:document-meta>
</file>