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5-state-and-time-control-requirements:stc-004-set-the-test-timeline-starting-point"/><text:bookmark-start text:name="__RefHeading___stc-004_set_the_test_timeline_starting_point_1"/><text:bookmark-start text:name="stc-004_set_the_test_timeline_starting_point"/>STC-004 — Set the Test Timeline Starting Point<text:bookmark-end text:name="__RefHeading___stc-004_set_the_test_timeline_starting_point_1"/><text:bookmark-end text:name="stc-004_set_the_test_timeline_starting_point"/></text:h>
      <text:p text:style-name="Text_20_body"><text:a xlink:type="simple" xlink:href="https://wiki.didosolutions.com/dido/03-dido-te/99-annexes/annex-c-requirements/03-functional-requirements/03-05-state-and-time-control-requirements/start" text:style-name="Internet_20_link" text:visited-style-name="Visited_20_Internet_20_Link">Go to C.3.5 State and Time Control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-TE</text:a> SHALL set the starting point of the <text:span text:style-name="Strong_20_Emphasis">test timeline</text:span> to the value specified by the governing <text:a xlink:type="simple" xlink:href="https://wiki.didosolutions.com/dido/99_annexes/annex-b-terms-and-definitions/t/test_definition" text:style-name="Internet_20_link" text:visited-style-name="Visited_20_Internet_20_Link">Test Definition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configurable starting points for defined and artificial test timelines<text:a xlink:type="simple" xlink:href="https://wiki.didosolutions.com/dido/03-dido-te/99-annexes/annex-b-references/dte-003" text:style-name="Internet_20_link" text:visited-style-name="Visited_20_Internet_20_Link">[DTE3] Broad Agency Announcement White Paper</text:a>, State and Time Control<text:a xlink:type="simple" xlink:href="https://wiki.didosolutions.com/dido/03-dido-te/99-annexes/annex-b-references/dte-005" text:style-name="Internet_20_link" text:visited-style-name="Visited_20_Internet_20_Link">[DTE5] DIDO-TE Requirements Register</text:a>, State and Time Control source requirements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span text:style-name="Strong_20_Emphasis">test timeline</text:span> provides the temporal context used during <text:a xlink:type="simple" xlink:href="https://wiki.didosolutions.com/dido/99_annexes/annex-b-terms-and-definitions/t/test_execution" text:style-name="Internet_20_link" text:visited-style-name="Visited_20_Internet_20_Link">Test Execution</text:a>.</text:p>
      <text:p text:style-name="Text_20_body">The <text:span text:style-name="Strong_20_Emphasis">timeline starting point</text:span> identifies the test-time value from which that temporal context begins.</text:p>
      <text:p text:style-name="Text_20_body">The governing <text:a xlink:type="simple" xlink:href="https://wiki.didosolutions.com/dido/99_annexes/annex-b-terms-and-definitions/t/test_definition" text:style-name="Internet_20_link" text:visited-style-name="Visited_20_Internet_20_Link">Test Definition</text:a> specifies the required starting point. DIDO-TE sets the established test timeline to that value before the timeline is used for Test Execution.</text:p>
      <text:p text:style-name="Text_20_body">A configurable starting point allows repeated Test Executions to begin from the same temporal reference even when those executions occur at different wall-clock times.</text:p>
      <text:p text:style-name="Text_20_body">Setting the timeline starting point is distinct from establishing the timeline itself, controlling the rate at which the timeline progresses, or resetting the timeline after it has advanced. STC-003, STC-005, and STC-006 govern those separate obligations.</text:p>
      <text:p text:style-name="Text_20_body">This requirement does not prescribe the representation used for the starting-point value or the clock, simulation, or time-service mechanism used to establish i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t/test_environment" text:style-name="Internet_20_link" text:visited-style-name="Visited_20_Internet_20_Link">Test Environment</text:a>
      <text:a xlink:type="simple" xlink:href="https://wiki.didosolutions.com/dido/99_annexes/annex-b-terms-and-definitions/t/test_definition" text:style-name="Internet_20_link" text:visited-style-name="Visited_20_Internet_20_Link">Test Definition</text:a>
      <text:a xlink:type="simple" xlink:href="https://wiki.didosolutions.com/dido/99_annexes/annex-b-terms-and-definitions/t/test_execution" text:style-name="Internet_20_link" text:visited-style-name="Visited_20_Internet_20_Link">Test Execution</text:a>
      <text:a xlink:type="simple" xlink:href="https://wiki.didosolutions.com/dido/99_annexes/annex-b-terms-and-definitions/c/configuration" text:style-name="Internet_20_link" text:visited-style-name="Visited_20_Internet_20_Link">Configuration</text:a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governing Test Definition specifies a starting-point value for the test timeline.The test timeline is set to the specified starting-point value before it is used during Test Execution.The configured starting-point value can be determined independently of wall-clock time.Repeated Test Executions can use the same specified starting-point value.The configured starting point is traceable to the governing Test Definition.Setting the starting point does not require a particular clock service, simulation engine, time representation, or operating-system mechanism.Verification includes a Test Definition specifying a test timeline starting point and confirms that the test timeline begins at the specified valu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h text:style-name="Heading_20_2" text:outline-level="2"><text:bookmark-start text:name="__RefHeading___conops_relationship_8"/><text:bookmark-start text:name="conops_relationship"/>ConOps Relationship<text:bookmark-end text:name="__RefHeading___conops_relationship_8"/><text:bookmark-end text:name="conops_relationship"/></text:h>
      <text:p text:style-name="Text_20_body">This requirement sets the <text:span text:style-name="Strong_20_Emphasis">starting point</text:span> of the test timeline established under STC-003.</text:p>
      <text:p text:style-name="Text_20_body">STC-005 separately controls the rate at which the test timeline progresses, and STC-006 separately resets the timeline for repeated execution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TBD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h text:style-name="Heading_20_2" text:outline-level="2"><text:bookmark-start text:name="__RefHeading___statement_reference_11"/><text:bookmark-start text:name="statement_reference"/>Statement Reference<text:bookmark-end text:name="__RefHeading___statement_reference_11"/><text:bookmark-end text:name="statement_referenc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3-functional-requirements:03-05-state-and-time-control-requirements:stc-004-set-the-test-timeline-starting-point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1:13</meta:creation-date>
    <dc:creator>Generated</dc:creator>
    <dc:date>2026-08-24T02::01:13</dc:date>
    <dc:language>en-US</dc:language>
    <meta:editing-cycles>1</meta:editing-cycles>
    <meta:editing-duration>PT0S</meta:editing-duration>
    <dc:title>dido:03-dido-te:99-annexes:annex-c-requirements:03-functional-requirements:03-05-state-and-time-control-requirements:stc-004-set-the-test-timeline-starting-point</dc:title>
  </office:meta>
</office:document-meta>
</file>