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5-state-and-time-control-requirements:stc-002-restore-test-state"/><text:bookmark-start text:name="__RefHeading___stc-002_restore_test_state_1"/><text:bookmark-start text:name="stc-002_restore_test_state"/>STC-002 — Restore Test State<text:bookmark-end text:name="__RefHeading___stc-002_restore_test_state_1"/><text:bookmark-end text:name="stc-002_restore_test_state"/></text:h>
      <text:p text:style-name="Text_20_body"><text:a xlink:type="simple" xlink:href="https://wiki.didosolutions.com/dido/03-dido-te/99-annexes/annex-c-requirements/03-functional-requirements/03-05-state-and-time-control-requirements/start" text:style-name="Internet_20_link" text:visited-style-name="Visited_20_Internet_20_Link">Go to C.3.5 State and Time Control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store the state specified by the governing <text:a xlink:type="simple" xlink:href="https://wiki.didosolutions.com/dido/99_annexes/annex-b-terms-and-definitions/t/test_definition" text:style-name="Internet_20_link" text:visited-style-name="Visited_20_Internet_20_Link">Test Definition</text:a> before a repeated <text:a xlink:type="simple" xlink:href="https://wiki.didosolutions.com/dido/99_annexes/annex-b-terms-and-definitions/t/test_execution" text:style-name="Internet_20_link" text:visited-style-name="Visited_20_Internet_20_Link">Test Execution</text:a> begins.</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repeated initialization from a desired starting point, restart from an unmodified baseline state, and repeatable test execution<text:a xlink:type="simple" xlink:href="https://wiki.didosolutions.com/dido/03-dido-te/99-annexes/annex-b-references/dte-002" text:style-name="Internet_20_link" text:visited-style-name="Visited_20_Internet_20_Link">[DTE2] Non-Traditional BAA Submission</text:a>, controlled initial states and repeatable testing<text:a xlink:type="simple" xlink:href="https://wiki.didosolutions.com/dido/03-dido-te/99-annexes/annex-b-references/dte-003" text:style-name="Internet_20_link" text:visited-style-name="Visited_20_Internet_20_Link">[DTE3] Broad Agency Announcement White Paper</text:a>, controlled initial states and repeatable testing<text:a xlink:type="simple" xlink:href="https://wiki.didosolutions.com/dido/03-dido-te/99-annexes/annex-b-references/dte-005" text:style-name="Internet_20_link" text:visited-style-name="Visited_20_Internet_20_Link">[DTE5] DIDO-TE Requirements Register</text:a>, State and Time Control sour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Repeated testing requires the ability to return the Test Environment to controlled conditions before another Test Execution begins.</text:p>
      <text:p text:style-name="Text_20_body"><text:span text:style-name="Strong_20_Emphasis">State restoration</text:span> returns the relevant parts of the <text:a xlink:type="simple" xlink:href="https://wiki.didosolutions.com/dido/99_annexes/annex-b-terms-and-definitions/t/test_environment" text:style-name="Internet_20_link" text:visited-style-name="Visited_20_Internet_20_Link">Test Environment</text:a> to the state specified for the repeated Test Execution.</text:p>
      <text:p text:style-name="Text_20_body">The restored state may include the condition of participating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t/twin_realization" text:style-name="Internet_20_link" text:visited-style-name="Visited_20_Internet_20_Link">Twin Realizations</text:a>, data, <text:a xlink:type="simple" xlink:href="https://wiki.didosolutions.com/dido/99_annexes/annex-b-terms-and-definitions/c/configuration" text:style-name="Internet_20_link" text:visited-style-name="Visited_20_Internet_20_Link">Configuration</text:a>, or other <text:a xlink:type="simple" xlink:href="https://wiki.didosolutions.com/dido/99_annexes/annex-b-terms-and-definitions/r/resource" text:style-name="Internet_20_link" text:visited-style-name="Visited_20_Internet_20_Link">Resources</text:a> when those conditions are specified by the governing Test Definition.</text:p>
      <text:p text:style-name="Text_20_body">The governing Test Definition determines the state to be restored. DIDO-TE restores those specified conditions before the repeated Test Execution begins.</text:p>
      <text:p text:style-name="Text_20_body">State restoration is distinct from initial-state establishment. STC-001 establishes the initial state required for Test Execution. STC-002 restores specified state for subsequent or repeated Test Execution.</text:p>
      <text:p text:style-name="Text_20_body">Restoration does not require the prior state to have been preserved using a particular snapshot, checkpoint, image, storage, or virtualization mechanism. The requirement concerns the resulting restored state rather than the mechanism used to produce it.</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r/resource" text:style-name="Internet_20_link" text:visited-style-name="Visited_20_Internet_20_Link">Resour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specifies the state required before the repeated Test Execution.The specified state is restored before the repeated Test Execution begins.Each condition specified as part of the restored state can be verified before Test Execution.State changed by a preceding Test Execution does not remain when that state differs from the state specified for the repeated Test Execution.Conditions not specified by the governing Test Definition are not required by this requirement.The restored state is traceable to the governing Test Definition.Restoration does not require a particular snapshot, checkpoint, storage, virtualization, or provisioning technology.Verification includes a Test Execution that changes at least one specified state condition, followed by restoration and a repeated Test Execution, and confirms that the specified state is restored before the repeated execution begins.</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restores the <text:span text:style-name="Strong_20_Emphasis">starting state</text:span> required for repeated Test Execution.</text:p>
      <text:p text:style-name="Text_20_body">STC-001 establishes an initial test state. STC-002 restores the specified state after preceding activity has changed the Test Environment.</text:p>
      <text:p text:style-name="Text_20_body">The remaining STC requirements govern the temporal context associated with repeated Test Execu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5-state-and-time-control-requirements:stc-002-restore-test-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51:15</meta:creation-date>
    <dc:creator>Generated</dc:creator>
    <dc:date>2026-08-24T03::51:15</dc:date>
    <dc:language>en-US</dc:language>
    <meta:editing-cycles>1</meta:editing-cycles>
    <meta:editing-duration>PT0S</meta:editing-duration>
    <dc:title>dido:03-dido-te:99-annexes:annex-c-requirements:03-functional-requirements:03-05-state-and-time-control-requirements:stc-002-restore-test-state</dc:title>
  </office:meta>
</office:document-meta>
</file>