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03-04-virtual-network-and-communication-requirements:net-006-connect-real-world-nodes-through-a-virtual-network:start"/><text:bookmark-start text:name="__RefHeading___net-006_connect_real-world_nodes_through_a_virtual_network_1"/><text:bookmark-start text:name="net-006_connect_real-world_nodes_through_a_virtual_network"/>NET-006 — Connect Real-World Nodes Through a Virtual Network<text:bookmark-end text:name="__RefHeading___net-006_connect_real-world_nodes_through_a_virtual_network_1"/><text:bookmark-end text:name="net-006_connect_real-world_nodes_through_a_virtual_network"/></text:h>
      <text:p text:style-name="Text_20_body"><text:a xlink:type="simple" xlink:href="https://wiki.didosolutions.com/dido/03-dido-te/99-annexes/annex-c-requirements/03-functional-requirements/03-04-virtual-network-and-communication-requirements/start" text:style-name="Internet_20_link" text:visited-style-name="Visited_20_Internet_20_Link">Go to C.3.4 Virtual Network and Communication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d/dido-te" text:style-name="Internet_20_link" text:visited-style-name="Visited_20_Internet_20_Link">DIDO-TE</text:a> SHALL connect each <text:a xlink:type="simple" xlink:href="https://wiki.didosolutions.com/dido/99_annexes/annex-b-terms-and-definitions/r/real-world_node" text:style-name="Internet_20_link" text:visited-style-name="Visited_20_Internet_20_Link">Real-World Node</text:a> specified by the governing <text:a xlink:type="simple" xlink:href="https://wiki.didosolutions.com/dido/99_annexes/annex-b-terms-and-definitions/t/test_definition" text:style-name="Internet_20_link" text:visited-style-name="Visited_20_Internet_20_Link">Test Definition</text:a> through the assigned <text:a xlink:type="simple" xlink:href="https://wiki.didosolutions.com/dido/99_annexes/annex-b-terms-and-definitions/v/virtual_network" text:style-name="Internet_20_link" text:visited-style-name="Visited_20_Internet_20_Link">Virtual Network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cooperation between Virtual Networks and physical Nodes, geographically remote Nodes, and interaction with real-world devices, Nodes, and systems<text:a xlink:type="simple" xlink:href="https://wiki.didosolutions.com/dido/03-dido-te/99-annexes/annex-b-references/dte-002" text:style-name="Internet_20_link" text:visited-style-name="Visited_20_Internet_20_Link">[DTE2] Non-Traditional BAA Submission</text:a>, Digital Twin, Virtual Network, and distributed interoperability testing concepts<text:a xlink:type="simple" xlink:href="https://wiki.didosolutions.com/dido/03-dido-te/99-annexes/annex-b-references/dte-003" text:style-name="Internet_20_link" text:visited-style-name="Visited_20_Internet_20_Link">[DTE3] Broad Agency Announcement White Paper</text:a>, distributed interoperability testing involving virtual and real-world systems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distributed <text:a xlink:type="simple" xlink:href="https://wiki.didosolutions.com/dido/99_annexes/annex-b-terms-and-definitions/t/test_environment" text:style-name="Internet_20_link" text:visited-style-name="Visited_20_Internet_20_Link">Test Environment</text:a> may include both virtual participants and <text:a xlink:type="simple" xlink:href="https://wiki.didosolutions.com/dido/99_annexes/annex-b-terms-and-definitions/r/real-world_node" text:style-name="Internet_20_link" text:visited-style-name="Visited_20_Internet_20_Link">Real-World Nodes</text:a>.</text:p>
      <text:p text:style-name="Text_20_body">A Real-World Node is the actual Node, system, device, service, or environment represented or exercised during testing. Its participation in a test should not require the Virtual Network to be replaced by a separate communication model.</text:p>
      <text:p text:style-name="Text_20_body">Connecting a Real-World Node through a <text:a xlink:type="simple" xlink:href="https://wiki.didosolutions.com/dido/99_annexes/annex-b-terms-and-definitions/v/virtual_network" text:style-name="Internet_20_link" text:visited-style-name="Visited_20_Internet_20_Link">Virtual Network</text:a> allows virtual and real-world participants to operate within the same controlled communication environment.</text:p>
      <text:p text:style-name="Text_20_body">The governing <text:a xlink:type="simple" xlink:href="https://wiki.didosolutions.com/dido/99_annexes/annex-b-terms-and-definitions/t/test_definition" text:style-name="Internet_20_link" text:visited-style-name="Visited_20_Internet_20_Link">Test Definition</text:a> specifies the Real-World Nodes that participate in the test. The network assignment determines the Virtual Network through which each participating Real-World Node communicates.</text:p>
      <text:p text:style-name="Text_20_body">Connection of a Real-World Node does not imply unrestricted communication with every other entity connected to the Virtual Network. Permitted communication relationships remain governed by the defined <text:a xlink:type="simple" xlink:href="https://wiki.didosolutions.com/dido/99_annexes/annex-b-terms-and-definitions/n/network_topology" text:style-name="Internet_20_link" text:visited-style-name="Visited_20_Internet_20_Link">Network Topology</text:a> and other communication controls.</text:p>
      <text:p text:style-name="Text_20_body">This requirement does not prescribe the physical or logical mechanism used to connect a Real-World Node to the Virtual Network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a xlink:type="simple" xlink:href="https://wiki.didosolutions.com/dido/99_annexes/annex-b-terms-and-definitions/d/dido-te" text:style-name="Internet_20_link" text:visited-style-name="Visited_20_Internet_20_Link">DIDO-TE</text:a>
      <text:a xlink:type="simple" xlink:href="https://wiki.didosolutions.com/dido/99_annexes/annex-b-terms-and-definitions/r/real-world_node" text:style-name="Internet_20_link" text:visited-style-name="Visited_20_Internet_20_Link">Real-World Node</text:a>
      <text:a xlink:type="simple" xlink:href="https://wiki.didosolutions.com/dido/99_annexes/annex-b-terms-and-definitions/v/virtual_network" text:style-name="Internet_20_link" text:visited-style-name="Visited_20_Internet_20_Link">Virtual Network</text:a>
      <text:a xlink:type="simple" xlink:href="https://wiki.didosolutions.com/dido/99_annexes/annex-b-terms-and-definitions/n/network_topology" text:style-name="Internet_20_link" text:visited-style-name="Visited_20_Internet_20_Link">Network Topology</text:a>
      <text:a xlink:type="simple" xlink:href="https://wiki.didosolutions.com/dido/99_annexes/annex-b-terms-and-definitions/n/node" text:style-name="Internet_20_link" text:visited-style-name="Visited_20_Internet_20_Link">Node</text:a>
      <text:a xlink:type="simple" xlink:href="https://wiki.didosolutions.com/dido/99_annexes/annex-b-terms-and-definitions/t/test_environment" text:style-name="Internet_20_link" text:visited-style-name="Visited_20_Internet_20_Link">Test Environment</text:a>
      <text:a xlink:type="simple" xlink:href="https://wiki.didosolutions.com/dido/99_annexes/annex-b-terms-and-definitions/t/test_definition" text:style-name="Internet_20_link" text:visited-style-name="Visited_20_Internet_20_Link">Test Definition</text:a>
      <text:a xlink:type="simple" xlink:href="https://wiki.didosolutions.com/dido/99_annexes/annex-b-terms-and-definitions/c/configuration" text:style-name="Internet_20_link" text:visited-style-name="Visited_20_Internet_20_Link">Configuration</text:a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Each Real-World Node specified by the governing Test Definition can be connected through its assigned Virtual Network.The connected Real-World Node is identifiable within the Test Environment.Connection of the Real-World Node does not create communication relationships absent from the defined Network Topology.A Real-World Node can participate in communication with virtual participants through the Virtual Network when such communication is defined by the Network Topology.Connection of a Real-World Node is traceable to the governing Test Definition.Connection does not require a particular networking product, gateway technology, middleware implementation, cloud provider, or physical network.Verification includes a Test Definition specifying at least one Real-World Node and confirms that the Node is connected through its assigned Virtual Network and participates only in communication relationships defined by the Network Topology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h text:style-name="Heading_20_2" text:outline-level="2"><text:bookmark-start text:name="__RefHeading___conops_relationship_8"/><text:bookmark-start text:name="conops_relationship"/>ConOps Relationship<text:bookmark-end text:name="__RefHeading___conops_relationship_8"/><text:bookmark-end text:name="conops_relationship"/></text:h>
      <text:p text:style-name="Text_20_body">This requirement supports integration of Real-World Nodes into a distributed Test Environment while preserving the Virtual Network as the controlled communication environment.</text:p>
      <text:p text:style-name="Text_20_body">NET-001 establishes the Virtual Network, NET-002 defines its Network Topology, NET-003 connects participating Nodes generally, and NET-006 specifically confirms participation by Real-World Nodes.</text:p>
      <text:h text:style-name="Heading_20_2" text:outline-level="2"><text:bookmark-start text:name="__RefHeading___delivery_phase_9"/><text:bookmark-start text:name="delivery_phase"/>Delivery Phase<text:bookmark-end text:name="__RefHeading___delivery_phase_9"/><text:bookmark-end text:name="delivery_phase"/></text:h>
      <text:p text:style-name="Text_20_body">TBD</text:p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Text_20_body">Draft</text:p>
      <text:h text:style-name="Heading_20_2" text:outline-level="2"><text:bookmark-start text:name="__RefHeading___statement_reference_11"/><text:bookmark-start text:name="statement_reference"/>Statement Reference<text:bookmark-end text:name="__RefHeading___statement_reference_11"/><text:bookmark-end text:name="statement_referenc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3-functional-requirements:03-04-virtual-network-and-communication-requirements:net-006-connect-real-world-nodes-through-a-virtual-network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18:26</meta:creation-date>
    <dc:creator>Generated</dc:creator>
    <dc:date>2026-08-23T01::18:26</dc:date>
    <dc:language>en-US</dc:language>
    <meta:editing-cycles>1</meta:editing-cycles>
    <meta:editing-duration>PT0S</meta:editing-duration>
    <dc:title>dido:03-dido-te:99-annexes:annex-c-requirements:03-functional-requirements:03-04-virtual-network-and-communication-requirements:net-006-connect-real-world-nodes-through-a-virtual-network:start</dc:title>
  </office:meta>
</office:document-meta>
</file>