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4-virtual-network-and-communication-requirements:net-004-configure-communication-characteristics:start"/><text:bookmark-start text:name="__RefHeading___net-004_configure_communication_characteristics_1"/><text:bookmark-start text:name="net-004_configure_communication_characteristics"/>NET-004 — Configure Communication Characteristics<text:bookmark-end text:name="__RefHeading___net-004_configure_communication_characteristics_1"/><text:bookmark-end text:name="net-004_configure_communication_characteristics"/></text:h>
      <text:p text:style-name="Text_20_body"><text:a xlink:type="simple" xlink:href="https://wiki.didosolutions.com/dido/03-dido-te/99-annexes/annex-c-requirements/03-functional-requirements/03-04-virtual-network-and-communication-requirements/start" text:style-name="Internet_20_link" text:visited-style-name="Visited_20_Internet_20_Link">Go to C.3.4 Virtual Network and Communication Requirements</text:a></text:p>
      <text:p text:style-name="Text_20_body">NET-004 is a non-leaf requirement group governing configuration of the <text:a xlink:type="simple" xlink:href="https://wiki.didosolutions.com/dido/99_annexes/annex-b-terms-and-definitions/c/communication_characteristic" text:style-name="Internet_20_link" text:visited-style-name="Visited_20_Internet_20_Link">Communication Characteristics</text:a> associated with communication through a <text:a xlink:type="simple" xlink:href="https://wiki.didosolutions.com/dido/99_annexes/annex-b-terms-and-definitions/v/virtual_network" text:style-name="Internet_20_link" text:visited-style-name="Visited_20_Internet_20_Link">Virtual Network</text:a>.</text:p>
      <text:p text:style-name="Text_20_body">Communication Characteristics describe aspects of information exchange that may affect the behavior of a distributed system during testing.</text:p>
      <text:p text:style-name="Text_20_body">The DIDO-TE source material explicitly identifies communication latency, communication protocols, and <text:a xlink:type="simple" xlink:href="https://wiki.didosolutions.com/dido/99_annexes/annex-b-terms-and-definitions/q/qos" text:style-name="Internet_20_link" text:visited-style-name="Visited_20_Internet_20_Link">Quality of Service</text:a> concepts as characteristics relevant to communication among distributed Nodes.</text:p>
      <text:p text:style-name="Text_20_body">A <text:a xlink:type="simple" xlink:href="https://wiki.didosolutions.com/dido/99_annexes/annex-b-terms-and-definitions/c/communication_parameter" text:style-name="Internet_20_link" text:visited-style-name="Visited_20_Internet_20_Link">Communication Parameter</text:a> specifies a value, condition, or constraint governing a Communication Characteristic. This requirement group therefore separates the characteristic being configured from the values or constraints used to configure that characteristic.</text:p>
      <text:p text:style-name="Text_20_body">Communication Characteristics remain distinct from the <text:a xlink:type="simple" xlink:href="https://wiki.didosolutions.com/dido/99_annexes/annex-b-terms-and-definitions/n/network_topology" text:style-name="Internet_20_link" text:visited-style-name="Visited_20_Internet_20_Link">Network Topology</text:a> defined under NET-002. Network Topology establishes communication relationships among participating entities. Communication Characteristics govern how communication behaves across those relationships.</text:p>
      <text:p text:style-name="Text_20_body">Conformance is assessed against the individual leaf requirements listed below. NET-004 does not establish a separate conformance obligation.</text:p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Requirement Title </text:p>
          </table:table-cell>
          <table:table-cell office:value-type="string" table:style-name="tableheader">
            <text:p text:style-name="Table_20_Heading"> Purpose </text:p>
          </table:table-cell>
        </table:table-row>
        <table:table-row>
          <table:table-cell office:value-type="string" table:style-name="tablecell">
            <text:p text:style-name="tablealignleft"> NET-004a </text:p>
          </table:table-cell>
          <table:table-cell office:value-type="string" table:style-name="tablecell">
            <text:p text:style-name="tablealignleft"> Configure Communication Latency </text:p>
          </table:table-cell>
          <table:table-cell office:value-type="string" table:style-name="tablecell">
            <text:p text:style-name="tablealignleft"> Configure the communication latency specified for a Virtual Network. </text:p>
          </table:table-cell>
        </table:table-row>
        <table:table-row>
          <table:table-cell office:value-type="string" table:style-name="tablecell">
            <text:p text:style-name="tablealignleft"> NET-004b </text:p>
          </table:table-cell>
          <table:table-cell office:value-type="string" table:style-name="tablecell">
            <text:p text:style-name="tablealignleft"> Configure Communication Protocol </text:p>
          </table:table-cell>
          <table:table-cell office:value-type="string" table:style-name="tablecell">
            <text:p text:style-name="tablealignleft"> Configure the communication protocol specified for a Virtual Network. </text:p>
          </table:table-cell>
        </table:table-row>
        <table:table-row>
          <table:table-cell office:value-type="string" table:style-name="tablecell">
            <text:p text:style-name="tablealignleft"> NET-004c </text:p>
          </table:table-cell>
          <table:table-cell office:value-type="string" table:style-name="tablecell">
            <text:p text:style-name="tablealignleft"> Configure Quality of Service </text:p>
          </table:table-cell>
          <table:table-cell office:value-type="string" table:style-name="tablecell">
            <text:p text:style-name="tablealignleft"> Configure the Quality of Service characteristics specified for a Virtual Network. </text:p>
          </table:table-cell>
        </table:table-row>
      </table:table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  <text:a xlink:type="simple" xlink:href="https://wiki.didosolutions.com/dido/03-dido-te/99-annexes/annex-c-requirements/03-functional-requirements/03-04-virtual-network-and-communication-requirements/net-004-configure-communication-characteristics/net-004a-configure-communication-latency" text:style-name="Internet_20_link" text:visited-style-name="Visited_20_Internet_20_Link">NET-004a — Configure Communication Latency</text:a>
      <text:a xlink:type="simple" xlink:href="https://wiki.didosolutions.com/dido/03-dido-te/99-annexes/annex-c-requirements/03-functional-requirements/03-04-virtual-network-and-communication-requirements/net-004-configure-communication-characteristics/net-004b-configure-communication-protocol" text:style-name="Internet_20_link" text:visited-style-name="Visited_20_Internet_20_Link">NET-004b — Configure Communication Protocol</text:a>
      <text:a xlink:type="simple" xlink:href="https://wiki.didosolutions.com/dido/03-dido-te/99-annexes/annex-c-requirements/03-functional-requirements/03-04-virtual-network-and-communication-requirements/net-004-configure-communication-characteristics/net-004c-configure-quality-of-service" text:style-name="Internet_20_link" text:visited-style-name="Visited_20_Internet_20_Link">NET-004c — Configure Quality of Service</text:a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representation and configuration of distance, latency, and communication protocols within Virtual Networks<text:a xlink:type="simple" xlink:href="https://wiki.didosolutions.com/dido/03-dido-te/99-annexes/annex-b-references/dte-002" text:style-name="Internet_20_link" text:visited-style-name="Visited_20_Internet_20_Link">[DTE2] Non-Traditional BAA Submission</text:a>, Virtual Networks and Communication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DDS publish-subscribe and Quality of Service concepts</text:p>
      <text:h text:style-name="Heading_20_2" text:outline-level="2"><text:bookmark-start text:name="__RefHeading___rationale_5"/><text:bookmark-start text:name="rationale"/>Rationale<text:bookmark-end text:name="__RefHeading___rationale_5"/><text:bookmark-end text:name="rationale"/></text:h>
      <text:p text:style-name="Text_20_body">Distributed-system behavior may depend upon the characteristics of communication among participating <text:a xlink:type="simple" xlink:href="https://wiki.didosolutions.com/dido/99_annexes/annex-b-terms-and-definitions/n/node" text:style-name="Internet_20_link" text:visited-style-name="Visited_20_Internet_20_Link">Nodes</text:a> and other communicating entities.</text:p>
      <text:p text:style-name="Text_20_body">A <text:a xlink:type="simple" xlink:href="https://wiki.didosolutions.com/dido/99_annexes/annex-b-terms-and-definitions/v/virtual_network" text:style-name="Internet_20_link" text:visited-style-name="Visited_20_Internet_20_Link">Virtual Network</text:a> therefore requires the ability to represent the Communication Characteristics specified for a test independently of the physical communication infrastructure used to realize the network.</text:p>
      <text:p text:style-name="Text_20_body">The source material explicitly identifies latency and communication protocols as configurable aspects of a Virtual Network. The DIDO Reference Architecture additionally provides Quality of Service concepts relevant to distributed communication.</text:p>
      <text:p text:style-name="Text_20_body">These characteristics are independently configurable and independently verifiable. NET-004 therefore decomposes them into separate leaf requirements rather than combining them into a single normative Statement.</text:p>
      <text:p text:style-name="Text_20_body">A Communication Characteristic identifies the aspect of communication being controlled. A <text:a xlink:type="simple" xlink:href="https://wiki.didosolutions.com/dido/99_annexes/annex-b-terms-and-definitions/c/communication_parameter" text:style-name="Internet_20_link" text:visited-style-name="Visited_20_Internet_20_Link">Communication Parameter</text:a> provides the value, condition, or constraint governing that characteristic.</text:p>
      <text:p text:style-name="Text_20_body">The requirement group remains implementation-neutral. It does not require DDS, a particular network emulator, software-defined networking, middleware, or another specific communication technology.</text:p>
      <text:h text:style-name="Heading_20_2" text:outline-level="2"><text:bookmark-start text:name="__RefHeading___applies_to_6"/><text:bookmark-start text:name="applies_to"/>Applies To<text:bookmark-end text:name="__RefHeading___applies_to_6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v/virtual_network" text:style-name="Internet_20_link" text:visited-style-name="Visited_20_Internet_20_Link">Virtual Network</text:a>
      <text:a xlink:type="simple" xlink:href="https://wiki.didosolutions.com/dido/99_annexes/annex-b-terms-and-definitions/c/communication_characteristic" text:style-name="Internet_20_link" text:visited-style-name="Visited_20_Internet_20_Link">Communication Characteristic</text:a>
      <text:a xlink:type="simple" xlink:href="https://wiki.didosolutions.com/dido/99_annexes/annex-b-terms-and-definitions/c/communication_parameter" text:style-name="Internet_20_link" text:visited-style-name="Visited_20_Internet_20_Link">Communication Parameter</text:a>
      <text:a xlink:type="simple" xlink:href="https://wiki.didosolutions.com/dido/99_annexes/annex-b-terms-and-definitions/n/network_topology" text:style-name="Internet_20_link" text:visited-style-name="Visited_20_Internet_20_Link">Network Topology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c/configuration" text:style-name="Internet_20_link" text:visited-style-name="Visited_20_Internet_20_Link">Configuration</text:a>
      <text:a xlink:type="simple" xlink:href="https://wiki.didosolutions.com/dido/99_annexes/annex-b-terms-and-definitions/q/qos" text:style-name="Internet_20_link" text:visited-style-name="Visited_20_Internet_20_Link">Quality of Service</text:a>
      <text:a xlink:type="simple" xlink:href="https://wiki.didosolutions.com/dido/99_annexes/annex-b-terms-and-definitions/d/dds" text:style-name="Internet_20_link" text:visited-style-name="Visited_20_Internet_20_Link">DDS</text:a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group governs configuration of the Communication Characteristics applied to communication through the Virtual Network.</text:p>
      <text:p text:style-name="Text_20_body">NET-001 establishes the Virtual Network, NET-002 defines its Network Topology, and NET-003 connects participating Nodes through that network.</text:p>
      <text:p text:style-name="Text_20_body">The subordinate NET-004 requirements configure individual characteristics of communication without prescribing the implementation mechanism used to realize those characteristics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NET-004 is a non-leaf requirement group and does not contain an independent normative Statement or Verification section.</text:p>
      <text:p text:style-name="Text_20_body">The explicit child links under Contents remain while the subordinate requirement pages are being created and reviewed. After all child pages exist, you may remove the explicit links because the <text:span text:style-name="Source_20_Text">indexmenu</text:span> automatically discovers them.</text:p>
      <text:p text:style-name="Text_20_body">Add subordinate Communication Characteristic requirements only when the source material or an approved architectural derivation establishes an independently verifiable obligation.</text:p>
      <text:p text:style-name="Text_20_body">Do not infer packet loss, jitter, bandwidth limitations, routing behavior, or other specific Communication Characteristics solely from references to degraded or contested communication conditions.</text:p>
      <text:p text:style-name="Text_20_body">NET-004 governs configuration of Communication Characteristics. NET-005 separately governs reproduction of <text:a xlink:type="simple" xlink:href="https://wiki.didosolutions.com/dido/99_annexes/annex-b-terms-and-definitions/d/degraded_communication_condition" text:style-name="Internet_20_link" text:visited-style-name="Visited_20_Internet_20_Link">Degraded Communication Conditions</text:a>.</text:p>
      <text:p text:style-name="Text_20_body">Do not prescribe DDS, a network emulator, software-defined networking, a cloud networking service, or another particular implementation technology in the subordinate requirement Statements unless an authoritative source requires that technolog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8::11:31</meta:creation-date>
    <dc:creator>Generated</dc:creator>
    <dc:date>2026-08-23T08::11:31</dc:date>
    <dc:language>en-US</dc:language>
    <meta:editing-cycles>1</meta:editing-cycles>
    <meta:editing-duration>PT0S</meta:editing-duration>
    <dc:title>dido:03-dido-te:99-annexes:annex-c-requirements:03-functional-requirements:03-04-virtual-network-and-communication-requirements:net-004-configure-communication-characteristics:start</dc:title>
  </office:meta>
</office:document-meta>
</file>