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4-virtual-network-and-communication-requirements:net-001-establish-a-virtual-network:start"/><text:bookmark-start text:name="__RefHeading___net-001_establish_a_virtual_network_1"/><text:bookmark-start text:name="net-001_establish_a_virtual_network"/>NET-001 — Establish a Virtual Network<text:bookmark-end text:name="__RefHeading___net-001_establish_a_virtual_network_1"/><text:bookmark-end text:name="net-001_establish_a_virtual_network"/></text:h>
      <text:p text:style-name="Text_20_body"><text:a xlink:type="simple" xlink:href="https://wiki.didosolutions.com/dido/03-dido-te/99-annexes/annex-c-requirements/03-functional-requirements/03-04-virtual-network-and-communication-requirements/start" text:style-name="Internet_20_link" text:visited-style-name="Visited_20_Internet_20_Link">Go to C.3.4 Virtual Network and Communication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stablish each <text:a xlink:type="simple" xlink:href="https://wiki.didosolutions.com/dido/99_annexes/annex-b-terms-and-definitions/v/virtual_network" text:style-name="Internet_20_link" text:visited-style-name="Visited_20_Internet_20_Link">Virtual Network</text:a> specified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Network definition, establishment, and configuration<text:a xlink:type="simple" xlink:href="https://wiki.didosolutions.com/dido/03-dido-te/99-annexes/annex-b-references/dte-002" text:style-name="Internet_20_link" text:visited-style-name="Visited_20_Internet_20_Link">[DTE2] Non-Traditional BAA Submission</text:a>, Virtual Networks and Communication<text:a xlink:type="simple" xlink:href="https://wiki.didosolutions.com/dido/03-dido-te/99-annexes/annex-b-references/dte-003" text:style-name="Internet_20_link" text:visited-style-name="Visited_20_Internet_20_Link">[DTE3] Broad Agency Announcement White Paper</text:a>, Virtual Networks and Communication</text:p>
      <text:h text:style-name="Heading_20_2" text:outline-level="2"><text:bookmark-start text:name="__RefHeading___rationale_4"/><text:bookmark-start text:name="rationale"/>Rationale<text:bookmark-end text:name="__RefHeading___rationale_4"/><text:bookmark-end text:name="rationale"/></text:h>
      <text:p text:style-name="Text_20_body">Distributed testing may require communication relationships that are independent of the physical network supporting the participating entities.</text:p>
      <text:p text:style-name="Text_20_body">A <text:a xlink:type="simple" xlink:href="https://wiki.didosolutions.com/dido/99_annexes/annex-b-terms-and-definitions/v/virtual_network" text:style-name="Internet_20_link" text:visited-style-name="Visited_20_Internet_20_Link">Virtual Network</text:a> provides the network representation through which those communication relationships can subsequently be defined and exercised.</text:p>
      <text:p text:style-name="Text_20_body">Establishing the Virtual Network is distinct from defining its <text:a xlink:type="simple" xlink:href="https://wiki.didosolutions.com/dido/99_annexes/annex-b-terms-and-definitions/n/network_topology" text:style-name="Internet_20_link" text:visited-style-name="Visited_20_Internet_20_Link">Network Topology</text:a>, connecting participating <text:a xlink:type="simple" xlink:href="https://wiki.didosolutions.com/dido/99_annexes/annex-b-terms-and-definitions/n/node" text:style-name="Internet_20_link" text:visited-style-name="Visited_20_Internet_20_Link">Nodes</text:a>, or configuring its <text:a xlink:type="simple" xlink:href="https://wiki.didosolutions.com/dido/99_annexes/annex-b-terms-and-definitions/c/communication_characteristic" text:style-name="Internet_20_link" text:visited-style-name="Visited_20_Internet_20_Link">Communication Characteristics</text:a>. Those obligations are governed by separate NET requirements.</text:p>
      <text:p text:style-name="Text_20_body">The governing <text:a xlink:type="simple" xlink:href="https://wiki.didosolutions.com/dido/99_annexes/annex-b-terms-and-definitions/t/test_definition" text:style-name="Internet_20_link" text:visited-style-name="Visited_20_Internet_20_Link">Test Definition</text:a> determines whether a Virtual Network is required for the test and identifies the Virtual Network to be established.</text:p>
      <text:p text:style-name="Text_20_body">This requirement does not prescribe the technology used to realize the Virtual Network.</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v/virtual_network" text:style-name="Internet_20_link" text:visited-style-name="Visited_20_Internet_20_Link">Virtual Network</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c/configuration" text:style-name="Internet_20_link" text:visited-style-name="Visited_20_Internet_20_Link">Configura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Virtual Network identified by the governing Test Definition is established.The established Virtual Network is identifiable independently of the physical network used to realize it.A Virtual Network not identified by the governing Test Definition is not required by this requirement.Establishment of the Virtual Network does not depend upon a particular networking product, middleware implementation, cloud provider, or deployment technology.The established Virtual Network is traceable to the governing Test Definition.Verification includes a Test Definition that identifies a Virtual Network and confirms that the identified Virtual Network exists before its network topology, participating Nodes, or Communication Characteristics are exercised during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establishes the Virtual Network required for a distributed Test Environment.</text:p>
      <text:p text:style-name="Text_20_body">Subsequent NET requirements define the Network Topology, connect participating Nodes, configure Communication Characteristics, reproduce Degraded Communication Conditions, and support participation by Real-World or geographically distributed Node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4-virtual-network-and-communication-requirements:net-001-establish-a-virtual-network#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2::00:24</meta:creation-date>
    <dc:creator>Generated</dc:creator>
    <dc:date>2026-08-22T22::00:24</dc:date>
    <dc:language>en-US</dc:language>
    <meta:editing-cycles>1</meta:editing-cycles>
    <meta:editing-duration>PT0S</meta:editing-duration>
    <dc:title>dido:03-dido-te:99-annexes:annex-c-requirements:03-functional-requirements:03-04-virtual-network-and-communication-requirements:net-001-establish-a-virtual-network:start</dc:title>
  </office:meta>
</office:document-meta>
</file>