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10-control-twin-interaction:twin-010b-specify-twin-interaction-direction"/><text:bookmark-start text:name="__RefHeading___twin-010b_specify_twin_interaction_direction_1"/><text:bookmark-start text:name="twin-010b_specify_twin_interaction_direction"/>TWIN-010b — Specify Twin Interaction Direction<text:bookmark-end text:name="__RefHeading___twin-010b_specify_twin_interaction_direction_1"/><text:bookmark-end text:name="twin-010b_specify_twin_interaction_direction"/></text:h>
      <text:p text:style-name="Text_20_body"><text:a xlink:type="simple" xlink:href="https://wiki.didosolutions.com/dido/03-dido-te/99-annexes/annex-c-requirements/03-functional-requirements/03-03-twin-node-requirements/twin-010-control-twin-interaction/start" text:style-name="Internet_20_link" text:visited-style-name="Visited_20_Internet_20_Link">Go to TWIN-010 — Control Twin Interac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specify the permitted direction of each interaction identified for a <text:a xlink:type="simple" xlink:href="https://wiki.didosolutions.com/dido/99_annexes/annex-b-terms-and-definitions/t/twin_relationship" text:style-name="Internet_20_link" text:visited-style-name="Visited_20_Internet_20_Link">Twin Relationship</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modification of Twin Nodes, comparison of results, and validation<text:a xlink:type="simple" xlink:href="https://wiki.didosolutions.com/dido/03-dido-te/99-annexes/annex-b-references/dte-002" text:style-name="Internet_20_link" text:visited-style-name="Visited_20_Internet_20_Link">[DTE2] Non-Traditional BAA Submission</text:a>, Digital Twin concepts, monitoring, scenario testing, integration,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distributed data, DDS publish-subscribe, and Quality of Service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n interaction permitted within a <text:a xlink:type="simple" xlink:href="https://wiki.didosolutions.com/dido/99_annexes/annex-b-terms-and-definitions/t/twin_relationship" text:style-name="Internet_20_link" text:visited-style-name="Visited_20_Internet_20_Link">Twin Relationship</text:a> may be permitted in one direction, the reverse direction, or both directions.</text:p>
      <text:p text:style-name="Text_20_body">For example, a <text:a xlink:type="simple" xlink:href="https://wiki.didosolutions.com/dido/99_annexes/annex-b-terms-and-definitions/t/twin_realization" text:style-name="Internet_20_link" text:visited-style-name="Visited_20_Internet_20_Link">Twin Realization</text:a> may receive state information from a <text:a xlink:type="simple" xlink:href="https://wiki.didosolutions.com/dido/99_annexes/annex-b-terms-and-definitions/n/node" text:style-name="Internet_20_link" text:visited-style-name="Visited_20_Internet_20_Link">Node</text:a> without having permission to modify that Node.</text:p>
      <text:p text:style-name="Text_20_body">Explicit direction prevents bidirectional interaction from being inferred from connectivity, observation capability, DDS publication and subscription relationships, or access to an interface.</text:p>
      <text:p text:style-name="Text_20_body">Interaction direction remains distinct from interaction permission and authorization. TWIN-010a identifies permitted interactions. TWIN-010b specifies their direction. TWIN-010c governs authorization requirements for state-changing interaction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r/resource" text:style-name="Internet_20_link" text:visited-style-name="Visited_20_Internet_20_Link">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mmunication_parameter" text:style-name="Internet_20_link" text:visited-style-name="Visited_20_Internet_20_Link">Communication Parameter</text:a>
      <text:a xlink:type="simple" xlink:href="https://wiki.didosolutions.com/dido/99_annexes/annex-b-terms-and-definitions/q/qos" text:style-name="Internet_20_link" text:visited-style-name="Visited_20_Internet_20_Link">Quality of Service</text:a>
      <text:a xlink:type="simple" xlink:href="https://wiki.didosolutions.com/dido/99_annexes/annex-b-terms-and-definitions/d/dds" text:style-name="Internet_20_link" text:visited-style-name="Visited_20_Internet_20_Link">DDS</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permitted interaction has a specified direction.The specified direction identifies the originating and receiving entities.A unidirectional interaction does not imply permission for the reverse interaction.A bidirectional interaction is distinguishable from a unidirectional interaction.Communication connectivity, DDS publication and subscription relationships, interface availability, or Quality of Service compatibility do not override the specified interaction direction.The specified interaction direction is traceable to the governing Configuration.Verification includes at least one unidirectional interaction and confirms that the reverse interaction is not treated as permitted.</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establishes the permitted direction of interactions identified under TWIN-010a before authorization or execution is evaluated.</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10-control-twin-interaction:twin-010b-specify-twin-interaction-direc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7:00</meta:creation-date>
    <dc:creator>Generated</dc:creator>
    <dc:date>2026-08-22T12::47:00</dc:date>
    <dc:language>en-US</dc:language>
    <meta:editing-cycles>1</meta:editing-cycles>
    <meta:editing-duration>PT0S</meta:editing-duration>
    <dc:title>dido:03-dido-te:99-annexes:annex-c-requirements:03-functional-requirements:03-03-twin-node-requirements:twin-010-control-twin-interaction:twin-010b-specify-twin-interaction-direction</dc:title>
  </office:meta>
</office:document-meta>
</file>